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a4d1f39d2e1ef63c452611a71573cd3.png"/>
  <manifest:file-entry manifest:media-type="image/svg+xml" manifest:full-path="Pictures/445278a4ffd07c84915db3047931402d.svg"/>
  <manifest:file-entry manifest:media-type="image/svg+xml" manifest:full-path="Pictures/64a63f1ef3f078f409e5355a4ed9af68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3a4d1f39d2e1ef63c452611a71573cd3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msupply.foundation/wiki: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msupply.foundation/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445278a4ffd07c84915db3047931402d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445278a4ffd07c84915db3047931402d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445278a4ffd07c84915db3047931402d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445278a4ffd07c84915db3047931402d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445278a4ffd07c84915db3047931402d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64a63f1ef3f078f409e5355a4ed9af68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dokuwiki</dc:title>
  </office:meta>
</office:document-meta>
</file>