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d741b8adcc0954a9f6c0c47a3706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15.875cm" svg:height="5.5733111566018cm"><draw:image xlink:href="Pictures/55d741b8adcc0954a9f6c0c47a37063d.png" xlink:type="simple" xlink:show="embed" xlink:actuate="onLoad"/></draw:frame></text:p>
      <text:p text:style-name="Horizontal_20_Line"/>
      <text:h text:style-name="Heading_20_2" text:outline-level="2"><text:bookmark text:name="pt:mobile:what_is_msupply_mobile"/><text:bookmark-start text:name="__RefHeading___o_que_e_msupply_mobile_1"/><text:bookmark-start text:name="o_que_e_msupply_mobile"/>O que é mSupply Mobile?<text:bookmark-end text:name="__RefHeading___o_que_e_msupply_mobile_1"/><text:bookmark-end text:name="o_que_e_msupply_mobile"/></text:h>
      <text:list text:style-name="List_20_1" text:continue-numbering="false">
        <text:list-item>
          <text:p text:style-name="List_20_1_Content_First"> Controle do inventario eletrônico do seu estoque de medicamentos.</text:p>
        </text:list-item>
        <text:list-item>
          <text:p text:style-name="List_20_1_Content"> mSupply Mobile é uma ferramenta para ser usada em clinicas em um dispositivo móvel (tablet).</text:p>
        </text:list-item>
        <text:list-item>
          <text:p text:style-name="List_20_1_Content"> Pensado para ser fácil de usar. A utilização primordial é offline, e realizar a sincronização com o servidor mSupply apenas quando houver internet disponível.</text:p>
        </text:list-item>
        <text:list-item>
          <text:p text:style-name="List_20_1_Content"> Informações sobre estoque local são sincronizadas para o servidor central da organização e podem ser monitoradas por lá. Além de permitir a geração de diferentes relatórios a partir do servidor.</text:p>
        </text:list-item>
        <text:list-item>
          <text:p text:style-name="List_20_1_Content_Last"> Para mais detalhes e transparência o código aberto está disponível no <text:a xlink:type="simple" xlink:href="https://github.com/openmsupply/mobile" text:style-name="Internet_20_link" text:visited-style-name="Visited_20_Internet_20_Link">github</text:a></text:p>
        </text:list-item>
      </text:list>
      <text:p text:style-name="Text_20_body">Para mais informações sobre mSupply Mobile visite nosso site: <text:a xlink:type="simple" xlink:href="https://msupply.org.nz/mobile" text:style-name="Internet_20_link" text:visited-style-name="Visited_20_Internet_20_Link">https://msupply.org.nz/mobi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t:mobile:what_is_msupply_mobile</dc:title>
  </office:meta>
</office:document-meta>
</file>