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f3cbe20f2c01265c07b109e72aaeff1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pt:mobile:user_guide"/> Esta página ainda não está totalmente traduzida. Por favor, ajude a concluir a tradução. </text:span> <text:line-break/><text:span text:style-name="Emphasis"> (remova este parágrafo quando a tradução terminar) </text:span></text:p>
      <text:p text:style-name="Text_20_body">
<draw:frame draw:style-name="media" draw:name="1" text:anchor-type="as-char" draw:z-index="1" svg:width="15.875cm" svg:height="3.5300449871465cm"><draw:image xlink:href="Pictures/f3cbe20f2c01265c07b109e72aaeff13.png" xlink:type="simple" xlink:show="embed" xlink:actuate="onLoad"/></draw:frame></text:p>
      <text:p text:style-name="Horizontal_20_Line"/>
      <text:h text:style-name="Heading_20_3" text:outline-level="3"><text:bookmark-start text:name="__RefHeading___guia_do_usuario_-_msupply_mobile_1"/><text:bookmark-start text:name="guia_do_usuario_-_msupply_mobile"/>Guia do usuário - mSupply Mobile<text:bookmark-end text:name="__RefHeading___guia_do_usuario_-_msupply_mobile_1"/><text:bookmark-end text:name="guia_do_usuario_-_msupply_mobile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a xlink:type="simple" xlink:href="https://wiki.msupply.foundation/en:mobile:setup:server_side" text:style-name="Internet_20_link" text:visited-style-name="Visited_20_Internet_20_Link">Configurando seu mSupply Mobile - no servidor mSupply</text:a></text:span><text:line-break/>
<text:span text:style-name="Strong_20_Emphasis"><text:a xlink:type="simple" xlink:href="https://wiki.msupply.foundation/en:mobile:setup:device_side" text:style-name="Internet_20_link" text:visited-style-name="Visited_20_Internet_20_Link">Configurando seu mSupply Mobile - no dispositivo móvel</text:a></text:span><text:line-break/></text:p></table:table-cell></table:table-row></table:table></draw:text-box></draw:frame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a xlink:type="simple" xlink:href="https://wiki.msupply.foundation/pt:mobile:what_is_msupply_mobile" text:style-name="Internet_20_link" text:visited-style-name="Visited_20_Internet_20_Link">O que é mSupply Mobile?</text:a><text:line-break/>
<text:a xlink:type="simple" xlink:href="https://docs.msupply.org.nz/about:which_one_for_you" text:style-name="Internet_20_link" text:visited-style-name="Visited_20_Internet_20_Link">Qual é o pacote mSupply ideal para minha organização?</text:a></text:p></table:table-cell></table:table-row></table:table></draw:text-box></draw:frame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Retornar para:  <text:a xlink:type="simple" xlink:href="https://wiki.msupply.foundation/pt:start" text:style-name="Internet_20_link" text:visited-style-name="Visited_20_Internet_20_Link">Página inicial de documentação do mSupply Foundation</text:a>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mobile:user_guide</dc:title>
  </office:meta>
</office:document-meta>
</file>