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jpeg" manifest:full-path="Pictures/3cd28688fc3b01ffe241671cd1f380b1.jpg"/>
  <manifest:file-entry manifest:media-type="image/jpeg" manifest:full-path="Pictures/1e91b2b0238f7520f3c89227c36ab83b.jpg"/>
  <manifest:file-entry manifest:media-type="image/png" manifest:full-path="Pictures/6210a7ae4e736ac30b65cf29d4c73e37.png"/>
  <manifest:file-entry manifest:media-type="image/jpeg" manifest:full-path="Pictures/d92a2ef812fea93e84ca07a3cebd720a.jpg"/>
  <manifest:file-entry manifest:media-type="image/jpeg" manifest:full-path="Pictures/10da5efce3d299e473236744299c3cd7.jpg"/>
  <manifest:file-entry manifest:media-type="image/png" manifest:full-path="Pictures/207802e7b1df4e12ba2e53198ed56926.png"/>
  <manifest:file-entry manifest:media-type="image/png" manifest:full-path="Pictures/473968c0426fa03c69444b99525deab2.png"/>
  <manifest:file-entry manifest:media-type="image/png" manifest:full-path="Pictures/318d39e37d8d604e29bb4dd4d8fa858e.png"/>
  <manifest:file-entry manifest:media-type="image/png" manifest:full-path="Pictures/ed2aa1f52b1b91fc1002539f72abe623.png"/>
  <manifest:file-entry manifest:media-type="image/png" manifest:full-path="Pictures/31b1b879fa8328ebdce4ec41225eafdf.png"/>
  <manifest:file-entry manifest:media-type="image/png" manifest:full-path="Pictures/5aa25dd8c69eb8094d2e0d1bcf743368.png"/>
  <manifest:file-entry manifest:media-type="image/jpeg" manifest:full-path="Pictures/8bc81bc6b28e5abfcb2ed2049ca17a05.jpg"/>
  <manifest:file-entry manifest:media-type="image/jpeg" manifest:full-path="Pictures/8225f6506e62f94a4b5970ae4a251f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pt:mobile:user_guide"><draw:frame draw:style-name="media" draw:name="Guia do usuário: mSupply Mobile Legend" text:anchor-type="as-char" draw:z-index="0" svg:width="15.875cm"><draw:text-box><text:p text:style-name="legendcenter"><draw:frame draw:style-name="media" draw:name="Guia do usuário: mSupply Mobile" text:anchor-type="as-char" draw:z-index="0" svg:width="15.875cm" svg:height="3.5300449871465cm"><draw:image xlink:href="Pictures/f3cbe20f2c01265c07b109e72aaeff13.png" xlink:type="simple" xlink:show="embed" xlink:actuate="onLoad"/></draw:frame>Guia do usuário: mSupply Mobile</text:p></draw:text-box></draw:frame></draw:a></text:p>
      <text:p text:style-name="Horizontal_20_Line"/>
      <text:h text:style-name="Heading_20_2" text:outline-level="2"><text:bookmark text:name="pt:mobile:user_guide:supplier_requisitions"/><text:bookmark-start text:name="__RefHeading___requisicoes_para_fornecedores_pedido_padrao_1"/><text:bookmark-start text:name="requisicoes_para_fornecedores_pedido_padrao"/>Requisições para fornecedores (Pedido padrão)<text:bookmark-end text:name="__RefHeading___requisicoes_para_fornecedores_pedido_padrao_1"/><text:bookmark-end text:name="requisicoes_para_fornecedores_pedido_padrao"/></text:h>
      <text:p text:style-name="Text_20_body">Você gostaria de solicitar estoque de um fornecedor (Central Médico). Por exemplo, se você precisa realizar um pedido emergencial de Injeções de ampicilina e comprimidos de Co-trimoxazol.</text:p>
      <text:p text:style-name="Text_20_body">Para fazer essa operação no mSupply você deverá enviar uma <text:span text:style-name="Strong_20_Emphasis">Requisição para fornecedor</text:span> (<text:span text:style-name="Emphasis">Supplier Requisition</text:span>) de:</text:p>
      <text:list text:style-name="List_20_1" text:continue-numbering="false">
        <text:list-item>
          <text:p text:style-name="List_20_1_Content_First"> Injeções de ampicilina 1g x 300</text:p>
        </text:list-item>
        <text:list-item>
          <text:p text:style-name="List_20_1_Content_Last"> Co-trimoxazol 480mg tabs x 500</text:p>
        </text:list-item>
      </text:list>
      <text:p text:style-name="Text_20_body">Vamos começar!</text:p>
      <text:h text:style-name="Heading_20_3" text:outline-level="3"><text:bookmark-start text:name="__RefHeading___clique_em_requisicoes_para_fornecedores_2"/><text:bookmark-start text:name="clique_em_requisicoes_para_fornecedores"/>Clique em Requisições para fornecedores<text:bookmark-end text:name="__RefHeading___clique_em_requisicoes_para_fornecedores_2"/><text:bookmark-end text:name="clique_em_requisicoes_para_fornecedores"/></text:h>
      <text:p text:style-name="Text_20_body"><draw:frame draw:style-name="mediacenter" draw:name="1" text:anchor-type="paragraph" draw:z-index="1" svg:width="15.875cm" svg:height="10.67569301848cm"><draw:image xlink:href="Pictures/3cd28688fc3b01ffe241671cd1f380b1.jpg" xlink:type="simple" xlink:show="embed" xlink:actuate="onLoad"/></draw:frame></text:p>
      <text:p text:style-name="Text_20_body">Selecione um fornecedor (<text:span text:style-name="Emphasis">Start typing to select a supplier</text:span>)</text:p>
      <text:p text:style-name="Text_20_body"><draw:frame draw:style-name="mediacenter" draw:name="2" text:anchor-type="paragraph" draw:z-index="2" svg:width="15.875cm" svg:height="10.726964285714cm"><draw:image xlink:href="Pictures/1e91b2b0238f7520f3c89227c36ab83b.jpg" xlink:type="simple" xlink:show="embed" xlink:actuate="onLoad"/></draw:frame></text:p>
      <text:p text:style-name="Text_20_body"><text:span text:style-name="Strong_20_Emphasis">OU</text:span> Se a sua instalação também utiliza programas, primeiro clique no botão <text:span text:style-name="Strong_20_Emphasis">Pedido padrão</text:span> (<text:span text:style-name="Emphasis">General Order</text:span>) e em seguida selecione o fornecedor (<text:span text:style-name="Emphasis">Select a supplier</text:span>).</text:p>
      <text:p text:style-name="Text_20_body"><draw:frame draw:style-name="mediacenter" draw:name="3" text:anchor-type="paragraph" draw:z-index="3" svg:width="15.875cm" svg:height="8.9434043778802cm"><draw:image xlink:href="Pictures/6210a7ae4e736ac30b65cf29d4c73e37.png" xlink:type="simple" xlink:show="embed" xlink:actuate="onLoad"/></draw:frame></text:p>
      <text:p text:style-name="Text_20_body">Você irá ver agora a lista de Requisições realizadas previamente.</text:p>
      <text:p text:style-name="Text_20_body">Se você já havia começado a trabalhar em uma Requisição, ela estará apresentada como <text:span text:style-name="Strong_20_Emphasis">Em progresso</text:span> (<text:span text:style-name="Emphasis">In Progress</text:span>) na coluna <text:span text:style-name="Strong_20_Emphasis">Status</text:span>.</text:p>
      <text:p text:style-name="Text_20_body">Enquanto você não clicar em <text:span text:style-name="Strong_20_Emphasis">Finalizar</text:span> (<text:span text:style-name="Emphasis">Finalise</text:span>), você poderá clicar na Requisição e continuar trabalhando nela.</text:p>
      <text:h text:style-name="Heading_20_3" text:outline-level="3"><text:bookmark-start text:name="__RefHeading___clique_em_nova_requisicao_3"/><text:bookmark-start text:name="clique_em_nova_requisicao"/>Clique em Nova Requisição<text:bookmark-end text:name="__RefHeading___clique_em_nova_requisicao_3"/><text:bookmark-end text:name="clique_em_nova_requisicao"/></text:h>
      <text:p text:style-name="Text_20_body"><draw:frame draw:style-name="mediacenter" draw:name="4" text:anchor-type="paragraph" draw:z-index="4" svg:width="18.57375cm" style:rel-width="100%" svg:height="11.191875cm" style:rel-height="scale"><draw:image xlink:href="Pictures/d92a2ef812fea93e84ca07a3cebd720a.jpg" xlink:type="simple" xlink:show="embed" xlink:actuate="onLoad"/></draw:frame></text:p>
      <text:h text:style-name="Heading_20_3" text:outline-level="3"><text:bookmark-start text:name="__RefHeading___comece_a_adicionar_itens_a_requisicao_4"/><text:bookmark-start text:name="comece_a_adicionar_itens_a_requisicao"/>Comece a adicionar itens a Requisição<text:bookmark-end text:name="__RefHeading___comece_a_adicionar_itens_a_requisicao_4"/><text:bookmark-end text:name="comece_a_adicionar_itens_a_requisicao"/></text:h>
      <text:p text:style-name="Text_20_body">Se for adicionar apenas poucos itens, clique em <text:span text:style-name="Strong_20_Emphasis">Novo Item</text:span> (<text:span text:style-name="Emphasis">New Item</text:span>). Essa é a melhor opção para pedidos menores.</text:p>
      <text:p text:style-name="Text_20_body"><draw:frame draw:style-name="mediacenter" draw:name="5" text:anchor-type="paragraph" draw:z-index="5" svg:width="18.864791666667cm" style:rel-width="100%" svg:height="11.324166666667cm" style:rel-height="scale"><draw:image xlink:href="Pictures/10da5efce3d299e473236744299c3cd7.jpg" xlink:type="simple" xlink:show="embed" xlink:actuate="onLoad"/></draw:frame></text:p>
      <text:p text:style-name="Text_20_body">Comece a digitar para pesquisar por itens (<text:span text:style-name="Emphasis">Start typing to search</text:span>)
<draw:frame draw:style-name="mediacenter" draw:name="6" text:anchor-type="paragraph" draw:z-index="6" svg:width="21.166666666667cm" style:rel-width="100%" svg:height="5.5371057513915cm" style:rel-height="scale"><draw:image xlink:href="Pictures/207802e7b1df4e12ba2e53198ed56926.png" xlink:type="simple" xlink:show="embed" xlink:actuate="onLoad"/></draw:frame></text:p>
      <text:p text:style-name="Text_20_body">Verifique se as quantidades estão corretas. Se você ainda precisa editá-las clique na coluna <text:span text:style-name="Strong_20_Emphasis">Quantidade solicitada</text:span> (<text:span text:style-name="Emphasis">Requested Quantity</text:span>) e modifique o número.</text:p>
      <text:p text:style-name="Text_20_body">Se você precisa solicitar uma maior quantidade de itens, pode ser lento adicioná-los um a um (por exemplo, quando você quer realizar um pedido mensal).</text:p>
      <text:p text:style-name="Text_20_body">Para adicionar vários itens ao mesmo tempo, clique em <text:span text:style-name="Strong_20_Emphasis">Adicionar itens de Lista Mestre</text:span> (<text:span text:style-name="Emphasis">Add Master List Items</text:span>).</text:p>
      <text:p text:style-name="Text_20_body"><draw:frame draw:style-name="mediacenter" draw:name="7" text:anchor-type="paragraph" draw:z-index="7" svg:width="21.166666666667cm" style:rel-width="100%" svg:height="12.000474833808cm" style:rel-height="scale"><draw:image xlink:href="Pictures/473968c0426fa03c69444b99525deab2.png" xlink:type="simple" xlink:show="embed" xlink:actuate="onLoad"/></draw:frame></text:p>
      <text:p text:style-name="Text_20_body">Selecione uma ou mais Listas Metres da lista. Apenas Listas Mestres visíveis para o seu local serão apresentadas.</text:p>
      <text:p text:style-name="Text_20_body"><draw:frame draw:style-name="mediacenter" draw:name="8" text:anchor-type="paragraph" draw:z-index="8" svg:width="21.166666666667cm" style:rel-width="100%" svg:height="12.0317914481cm" style:rel-height="scale"><draw:image xlink:href="Pictures/318d39e37d8d604e29bb4dd4d8fa858e.png" xlink:type="simple" xlink:show="embed" xlink:actuate="onLoad"/></draw:frame></text:p>
      <text:p text:style-name="Text_20_body">Os itens presentes na(s) Lista(s) Mestre(s) irão ser automaticamente adicionados a nova Requisição para fornecedor.</text:p>
      <text:p text:style-name="Text_20_body"><draw:frame draw:style-name="mediacenter" draw:name="9" text:anchor-type="paragraph" draw:z-index="9" svg:width="21.166666666667cm" style:rel-width="100%" svg:height="11.9177093359cm" style:rel-height="scale"><draw:image xlink:href="Pictures/ed2aa1f52b1b91fc1002539f72abe623.png" xlink:type="simple" xlink:show="embed" xlink:actuate="onLoad"/></draw:frame></text:p>
      <text:h text:style-name="Heading_20_3" text:outline-level="3"><text:bookmark-start text:name="__RefHeading___voce_pode_clicar_em_usar_quantidades_sugeridas_ou_criar_pedido_automatico_5"/><text:bookmark-start text:name="voce_pode_clicar_em_usar_quantidades_sugeridas_ou_criar_pedido_automatico"/>Você pode clicar em Usar Quantidades Sugeridas ou Criar Pedido Automático...<text:bookmark-end text:name="__RefHeading___voce_pode_clicar_em_usar_quantidades_sugeridas_ou_criar_pedido_automatico_5"/><text:bookmark-end text:name="voce_pode_clicar_em_usar_quantidades_sugeridas_ou_criar_pedido_automatico"/></text:h>
      <text:p text:style-name="Text_20_body">Apenas se você tem certeza que não está solicitando itens que já tenham sido solicitado em outra Requisição! Selecione uma das duas opções e o mSupply irá calcular automaticamente as quantidades para cada item a ser solicitado, <text:span text:style-name="Strong_20_Emphasis">já que o sistema constrói um histórico de quanto estoque é utilizado no seu local</text:span>.</text:p>
      <text:p text:style-name="Text_20_body">Alternativamente, adicione as quantidades para cada item manualmente na coluna <text:span text:style-name="Strong_20_Emphasis">Quantidade solicitada</text:span> (<text:span text:style-name="Emphasis">Requested Quantity</text:span>).
<draw:frame draw:style-name="mediacenter" draw:name="10" text:anchor-type="paragraph" draw:z-index="10" svg:width="21.166666666667cm" style:rel-width="100%" svg:height="11.9177093359cm" style:rel-height="scale"><draw:image xlink:href="Pictures/31b1b879fa8328ebdce4ec41225eafdf.png" xlink:type="simple" xlink:show="embed" xlink:actuate="onLoad"/></draw:frame></text:p>
      <text:h text:style-name="Heading_20_3" text:outline-level="3"><text:bookmark-start text:name="__RefHeading___quando_estiver_certo_de_que_todos_os_detalhes_foram_preenchidos_6"/><text:bookmark-start text:name="quando_estiver_certo_de_que_todos_os_detalhes_foram_preenchidos"/>Quando estiver certo de que todos os detalhes foram preenchidos...<text:bookmark-end text:name="__RefHeading___quando_estiver_certo_de_que_todos_os_detalhes_foram_preenchidos_6"/><text:bookmark-end text:name="quando_estiver_certo_de_que_todos_os_detalhes_foram_preenchidos"/></text:h>
      <text:p text:style-name="Text_20_body">Clique no botão de <text:span text:style-name="Strong_20_Emphasis">Finalisar</text:span> (<text:span text:style-name="Emphasis">Finalise</text:span>), em seguida <text:span text:style-name="Strong_20_Emphasis">Confirmar</text:span> (<text:span text:style-name="Emphasis">Confirm</text:span>) e o seu pedido será enviado para o local fornecedor. 
<draw:frame draw:style-name="mediacenter" draw:name="11" text:anchor-type="paragraph" draw:z-index="11" svg:width="1.8785416666667cm" svg:height="1.7991666666667cm"><draw:image xlink:href="Pictures/5aa25dd8c69eb8094d2e0d1bcf743368.png" xlink:type="simple" xlink:show="embed" xlink:actuate="onLoad"/></draw:frame></text:p>
      <text:p text:style-name="Text_20_body">Mesmo que o seu local não tenha acesso a Internet nesse momento, tudo bem! O pedido será enviado automaticamente assim que o tablet estiver conectado mais tarde.         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Qual a diferença entre Requisição para fornecedor e Fatura de fornecedor</text:span></text:p><text:p text:style-name="Text_20_body">A <text:span text:style-name="Strong_20_Emphasis">Requisição para fornecedor</text:span> (<text:span text:style-name="Emphasis">Supplier Requisition</text:span>) é um pedido que o SEU local fez para um Centro Médico.</text:p><text:p text:style-name="Text_20_body">A <text:span text:style-name="Strong_20_Emphasis">Fatura de fornecedor</text:span> (<text:span text:style-name="Emphasis">Supplier Invoice</text:span>) é um recibo dos itens que o CENTRO MÉDICO enviou para o seu local. </text:p><text:p text:style-name="Text_20_body">Os valores dessas duas entradas nem sempre serão iguais. O Centro Médico pode não ter estoque suficiente para enviar ou podem ter adicionado no envio outros medicamentos que não foram solicitados.</text:p><text:p text:style-name="Text_20_body">Quando os medicamentos chegarem na sua instalação, verifique as quantidades na <text:span text:style-name="Strong_20_Emphasis">Fatura de fornecedor</text:span> que deverão ser as mesmas quantidades que você está recebendo.</text:p></table:table-cell></table:table-row></table:table></draw:text-box></draw:frame></text:p>
      <text:p text:style-name="Horizontal_20_Line"/>
      <text:h text:style-name="Heading_20_3" text:outline-level="3"><text:bookmark-start text:name="__RefHeading___calculando_quantidades_para_requisicao_7"/><text:bookmark-start text:name="calculando_quantidades_para_requisicao"/>Calculando quantidades para Requisição<text:bookmark-end text:name="__RefHeading___calculando_quantidades_para_requisicao_7"/><text:bookmark-end text:name="calculando_quantidades_para_requisicao"/></text:h>
      <text:p text:style-name="Text_20_body"><draw:frame draw:style-name="mediacenter" draw:name="12" text:anchor-type="paragraph" draw:z-index="12" svg:width="16.245416666667cm" svg:height="9.4985416666667cm"><draw:image xlink:href="Pictures/8bc81bc6b28e5abfcb2ed2049ca17a05.jpg" xlink:type="simple" xlink:show="embed" xlink:actuate="onLoad"/></draw:frame></text:p>
      <text:p text:style-name="Text_20_body">Quando você está criando uma nova Requisição, mSupply Mobile possui uma ferramenta para te ajudar a calcular quanto de estoque é necessário solicitar. No passado, você precisaria usar uma fórmula para calcular quanto solicitar de medicamento, e você precisava fazer isso para CADA item a ser solicitado. </text:p>
      <text:p text:style-name="Text_20_body">Agora, simplesmente selecione a opção <text:span text:style-name="Strong_20_Emphasis">Meses de Estoque Solicitado</text:span> (<text:span text:style-name="Emphasis">Months Stock Required</text:span>) e o mSupply Mobile irá calcular automaticamente as quantidades para o seu pedido. Você também pode verificar e editar as quantidades se precisar. 
<draw:frame draw:style-name="mediacenter" draw:name="13" text:anchor-type="paragraph" draw:z-index="13" svg:width="18.520833333333cm" style:rel-width="100%" svg:height="9.8128581058308cm" style:rel-height="scale"><draw:image xlink:href="Pictures/8225f6506e62f94a4b5970ae4a251f5e.jpg" xlink:type="simple" xlink:show="embed" xlink:actuate="onLoad"/></draw:frame>
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pt:mobile:user_guide:customer_requisitions" text:style-name="Internet_20_link" text:visited-style-name="Visited_20_Internet_20_Link">Requisições de clientes</text:a></text:span> | | Próximo: <text:span text:style-name="Strong_20_Emphasis"><text:a xlink:type="simple" xlink:href="https://wiki.msupply.foundation/pt:mobile:user_guide:supplier_requisitions_program" text:style-name="Internet_20_link" text:visited-style-name="Visited_20_Internet_20_Link">Requisições para fornecedores (Pedido por programa)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user_guide:supplier_requisitions</dc:title>
  </office:meta>
</office:document-meta>
</file>