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3cbe20f2c01265c07b109e72aaeff13.png"/>
  <manifest:file-entry manifest:media-type="image/jpeg" manifest:full-path="Pictures/82b105ab6c94ea9bbeafb1a4cb922caf.jpg"/>
  <manifest:file-entry manifest:media-type="image/png" manifest:full-path="Pictures/b18dd2e32df59a2f70229e1cd6184465.png"/>
  <manifest:file-entry manifest:media-type="image/png" manifest:full-path="Pictures/ad3901dfe52667315072eca916d5ec09.png"/>
  <manifest:file-entry manifest:media-type="image/png" manifest:full-path="Pictures/e88a7f7cd3c4483eac77f5cdf4398e8e.png"/>
  <manifest:file-entry manifest:media-type="image/png" manifest:full-path="Pictures/182678829a5b599db9fb244d26b19e51.png"/>
  <manifest:file-entry manifest:media-type="image/png" manifest:full-path="Pictures/d1725a9e333ca01b0e59633802df190d.png"/>
  <manifest:file-entry manifest:media-type="image/png" manifest:full-path="Pictures/fedc917aecc7e26d6f54fbcc7abfb2a6.png"/>
  <manifest:file-entry manifest:media-type="image/png" manifest:full-path="Pictures/aae5143d741be1d09037e6f3db3e9893.png"/>
  <manifest:file-entry manifest:media-type="image/png" manifest:full-path="Pictures/1bc31867b35ec42fc23fa16c9ff2f429.png"/>
  <manifest:file-entry manifest:media-type="image/png" manifest:full-path="Pictures/5aa25dd8c69eb8094d2e0d1bcf74336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40.945pt" style:rel-width="5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draw:a xlink:type="simple" xlink:href="https://wiki.msupply.foundation/pt:mobile:user_guide"><draw:frame draw:style-name="media" draw:name="Guia do usuário - mSupply Mobile Legend" text:anchor-type="as-char" draw:z-index="0" svg:width="15.875cm"><draw:text-box><text:p text:style-name="legendcenter"><draw:frame draw:style-name="media" draw:name="Guia do usuário - mSupply Mobile" text:anchor-type="as-char" draw:z-index="0" svg:width="15.875cm" svg:height="3.5300449871465cm"><draw:image xlink:href="Pictures/f3cbe20f2c01265c07b109e72aaeff13.png" xlink:type="simple" xlink:show="embed" xlink:actuate="onLoad"/></draw:frame>Guia do usuário - mSupply Mobile</text:p></draw:text-box></draw:frame></draw:a></text:p>
      <text:p text:style-name="Horizontal_20_Line"/>
      <text:h text:style-name="Heading_20_2" text:outline-level="2"><text:bookmark text:name="pt:mobile:user_guide:stocktakes_program"/><text:bookmark-start text:name="__RefHeading___inventarios_programa_1"/><text:bookmark-start text:name="inventarios_programa"/>Inventários (Programa)<text:bookmark-end text:name="__RefHeading___inventarios_programa_1"/><text:bookmark-end text:name="inventarios_programa"/></text:h>
      <text:p text:style-name="Text_20_body">Se você gostaria de realizar um inventário para todos os itens pertencentes a um <text:a xlink:type="simple" xlink:href="https://docs.msupply.org.nz/items:programs" text:style-name="Internet_20_link" text:visited-style-name="Visited_20_Internet_20_Link">programa</text:a>.
Você precisará criar um <text:span text:style-name="Strong_20_Emphasis">Inventário com programa</text:span> (<text:span text:style-name="Emphasis">Program Stocktake</text:span>), que irá automaticamente listar no inventário criado todos os itens pertencentes a um programa selecionado.</text:p>
      <text:h text:style-name="Heading_20_3" text:outline-level="3"><text:bookmark-start text:name="__RefHeading___clique_em_inventarios_2"/><text:bookmark-start text:name="clique_em_inventarios"/>Clique em Inventários<text:bookmark-end text:name="__RefHeading___clique_em_inventarios_2"/><text:bookmark-end text:name="clique_em_inventarios"/></text:h>
      <text:p text:style-name="Text_20_body"><draw:frame draw:style-name="mediacenter" draw:name="1" text:anchor-type="paragraph" draw:z-index="1" svg:width="15.875cm" svg:height="10.67569301848cm"><draw:image xlink:href="Pictures/82b105ab6c94ea9bbeafb1a4cb922caf.jpg" xlink:type="simple" xlink:show="embed" xlink:actuate="onLoad"/></draw:frame></text:p>
      <text:p text:style-name="Text_20_body">Se a sua instalação utiliza ao menos um programa, ao criar um novo Inventário (<text:span text:style-name="Emphasis">New Stocktake</text:span>) você será apresentado a uma tela para selecionar entre <text:span text:style-name="Strong_20_Emphasis">Inventário por programa</text:span> (<text:span text:style-name="Emphasis">Program Stocktake</text:span>) ou <text:span text:style-name="Strong_20_Emphasis">Inventário padrão</text:span> (<text:span text:style-name="Emphasis">General Stocktake</text:span>).</text:p>
      <text:p text:style-name="Text_20_body">(Para criar um Inventário padrão, clique no botão <text:span text:style-name="Strong_20_Emphasis">Inventário padrão</text:span> (<text:span text:style-name="Emphasis">General Stocktake</text:span>) para continuar a fazer como antes)</text:p>
      <text:h text:style-name="Heading_20_3" text:outline-level="3"><text:bookmark-start text:name="__RefHeading___clique_em_inventario_por_programa_3"/><text:bookmark-start text:name="clique_em_inventario_por_programa"/>Clique em Inventário por programa<text:bookmark-end text:name="__RefHeading___clique_em_inventario_por_programa_3"/><text:bookmark-end text:name="clique_em_inventario_por_programa"/></text:h>
      <text:p text:style-name="Text_20_body">Selecione o <text:span text:style-name="Strong_20_Emphasis">Programa</text:span> (<text:span text:style-name="Emphasis">Program</text:span>) da lista e dê um nome para o inventário criado.</text:p>
      <text:p text:style-name="Text_20_body">Clique <text:span text:style-name="Strong_20_Emphasis">OK</text:span>.</text:p>
      <text:p text:style-name="Text_20_body"><draw:frame draw:style-name="mediacenter" draw:name="2" text:anchor-type="paragraph" draw:z-index="2" svg:width="15.875cm" svg:height="8.9345559371933cm"><draw:image xlink:href="Pictures/b18dd2e32df59a2f70229e1cd6184465.png" xlink:type="simple" xlink:show="embed" xlink:actuate="onLoad"/></draw:frame></text:p>
      <text:h text:style-name="Heading_20_3" text:outline-level="3"><text:bookmark-start text:name="__RefHeading___a_tela_para_edicao_sera_aberta_4"/><text:bookmark-start text:name="a_tela_para_edicao_sera_aberta"/>A tela para edição será aberta<text:bookmark-end text:name="__RefHeading___a_tela_para_edicao_sera_aberta_4"/><text:bookmark-end text:name="a_tela_para_edicao_sera_aberta"/></text:h>
      <text:p text:style-name="Text_20_body">O Inventário é preenchido com os itens pertencentes ao programa.</text:p>
      <text:p text:style-name="Text_20_body"><draw:frame draw:style-name="PluginODTAutoStyle_Frame_1_text_frame" draw:name="Frame1" text:anchor-type="paragraph" svg:width="240.945pt" draw:z-index="0" svg:min-height="1cm"><draw:text-box><table:table table:style-name="Table"><table:table-column table:style-name="odt_auto_style_table_column_1_1"/><table:table-row><table:table-cell office:value-type="string" table:style-name="tablecell"><text:p text:style-name="tablealignleft">Você <text:span text:style-name="Strong_20_Emphasis">não poderá</text:span> adicionar outros itens ao Inventário por programa.</text:p></table:table-cell></table:table-row></table:table></draw:text-box></draw:frame>O editor de Inventário apresentará os itens com as colunas <text:span text:style-name="Strong_20_Emphasis">Quantidade salva</text:span> (<text:span text:style-name="Emphasis">Snapshot Quantity</text:span>) e <text:span text:style-name="Strong_20_Emphasis">Quantidade real</text:span> (<text:span text:style-name="Emphasis">Actual Quantity</text:span>).</text:p>
      <text:p text:style-name="Text_20_body">A <text:span text:style-name="Strong_20_Emphasis">Quantidade salva</text:span> (<text:span text:style-name="Emphasis">Snapshot Quantity</text:span>) é o quanto o sistema ACREDITA que é o estoque atual. Se estiver correto (quando comparado com o estoque físico), você não precisará alterar nada aqui!</text:p>
      <text:p text:style-name="Text_20_body">A <text:span text:style-name="Strong_20_Emphasis">Quantidade real</text:span> (<text:span text:style-name="Emphasis">Actual Quantity</text:span>) é o que foi contabilizado no seu estoque físico. Você poderá alterar esse valor ao clicar uma vez na linha, na posição desta coluna e digitar a quantidade correta.</text:p>
      <text:p text:style-name="Text_20_body"><draw:frame draw:style-name="mediacenter" draw:name="3" text:anchor-type="paragraph" draw:z-index="3" svg:width="15.875cm" svg:height="9.0245073891626cm"><draw:image xlink:href="Pictures/ad3901dfe52667315072eca916d5ec09.png" xlink:type="simple" xlink:show="embed" xlink:actuate="onLoad"/></draw:frame></text:p>
      <text:h text:style-name="Heading_20_3" text:outline-level="3"><text:bookmark-start text:name="__RefHeading___compare_as_quantidades_do_estoque_real_com_as_quantidades_salvas_5"/><text:bookmark-start text:name="compare_as_quantidades_do_estoque_real_com_as_quantidades_salvas"/>Compare as Quantidades do estoque real com as Quantidades salvas<text:bookmark-end text:name="__RefHeading___compare_as_quantidades_do_estoque_real_com_as_quantidades_salvas_5"/><text:bookmark-end text:name="compare_as_quantidades_do_estoque_real_com_as_quantidades_salvas"/></text:h>
      <text:p text:style-name="Text_20_body">Atualize os itens com quantidades incorretas ao clicar na linha, na posição da coluna <text:span text:style-name="Strong_20_Emphasis">Quantidade real</text:span> (<text:span text:style-name="Emphasis">Actual Quantity</text:span>).</text:p>
      <text:p text:style-name="Text_20_body">Se você alterou o valor de estoque na coluna <text:span text:style-name="Strong_20_Emphasis">Quantidade real</text:span> (<text:span text:style-name="Emphasis">Actual Quantity</text:span>), essa variação será apresentada na coluna de <text:span text:style-name="Strong_20_Emphasis">Diferença</text:span> (<text:span text:style-name="Emphasis">Difference</text:span>).</text:p>
      <text:p text:style-name="Text_20_body">Lembre-se: Se a <text:span text:style-name="Strong_20_Emphasis">Quantidade salva</text:span> (<text:span text:style-name="Emphasis">Snapshot Quantity</text:span>) está correta, você não vai precisar fazer mais nada para manter o seu estoque assim!</text:p>
      <text:h text:style-name="Heading_20_3" text:outline-level="3"><text:bookmark-start text:name="__RefHeading___se_solicitado_insira_um_motivo_pelo_qual_o_inventario_foi_criado_6"/><text:bookmark-start text:name="se_solicitado_insira_um_motivo_pelo_qual_o_inventario_foi_criado"/>Se solicitado, insira um motivo pelo qual o inventário foi criado<text:bookmark-end text:name="__RefHeading___se_solicitado_insira_um_motivo_pelo_qual_o_inventario_foi_criado_6"/><text:bookmark-end text:name="se_solicitado_insira_um_motivo_pelo_qual_o_inventario_foi_criado"/></text:h>
      <text:p text:style-name="Text_20_body">Se a tela de criação de inventário apresentar a coluna <text:span text:style-name="Strong_20_Emphasis">Motivo</text:span> (<text:span text:style-name="Emphasis">Reason</text:span>), você deverá inserir o motivo para ajustes  positivos quanto negativos no seu estoque atual.</text:p>
      <text:p text:style-name="Text_20_body"><draw:frame draw:style-name="PluginODTAutoStyle_Frame_5_text_frame" draw:name="Frame2" text:anchor-type="paragraph" svg:width="240.94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text:a xlink:type="simple" xlink:href="https://docs.msupply.org.nz/preferences:options" text:style-name="Internet_20_link" text:visited-style-name="Visited_20_Internet_20_Link">Opções</text:a></text:span> devem estar habilitadas para fazer <text:span text:style-name="Strong_20_Emphasis">Ajustes em linhas de Inventário</text:span> (<text:span text:style-name="Emphasis">Stocktake Line Adjustments</text:span>) no servidor mSupply e sincronizados com o mSupply Mobile para habilitar essa opção. </text:p></table:table-cell></table:table-row></table:table></draw:text-box></draw:frame>Se a <text:span text:style-name="Strong_20_Emphasis">Quantidade real</text:span> (<text:span text:style-name="Emphasis">Actual Quantity</text:span>) inserida for diferente da <text:span text:style-name="Strong_20_Emphasis">Quantidade salva</text:span> (<text:span text:style-name="Emphasis">Snapshot Quantity</text:span>), você será apresentado a janela para selecionar o <text:span text:style-name="Strong_20_Emphasis">Motivo</text:span> (<text:span text:style-name="Emphasis">Reason</text:span>) para a <text:span text:style-name="Strong_20_Emphasis">Diferença</text:span> (<text:span text:style-name="Emphasis">Difference</text:span>) a partir de uma lista pré-definida. Você não poderá continuar até que algum motivo seja selecionado.</text:p>
      <text:p text:style-name="Text_20_body"><draw:frame draw:style-name="mediacenter" draw:name="4" text:anchor-type="paragraph" draw:z-index="4" svg:width="15.875cm" svg:height="4.3446276943174cm"><draw:image xlink:href="Pictures/e88a7f7cd3c4483eac77f5cdf4398e8e.png" xlink:type="simple" xlink:show="embed" xlink:actuate="onLoad"/></draw:frame></text:p>
      <text:p text:style-name="Text_20_body"><draw:frame draw:style-name="mediacenter" draw:name="5" text:anchor-type="paragraph" draw:z-index="5" svg:width="15.875cm" svg:height="9.0417756276151cm"><draw:image xlink:href="Pictures/182678829a5b599db9fb244d26b19e51.png" xlink:type="simple" xlink:show="embed" xlink:actuate="onLoad"/></draw:frame></text:p>
      <text:p text:style-name="Text_20_body">Para alterar o motivo, clique mais uma vez na linha.</text:p>
      <text:h text:style-name="Heading_20_3" text:outline-level="3"><text:bookmark-start text:name="__RefHeading___edite_as_informacoes_relativas_ao_lote_7"/><text:bookmark-start text:name="edite_as_informacoes_relativas_ao_lote"/>Edite as informações relativas ao lote<text:bookmark-end text:name="__RefHeading___edite_as_informacoes_relativas_ao_lote_7"/><text:bookmark-end text:name="edite_as_informacoes_relativas_ao_lote"/></text:h>
      <text:p text:style-name="Text_20_body">Você também poderá ajustar informações relativas aos lotes ou adicionar novos lotes clicando no ícone na coluna de <text:span text:style-name="Strong_20_Emphasis">Lotes</text:span> (<text:span text:style-name="Emphasis">Batches</text:span>) do item.</text:p>
      <text:p text:style-name="Text_20_body"><draw:frame draw:style-name="mediacenter" draw:name="6" text:anchor-type="paragraph" draw:z-index="6" svg:width="15.875cm" svg:height="9.0417756276151cm"><draw:image xlink:href="Pictures/d1725a9e333ca01b0e59633802df190d.png" xlink:type="simple" xlink:show="embed" xlink:actuate="onLoad"/></draw:frame></text:p>
      <text:p text:style-name="Text_20_body">Nesse exemplo observe que existe apenas um lote para o item paracetamol.</text:p>
      <text:p text:style-name="Text_20_body"><draw:frame draw:style-name="mediacenter" draw:name="7" text:anchor-type="paragraph" draw:z-index="7" svg:width="15.875cm" svg:height="9.075899457861cm"><draw:image xlink:href="Pictures/fedc917aecc7e26d6f54fbcc7abfb2a6.png" xlink:type="simple" xlink:show="embed" xlink:actuate="onLoad"/></draw:frame></text:p>
      <text:p text:style-name="Text_20_body">Se existirem mais lotes:</text:p>
      <text:list text:style-name="List_20_1" text:continue-numbering="false">
        <text:list-item>
          <text:p text:style-name="List_20_1_Content_First"> <text:span text:style-name="Strong_20_Emphasis">O ajuste de inventário será realizado automaticamente nos lotes com as datas de recebimento mais antigas.</text:span></text:p>
        </text:list-item>
        <text:list-item>
          <text:p text:style-name="List_20_1_Content_Last"> Neste exemplo se existirem 3 lotes para ibuprofeno. A <text:span text:style-name="Strong_20_Emphasis">Quantidade salva</text:span> (<text:span text:style-name="Emphasis">Snapshot Quantity</text:span>) era 300 e a <text:span text:style-name="Strong_20_Emphasis">Quantidade real</text:span> (<text:span text:style-name="Emphasis">Actual Quantity</text:span>) é 220. A <text:span text:style-name="Strong_20_Emphasis">Diferença</text:span> (<text:span text:style-name="Emphasis">Difference</text:span>) de 80 será automaticamente removida do lote com a data de recebimento mais antiga no sistema. Ainda assim, isso poderá ser alterado manualmente nesta tela.</text:p>
        </text:list-item>
      </text:list>
      <text:p text:style-name="Text_20_body"><draw:frame draw:style-name="mediacenter" draw:name="8" text:anchor-type="paragraph" draw:z-index="8" svg:width="15.875cm" svg:height="9.1063522617902cm"><draw:image xlink:href="Pictures/aae5143d741be1d09037e6f3db3e9893.png" xlink:type="simple" xlink:show="embed" xlink:actuate="onLoad"/></draw:frame></text:p>
      <text:p text:style-name="Text_20_body"> * <text:span text:style-name="Strong_20_Emphasis">O motivo para o ajuste de inventário selecionado será automaticamente aplicado a todos os lotes</text:span>.</text:p>
      <text:list text:style-name="List_20_1" text:continue-numbering="false">
        <text:list-item>
          <text:p text:style-name="LastListParagraph_List_20_1_Content_First"> Ainda assim, motivos separados podem ser adicionados manualmente para cada lote nesta tela. Neste exemplo nós realizamos um ajuste de inventário reduzindo 80 unidades no estoque de ibuprofeno, com motivos diferentes para cada lote.</text:p>
        </text:list-item>
      </text:list>
      <text:p text:style-name="Text_20_body"><draw:frame draw:style-name="mediacenter" draw:name="9" text:anchor-type="paragraph" draw:z-index="9" svg:width="15.875cm" svg:height="8.7804541086016cm"><draw:image xlink:href="Pictures/1bc31867b35ec42fc23fa16c9ff2f429.png" xlink:type="simple" xlink:show="embed" xlink:actuate="onLoad"/></draw:frame></text:p>
      <text:p text:style-name="Text_20_body">Quando você estiver satisfeito com todas as alterações necessárias aos <text:span text:style-name="Strong_20_Emphasis">Lotes</text:span> (<text:span text:style-name="Emphasis">Batches</text:span>) dos itens, clique em <text:span text:style-name="Strong_20_Emphasis">OK</text:span>.</text:p>
      <text:p text:style-name="Text_20_body">Note: A tela principal de inventário somente apresentará o motivo do ajuste de inventário comum entre os lotes de cada item. </text:p>
      <text:h text:style-name="Heading_20_3" text:outline-level="3"><text:bookmark-start text:name="__RefHeading___quando_voce_estiver_certo_sobre_todas_as_quantidades_reais_8"/><text:bookmark-start text:name="quando_voce_estiver_certo_sobre_todas_as_quantidades_reais"/>Quando você estiver certo sobre todas as Quantidades reais...<text:bookmark-end text:name="__RefHeading___quando_voce_estiver_certo_sobre_todas_as_quantidades_reais_8"/><text:bookmark-end text:name="quando_voce_estiver_certo_sobre_todas_as_quantidades_reais"/></text:h>
      <text:p text:style-name="Text_20_body">Clique em <text:span text:style-name="Strong_20_Emphasis">Finalizar</text:span> (<text:span text:style-name="Emphasis">Finalise</text:span>).</text:p>
      <text:p text:style-name="Text_20_body"><draw:frame draw:style-name="mediacenter" draw:name="10" text:anchor-type="paragraph" draw:z-index="10" svg:width="1.8785416666667cm" svg:height="1.7991666666667cm"><draw:image xlink:href="Pictures/5aa25dd8c69eb8094d2e0d1bcf743368.png" xlink:type="simple" xlink:show="embed" xlink:actuate="onLoad"/></draw:frame></text:p>
      <text:p text:style-name="Text_20_body">Ao finalizar todos os níveis de estoque alterados serão atualizados para serem iguais as <text:span text:style-name="Strong_20_Emphasis">Quantidades reais</text:span> (<text:span text:style-name="Emphasis">Actual Quantity</text:span>) que foram inseridas para os items.</text:p>
      <text:p text:style-name="Text_20_body">Como sempre no mSupply Mobile, você não precisará estar conectado(a) a internet para finalizar - as informações serão sincronizadas sem você perceber quando a conexão com a internet estiver habilitada . </text:p>
      <text:p text:style-name="Text_20_body"><text:line-break/>
<text:line-break/></text:p>
      <table:table table:style-name="Table">
        <table:table-column/>
        <table:table-column/>
        <table:table-row>
          <table:table-cell office:value-type="string" table:style-name="tablecell">
            <text:p text:style-name="tablealignright">  <text:span text:style-name="Emphasis">  Anterior:  <text:span text:style-name="Strong_20_Emphasis"><text:a xlink:type="simple" xlink:href="https://wiki.msupply.foundation/pt:mobile:user_guide:stocktakes" text:style-name="Internet_20_link" text:visited-style-name="Visited_20_Internet_20_Link">Inventários (Padrão)</text:a></text:span> </text:span> </text:p>
          </table:table-cell>
          <table:table-cell office:value-type="string" table:style-name="tablecell">
            <text:p text:style-name="tablealignleft"> <text:span text:style-name="Emphasis">  Próximo:  <text:span text:style-name="Strong_20_Emphasis"><text:a xlink:type="simple" xlink:href="https://wiki.msupply.foundation/pt:mobile:user_guide:mobile_dashboard" text:style-name="Internet_20_link" text:visited-style-name="Visited_20_Internet_20_Link">Quadro de Painéis Gráficos</text:a></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40.945pt" style:rel-width="5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t:mobile:user_guide:stocktakes_program</dc:title>
  </office:meta>
</office:document-meta>
</file>