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f3cbe20f2c01265c07b109e72aaeff13.png"/>
  <manifest:file-entry manifest:media-type="image/jpeg" manifest:full-path="Pictures/82b105ab6c94ea9bbeafb1a4cb922caf.jpg"/>
  <manifest:file-entry manifest:media-type="image/jpeg" manifest:full-path="Pictures/0222da1360a57298aa20ee5f9745cd62.jpg"/>
  <manifest:file-entry manifest:media-type="image/jpeg" manifest:full-path="Pictures/e464fab687f2c64d8f1213d9f6996686.jpg"/>
  <manifest:file-entry manifest:media-type="image/png" manifest:full-path="Pictures/6fd0d7e5388029fcc85ab6bc8a18031a.png"/>
  <manifest:file-entry manifest:media-type="image/png" manifest:full-path="Pictures/e88a7f7cd3c4483eac77f5cdf4398e8e.png"/>
  <manifest:file-entry manifest:media-type="image/png" manifest:full-path="Pictures/182678829a5b599db9fb244d26b19e51.png"/>
  <manifest:file-entry manifest:media-type="image/png" manifest:full-path="Pictures/d1725a9e333ca01b0e59633802df190d.png"/>
  <manifest:file-entry manifest:media-type="image/png" manifest:full-path="Pictures/fedc917aecc7e26d6f54fbcc7abfb2a6.png"/>
  <manifest:file-entry manifest:media-type="image/png" manifest:full-path="Pictures/aae5143d741be1d09037e6f3db3e9893.png"/>
  <manifest:file-entry manifest:media-type="image/png" manifest:full-path="Pictures/1bc31867b35ec42fc23fa16c9ff2f429.png"/>
  <manifest:file-entry manifest:media-type="image/png" manifest:full-path="Pictures/5aa25dd8c69eb8094d2e0d1bcf743368.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240.945pt" style:rel-width="5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5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9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
<draw:a xlink:type="simple" xlink:href="https://wiki.msupply.foundation/pt:mobile:user_guide"><draw:frame draw:style-name="media" draw:name="Guia do usuário - mSupply Mobile Legend" text:anchor-type="as-char" draw:z-index="0" svg:width="15.875cm"><draw:text-box><text:p text:style-name="legendcenter"><draw:frame draw:style-name="media" draw:name="Guia do usuário - mSupply Mobile" text:anchor-type="as-char" draw:z-index="0" svg:width="15.875cm" svg:height="3.5300449871465cm"><draw:image xlink:href="Pictures/f3cbe20f2c01265c07b109e72aaeff13.png" xlink:type="simple" xlink:show="embed" xlink:actuate="onLoad"/></draw:frame>Guia do usuário - mSupply Mobile</text:p></draw:text-box></draw:frame></draw:a></text:p>
      <text:p text:style-name="Horizontal_20_Line"/>
      <text:h text:style-name="Heading_20_2" text:outline-level="2"><text:bookmark text:name="pt:mobile:user_guide:stocktakes"/><text:bookmark-start text:name="__RefHeading___inventarios_padrao_1"/><text:bookmark-start text:name="inventarios_padrao"/>Inventários (Padrão)<text:bookmark-end text:name="__RefHeading___inventarios_padrao_1"/><text:bookmark-end text:name="inventarios_padrao"/></text:h>
      <text:p text:style-name="Text_20_body">O mSupply Mobile mantém automaticamente os níveis de estoque para você, quando itens são recebidos e enviados. </text:p>
      <text:p text:style-name="Text_20_body">Mas algumas vezes os dados não são preenchidos corretamente ou algum estoque é removido sem que ninguém adicione essa informação no sistema.</text:p>
      <text:p text:style-name="Text_20_body">Claro que nós fazemos o máximo para que isso não aconteça, mas se isso acontecer, podemos fazer correções. A maneira mais fácil de corrigir os níveis de estoque é fazer um <text:span text:style-name="Strong_20_Emphasis">Inventário</text:span> (<text:span text:style-name="Emphasis">Stocktake</text:span>).</text:p>
      <text:p text:style-name="Text_20_body">Com o mSupply Mobile, você poderá facilmente fazer um inventário com:</text:p>
      <text:list text:style-name="List_20_1" text:continue-numbering="false">
        <text:list-item>
          <text:p text:style-name="List_20_1_Content_First"> <text:span text:style-name="Strong_20_Emphasis">Todos os itens</text:span> do estoque; ou</text:p>
        </text:list-item>
        <text:list-item>
          <text:p text:style-name="List_20_1_Content"> <text:span text:style-name="Strong_20_Emphasis">Alguns itens</text:span> do estoque (como por exemplo itens Anti-Malaria); ou</text:p>
        </text:list-item>
        <text:list-item>
          <text:p text:style-name="List_20_1_Content_Last"> <text:span text:style-name="Strong_20_Emphasis">Apenas um item</text:span> do estoque (assim que percebeu que a quantidade disponível estava errada) </text:p>
        </text:list-item>
      </text:list>
      <text:p text:style-name="Text_20_body"><draw:frame draw:style-name="PluginODTAutoStyle_Frame_1_text_frame" draw:name="Frame1" text:anchor-type="paragraph" svg:width="289.134pt" draw:z-index="0" svg:min-height="1cm"><draw:text-box><table:table table:style-name="Table"><table:table-column table:style-name="odt_auto_style_table_column_1_1"/><table:table-row><table:table-cell office:value-type="string" table:style-name="tablecell"><text:h text:style-name="Heading_20_4" text:outline-level="4"><text:bookmark-start text:name="__RefHeading___inventarios_2"/><text:bookmark-start text:name="inventarios"/>Inventários<text:bookmark-end text:name="__RefHeading___inventarios_2"/><text:bookmark-end text:name="inventarios"/></text:h><text:p text:style-name="Text_20_body">Você provavelmente já faz inventários usando no seu sistema atual de logística de estoque. </text:p><text:p text:style-name="Text_20_body">Fazer um inventário é uma maneira muito importante de garantir que os pedidos de medicamentos solicitados terão as quantidade corretas e que o estoque apresentado no sistema está alinhado com o estoque real quando for verificado! </text:p><text:p text:style-name="Text_20_body">Idealmente, você deverá realizar um inventário do seu estoque real de medicamentos contabilizando todos os itens <text:span text:style-name="Strong_20_Emphasis">TODA VEZ</text:span> antes de realizar um pedido geral (ou mensal). Mas isso deve depender das políticas e procedimentos do seu local (e pode ser que seja muito difícil de ser feito em Instalações muito grandes). </text:p></table:table-cell></table:table-row></table:table></draw:text-box></draw:frame>Vamos aprender agora como fazer um Inventário… Usando o seu mSupply Mobile para fazer um inventário é muito mais fácil do que antes!</text:p>
      <text:h text:style-name="Heading_20_3" text:outline-level="3"><text:bookmark-start text:name="__RefHeading___clique_em_inventarios_3"/><text:bookmark-start text:name="clique_em_inventarios"/>Clique em Inventários<text:bookmark-end text:name="__RefHeading___clique_em_inventarios_3"/><text:bookmark-end text:name="clique_em_inventarios"/></text:h>
      <text:p text:style-name="Text_20_body"><draw:frame draw:style-name="mediacenter" draw:name="1" text:anchor-type="paragraph" draw:z-index="1" svg:width="18.520833333333cm" style:rel-width="100%" svg:height="12.454975188227cm" style:rel-height="scale"><draw:image xlink:href="Pictures/82b105ab6c94ea9bbeafb1a4cb922caf.jpg" xlink:type="simple" xlink:show="embed" xlink:actuate="onLoad"/></draw:frame> </text:p>
      <text:p text:style-name="Text_20_body">Após clicar no botão <text:span text:style-name="Strong_20_Emphasis">Inventários</text:span> (<text:span text:style-name="Emphasis">Stocktakes</text:span>) você será apresentado a uma lista com todos os inventários anteriores.</text:p>
      <text:p text:style-name="Text_20_body">Uma descrição para cada inventário será apresentada na lista além da <text:span text:style-name="Strong_20_Emphasis">Data</text:span> (<text:span text:style-name="Emphasis">Date</text:span>) e do <text:span text:style-name="Strong_20_Emphasis">Status</text:span>.</text:p>
      <text:p text:style-name="Text_20_body">Existem dois status para os inventários: <text:span text:style-name="Strong_20_Emphasis">Em andamento</text:span> (<text:span text:style-name="Emphasis">In Progress</text:span>) (atuais) e <text:span text:style-name="Strong_20_Emphasis">Finalizado</text:span> (<text:span text:style-name="Emphasis">Finalised</text:span>) (anteriores).</text:p>
      <text:p text:style-name="Text_20_body">Os inventários com status <text:span text:style-name="Strong_20_Emphasis">Em andamento</text:span> ainda não foram aplicados ao <text:span text:style-name="Strong_20_Emphasis">Estoque atual</text:span>, e podem ser deixados assim enquanto você ainda estiverem fazendo alterações neles. Clique duas vezes sobre a linha do inventário para abrir.</text:p>
      <text:p text:style-name="Text_20_body"><draw:frame draw:style-name="PluginODTAutoStyle_Frame_5_text_frame" draw:name="Frame2" text:anchor-type="paragraph" svg:width="289.134pt" draw:z-index="0" svg:min-height="1cm"><draw:text-box><table:table table:style-name="Table"><table:table-column table:style-name="odt_auto_style_table_column_2_1"/><table:table-row><table:table-cell office:value-type="string" table:style-name="tablecell"><text:h text:style-name="Heading_20_4" text:outline-level="4"><text:bookmark-start text:name="__RefHeading___inventario_em_andamento_4"/><text:bookmark-start text:name="inventario_em_andamento"/>Inventário Em andamento<text:bookmark-end text:name="__RefHeading___inventario_em_andamento_4"/><text:bookmark-end text:name="inventario_em_andamento"/></text:h><text:p text:style-name="Text_20_body">Inventários <text:span text:style-name="Strong_20_Emphasis">Em andamento</text:span> (<text:span text:style-name="Emphasis">In Progress</text:span>) são aqueles que estão sendo trabalhados e portanto não foram finalizados.</text:p><text:p text:style-name="Text_20_body">Nós recomendamos <text:span text:style-name="Strong_20_Emphasis">bastante</text:span> que só exista um inventário Em progresso por vez. Isso ajuda a previnir erros de confusão ao manipular diferentes inventários ao mesmo tempo. </text:p><text:p text:style-name="Text_20_body"><text:span text:style-name="Strong_20_Emphasis">Finalize ou delete inventários antigos antes de começar novos!</text:span></text:p></table:table-cell></table:table-row></table:table></draw:text-box></draw:frame></text:p>
      <text:p text:style-name="Horizontal_20_Line"/>
      <text:p text:style-name="Text_20_body">Vamos criar um novo inventário agora…</text:p>
      <text:h text:style-name="Heading_20_3" text:outline-level="3"><text:bookmark-start text:name="__RefHeading___clique_em_novo_inventario_5"/><text:bookmark-start text:name="clique_em_novo_inventario"/>Clique em Novo inventário<text:bookmark-end text:name="__RefHeading___clique_em_novo_inventario_5"/><text:bookmark-end text:name="clique_em_novo_inventario"/></text:h>
      <text:p text:style-name="Text_20_body"><draw:frame draw:style-name="mediacenter" draw:name="2" text:anchor-type="paragraph" draw:z-index="2" svg:width="18.864791666667cm" style:rel-width="100%" svg:height="11.27125cm" style:rel-height="scale"><draw:image xlink:href="Pictures/0222da1360a57298aa20ee5f9745cd62.jpg" xlink:type="simple" xlink:show="embed" xlink:actuate="onLoad"/></draw:frame> </text:p>
      <text:h text:style-name="Heading_20_3" text:outline-level="3"><text:bookmark-start text:name="__RefHeading___selecione_os_itens_para_recontagem_6"/><text:bookmark-start text:name="selecione_os_itens_para_recontagem"/>Selecione os itens para recontagem<text:bookmark-end text:name="__RefHeading___selecione_os_itens_para_recontagem_6"/><text:bookmark-end text:name="selecione_os_itens_para_recontagem"/></text:h>
      <text:p text:style-name="Text_20_body">Selecione os itens ao clicar nos círculos apresentados na coluna de itens <text:span text:style-name="Strong_20_Emphasis">Selecionado(s)</text:span> (<text:span text:style-name="Emphasis">Selected</text:span>).</text:p>
      <text:p text:style-name="Text_20_body">Se você deseja incluir todos os itens ou a maior parte deles, clique em <text:span text:style-name="Strong_20_Emphasis">Selecionar todos os itens</text:span> (<text:span text:style-name="Emphasis">All Items Selected</text:span>). E você poderá remover alguns itens ao clicar novamente nos círculos apresentados na coluna de itens <text:span text:style-name="Strong_20_Emphasis">Selecionado(s)</text:span> (<text:span text:style-name="Emphasis">Selected</text:span>).</text:p>
      <text:h text:style-name="Heading_20_3" text:outline-level="3"><text:bookmark-start text:name="__RefHeading___de_um_nome_ao_inventario_criado_7"/><text:bookmark-start text:name="de_um_nome_ao_inventario_criado"/>Dê um nome ao inventário criado<text:bookmark-end text:name="__RefHeading___de_um_nome_ao_inventario_criado_7"/><text:bookmark-end text:name="de_um_nome_ao_inventario_criado"/></text:h>
      <text:p text:style-name="Text_20_body">Por exemplo: 'Inventário completo de Abril'.</text:p>
      <text:p text:style-name="Text_20_body">Em seguida clique em <text:span text:style-name="Strong_20_Emphasis">Criar</text:span> (<text:span text:style-name="Emphasis">Create</text:span>). </text:p>
      <text:p text:style-name="Text_20_body"><draw:frame draw:style-name="mediacenter" draw:name="3" text:anchor-type="paragraph" draw:z-index="3" svg:width="18.89125cm" style:rel-width="100%" svg:height="11.377083333333cm" style:rel-height="scale"><draw:image xlink:href="Pictures/e464fab687f2c64d8f1213d9f6996686.jpg" xlink:type="simple" xlink:show="embed" xlink:actuate="onLoad"/></draw:frame></text:p>
      <text:h text:style-name="Heading_20_3" text:outline-level="3"><text:bookmark-start text:name="__RefHeading___a_tela_para_adicao_do_inventario_sera_aberta_8"/><text:bookmark-start text:name="a_tela_para_adicao_do_inventario_sera_aberta"/>A tela para adição do inventário será aberta<text:bookmark-end text:name="__RefHeading___a_tela_para_adicao_do_inventario_sera_aberta_8"/><text:bookmark-end text:name="a_tela_para_adicao_do_inventario_sera_aberta"/></text:h>
      <text:p text:style-name="Text_20_body">Uma lista com os itens que foram selecionados será apresentada com as colunas <text:span text:style-name="Strong_20_Emphasis">Quantidade salva</text:span> (<text:span text:style-name="Emphasis">Snapshot Quantity</text:span>) e <text:span text:style-name="Strong_20_Emphasis">Quantidade real</text:span> (<text:span text:style-name="Emphasis">Actual Quantity</text:span>) (Insira aqui a quantidade contabilizada).</text:p>
      <text:p text:style-name="Text_20_body">A <text:span text:style-name="Strong_20_Emphasis">Quantidade salva</text:span> (<text:span text:style-name="Emphasis">Snapshot Quantity</text:span>) é o quanto o sistema ACREDITA que é o estoque atual. Se isso está correto (quando comparado com o estoque real), você não precisará alterar nada aqui!</text:p>
      <text:p text:style-name="Text_20_body">A <text:span text:style-name="Strong_20_Emphasis">Quantidade real</text:span> (<text:span text:style-name="Emphasis">Actual Quantity</text:span>) é o que foi contabilizado no seu estoque real. Você pode alterar esse valor ao clicar uma vez na linha, na posição desta coluna e digitar a quantidade correta.</text:p>
      <text:h text:style-name="Heading_20_3" text:outline-level="3"><text:bookmark-start text:name="__RefHeading___para_cada_item_compare_a_quantidade_do_estoque_real_com_a_quantidade_salva_9"/><text:bookmark-start text:name="para_cada_item_compare_a_quantidade_do_estoque_real_com_a_quantidade_salva"/>Para cada item, compare a Quantidade do estoque real com a Quantidade salva<text:bookmark-end text:name="__RefHeading___para_cada_item_compare_a_quantidade_do_estoque_real_com_a_quantidade_salva_9"/><text:bookmark-end text:name="para_cada_item_compare_a_quantidade_do_estoque_real_com_a_quantidade_salva"/></text:h>
      <text:p text:style-name="Text_20_body">Atualize os itens com quantidades incorretas ao clicar na linha, na posição da coluna <text:span text:style-name="Strong_20_Emphasis">Quantidade real</text:span> (<text:span text:style-name="Emphasis">Actual Quantity</text:span>).</text:p>
      <text:p text:style-name="Text_20_body">Se você alterou o valor de estoque na coluna <text:span text:style-name="Strong_20_Emphasis">Quantidade real</text:span> (<text:span text:style-name="Emphasis">Actual Quantity</text:span>), essa variação será apresentada na coluna de <text:span text:style-name="Strong_20_Emphasis">Diferença</text:span> (<text:span text:style-name="Emphasis">Difference</text:span>).</text:p>
      <text:p text:style-name="Text_20_body">Isso pode demorar para se acostumar - se a <text:span text:style-name="Strong_20_Emphasis">Quantidade salva</text:span> (<text:span text:style-name="Emphasis">Snapshot Quantity</text:span>) está correta, você não vai precisar fazer mais nada para mantê-la assim!</text:p>
      <text:p text:style-name="Text_20_body"><draw:frame draw:style-name="mediacenter" draw:name="4" text:anchor-type="paragraph" draw:z-index="4" svg:width="15.875cm" svg:height="4.4878235694823cm"><draw:image xlink:href="Pictures/6fd0d7e5388029fcc85ab6bc8a18031a.png" xlink:type="simple" xlink:show="embed" xlink:actuate="onLoad"/></draw:frame></text:p>
      <text:h text:style-name="Heading_20_3" text:outline-level="3"><text:bookmark-start text:name="__RefHeading___se_solicitado_insira_um_motivo_pelo_qual_o_inventario_foi_criado_10"/><text:bookmark-start text:name="se_solicitado_insira_um_motivo_pelo_qual_o_inventario_foi_criado"/>Se solicitado, insira um motivo pelo qual o inventário foi criado<text:bookmark-end text:name="__RefHeading___se_solicitado_insira_um_motivo_pelo_qual_o_inventario_foi_criado_10"/><text:bookmark-end text:name="se_solicitado_insira_um_motivo_pelo_qual_o_inventario_foi_criado"/></text:h>
      <text:p text:style-name="Text_20_body">Se a tela de criação de inventário apresentar a coluna <text:span text:style-name="Strong_20_Emphasis">Motivo</text:span> (<text:span text:style-name="Emphasis">Reason</text:span>), você deverá inserir o motivo para ajustes  positivos quanto negativos no seu estoque atual.</text:p>
      <text:p text:style-name="Text_20_body"><draw:frame draw:style-name="PluginODTAutoStyle_Frame_9_text_frame" draw:name="Frame3" text:anchor-type="paragraph" svg:width="240.945pt" draw:z-index="0" svg:min-height="1cm"><draw:text-box><table:table table:style-name="Table"><table:table-column table:style-name="odt_auto_style_table_column_3_1"/><table:table-row><table:table-cell office:value-type="string" table:style-name="tablecell"><text:p text:style-name="tablealignleft"><text:span text:style-name="Strong_20_Emphasis"><text:a xlink:type="simple" xlink:href="https://docs.msupply.org.nz/preferences:options" text:style-name="Internet_20_link" text:visited-style-name="Visited_20_Internet_20_Link">Opções</text:a></text:span> devem estar habilitadas para fazer <text:span text:style-name="Strong_20_Emphasis">Ajustes em linhas de Inventário</text:span> (<text:span text:style-name="Emphasis">Stocktake Line Adjustments</text:span>) no servidor mSupply e sincronizados com o mSupply Mobile para habilitar essa opção. </text:p></table:table-cell></table:table-row></table:table></draw:text-box></draw:frame>Se a <text:span text:style-name="Strong_20_Emphasis">Quantidade real</text:span> (<text:span text:style-name="Emphasis">Actual Quantity</text:span>) inserida for diferente da <text:span text:style-name="Strong_20_Emphasis">Quantidade salva</text:span> (<text:span text:style-name="Emphasis">Snapshot Quantity</text:span>), você será apresentado a janela para selecionar o <text:span text:style-name="Strong_20_Emphasis">Motivo</text:span> (<text:span text:style-name="Emphasis">Reason</text:span>) para a <text:span text:style-name="Strong_20_Emphasis">Diferença</text:span> (<text:span text:style-name="Emphasis">Difference</text:span>) a partir de uma lista pré-definida. Você não poderá continuar até que um motivo seja selecionado.</text:p>
      <text:p text:style-name="Text_20_body"><draw:frame draw:style-name="mediacenter" draw:name="5" text:anchor-type="paragraph" draw:z-index="5" svg:width="15.875cm" svg:height="4.3446276943174cm"><draw:image xlink:href="Pictures/e88a7f7cd3c4483eac77f5cdf4398e8e.png" xlink:type="simple" xlink:show="embed" xlink:actuate="onLoad"/></draw:frame></text:p>
      <text:p text:style-name="Text_20_body"><draw:frame draw:style-name="mediacenter" draw:name="6" text:anchor-type="paragraph" draw:z-index="6" svg:width="15.875cm" svg:height="9.0417756276151cm"><draw:image xlink:href="Pictures/182678829a5b599db9fb244d26b19e51.png" xlink:type="simple" xlink:show="embed" xlink:actuate="onLoad"/></draw:frame></text:p>
      <text:p text:style-name="Text_20_body">Para alterar o motivo, clique mais uma vez na linha.</text:p>
      <text:h text:style-name="Heading_20_3" text:outline-level="3"><text:bookmark-start text:name="__RefHeading___edite_as_informacoes_relativas_ao_lote_11"/><text:bookmark-start text:name="edite_as_informacoes_relativas_ao_lote"/>Edite as informações relativas ao lote<text:bookmark-end text:name="__RefHeading___edite_as_informacoes_relativas_ao_lote_11"/><text:bookmark-end text:name="edite_as_informacoes_relativas_ao_lote"/></text:h>
      <text:p text:style-name="Text_20_body">Você também poderá ajustar informações relativas aos lotes ou adicionar novos lotes clicando no ícone na coluna de <text:span text:style-name="Strong_20_Emphasis">Lotes</text:span> (<text:span text:style-name="Emphasis">Batches</text:span>) do item.</text:p>
      <text:p text:style-name="Text_20_body"><draw:frame draw:style-name="mediacenter" draw:name="7" text:anchor-type="paragraph" draw:z-index="7" svg:width="15.875cm" svg:height="9.0417756276151cm"><draw:image xlink:href="Pictures/d1725a9e333ca01b0e59633802df190d.png" xlink:type="simple" xlink:show="embed" xlink:actuate="onLoad"/></draw:frame></text:p>
      <text:p text:style-name="Text_20_body">Nesse exemplo observe que existe apenas um lote para o item paracetamol.</text:p>
      <text:p text:style-name="Text_20_body"><draw:frame draw:style-name="mediacenter" draw:name="8" text:anchor-type="paragraph" draw:z-index="8" svg:width="15.875cm" svg:height="9.075899457861cm"><draw:image xlink:href="Pictures/fedc917aecc7e26d6f54fbcc7abfb2a6.png" xlink:type="simple" xlink:show="embed" xlink:actuate="onLoad"/></draw:frame></text:p>
      <text:p text:style-name="Text_20_body">Se existirem mais lotes:</text:p>
      <text:list text:style-name="List_20_1" text:continue-numbering="false">
        <text:list-item>
          <text:p text:style-name="List_20_1_Content_First"> <text:span text:style-name="Strong_20_Emphasis">O ajuste de inventário será realizado automaticamente nos lotes com as datas de recebimento mais antigas.</text:span></text:p>
        </text:list-item>
        <text:list-item>
          <text:p text:style-name="List_20_1_Content_Last"> Neste exemplo se existirem 3 lotes para ibuprofeno. A <text:span text:style-name="Strong_20_Emphasis">Quantidade salva</text:span> (<text:span text:style-name="Emphasis">Snapshot Quantity</text:span>) era 300 e a <text:span text:style-name="Strong_20_Emphasis">Quantidade real</text:span> (<text:span text:style-name="Emphasis">Actual Quantity</text:span>) é 220. A <text:span text:style-name="Strong_20_Emphasis">Diferença</text:span> (<text:span text:style-name="Emphasis">Difference</text:span>) de 80 será automaticamente removida do lote com a data de recebimento mais antiga no sistema. Ainda assim, isso poderá ser alterado manualmente nesta tela.</text:p>
        </text:list-item>
      </text:list>
      <text:p text:style-name="Text_20_body"><draw:frame draw:style-name="mediacenter" draw:name="9" text:anchor-type="paragraph" draw:z-index="9" svg:width="15.875cm" svg:height="9.1063522617902cm"><draw:image xlink:href="Pictures/aae5143d741be1d09037e6f3db3e9893.png" xlink:type="simple" xlink:show="embed" xlink:actuate="onLoad"/></draw:frame></text:p>
      <text:list text:style-name="List_20_1" text:continue-numbering="false">
        <text:list-item>
          <text:p text:style-name="List_20_1_Content_First"> <text:span text:style-name="Strong_20_Emphasis">O motivo para o ajuste de inventário selecionado será automaticamente aplicado a todos os lotes</text:span>.</text:p>
          <text:list text:style-name="List_20_1">
            <text:list-item>
              <text:p text:style-name="List_20_1_Content_Last"> Ainda assim, motivos separados podem ser adicionados manualmente para cada lote nesta tela. Neste exemplo nós realizamos um ajuste de inventário reduzindo 80 unidades no estoque de ibuprofeno, com motivos diferentes para cada lote.</text:p>
            </text:list-item>
          </text:list>
        </text:list-item>
      </text:list>
      <text:p text:style-name="Text_20_body"><draw:frame draw:style-name="mediacenter" draw:name="10" text:anchor-type="paragraph" draw:z-index="10" svg:width="15.875cm" svg:height="8.7804541086016cm"><draw:image xlink:href="Pictures/1bc31867b35ec42fc23fa16c9ff2f429.png" xlink:type="simple" xlink:show="embed" xlink:actuate="onLoad"/></draw:frame></text:p>
      <text:p text:style-name="Text_20_body">Quando você estiver feito todas as alterações necessários aos <text:span text:style-name="Strong_20_Emphasis">Lotes</text:span> (<text:span text:style-name="Emphasis">Batches</text:span>) dos itens, clique em <text:span text:style-name="Strong_20_Emphasis">OK</text:span>.</text:p>
      <text:p text:style-name="Text_20_body">Note: A tela principal de inventário somente apresentará o motivo do ajuste de inventário comum entre os lotes de cada item. </text:p>
      <text:h text:style-name="Heading_20_3" text:outline-level="3"><text:bookmark-start text:name="__RefHeading___quando_voce_estiver_certo_sobre_todas_as_quantidades_reais_12"/><text:bookmark-start text:name="quando_voce_estiver_certo_sobre_todas_as_quantidades_reais"/>Quando você estiver certo sobre todas as Quantidades reais...<text:bookmark-end text:name="__RefHeading___quando_voce_estiver_certo_sobre_todas_as_quantidades_reais_12"/><text:bookmark-end text:name="quando_voce_estiver_certo_sobre_todas_as_quantidades_reais"/></text:h>
      <text:p text:style-name="Text_20_body">Clique em <text:span text:style-name="Strong_20_Emphasis">Finalizar</text:span> (<text:span text:style-name="Emphasis">Finalise</text:span>).</text:p>
      <text:p text:style-name="Text_20_body"><draw:frame draw:style-name="mediacenter" draw:name="11" text:anchor-type="paragraph" draw:z-index="11" svg:width="1.8785416666667cm" svg:height="1.7991666666667cm"><draw:image xlink:href="Pictures/5aa25dd8c69eb8094d2e0d1bcf743368.png" xlink:type="simple" xlink:show="embed" xlink:actuate="onLoad"/></draw:frame></text:p>
      <text:p text:style-name="Text_20_body">Ao finalizar todos os níveis de estoque alterados serão atualizados para serem iguais as <text:span text:style-name="Strong_20_Emphasis">Quantidades reais</text:span> (<text:span text:style-name="Emphasis">Actual Quantity</text:span>) que foram inseridas para os items.</text:p>
      <text:p text:style-name="Text_20_body">Como sempre no mSupply Mobile, você não precisará estar conectado(a) a internet para finalizar - as informações serão sincronizadas sem você perceber quando a conexão com a internet estiver habilitada . </text:p>
      <text:p text:style-name="Text_20_body"><text:line-break/>
<text:line-break/></text:p>
      <table:table table:style-name="Table">
        <table:table-column/>
        <table:table-row>
          <table:table-cell office:value-type="string" table:style-name="tablecell">
            <text:p text:style-name="tablealigncenter">  <text:span text:style-name="Emphasis">  Anterior:  <text:span text:style-name="Strong_20_Emphasis"><text:a xlink:type="simple" xlink:href="https://wiki.msupply.foundation/pt:mobile:user_guide:current_stock" text:style-name="Internet_20_link" text:visited-style-name="Visited_20_Internet_20_Link">Estoque Atual</text:a></text:span> | | Próximo: <text:span text:style-name="Strong_20_Emphasis"><text:a xlink:type="simple" xlink:href="https://wiki.msupply.foundation/pt:mobile:user_guide:stocktakes_program" text:style-name="Internet_20_link" text:visited-style-name="Visited_20_Internet_20_Link">Inventários (Programa)</text:a></text:span> </text:span>  </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240.945pt" style:rel-width="5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5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9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3-04-04 "Jack Jackrum"</meta:generator>
    <meta:initial-creator>Generated</meta:initial-creator>
    <meta:creation-date>1970-01-01T00::00:00</meta:creation-date>
    <dc:creator>Generated</dc:creator>
    <dc:date>1970-01-01T00::00:00</dc:date>
    <dc:language>en-US</dc:language>
    <meta:editing-cycles>1</meta:editing-cycles>
    <meta:editing-duration>PT0S</meta:editing-duration>
    <dc:title>pt:mobile:user_guide:stocktakes</dc:title>
  </office:meta>
</office:document-meta>
</file>