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3cbe20f2c01265c07b109e72aaeff13.png"/>
  <manifest:file-entry manifest:media-type="image/jpeg" manifest:full-path="Pictures/29b551975e048a1fed17d3b8d89bb949.jpg"/>
  <manifest:file-entry manifest:media-type="image/jpeg" manifest:full-path="Pictures/e2f0f05d6160f22f242f5c4f44f57fc2.jpg"/>
  <manifest:file-entry manifest:media-type="image/jpeg" manifest:full-path="Pictures/3ffd5244155b2f94479f70b1e835ad08.jpg"/>
  <manifest:file-entry manifest:media-type="image/png" manifest:full-path="Pictures/7fc81365bf917454fea0f94e58999047.png"/>
  <manifest:file-entry manifest:media-type="image/png" manifest:full-path="Pictures/4af6e893845b0fcee9216c74cb40cc3d.png"/>
  <manifest:file-entry manifest:media-type="image/jpeg" manifest:full-path="Pictures/aed333b9d8742d5d13fc0f5ba07b981a.jpg"/>
  <manifest:file-entry manifest:media-type="image/jpeg" manifest:full-path="Pictures/18ed0540d0353c51cb346298cd56aee9.jpg"/>
  <manifest:file-entry manifest:media-type="image/png" manifest:full-path="Pictures/4407ec57092fc25e4de1869ea39988f0.png"/>
  <manifest:file-entry manifest:media-type="image/png" manifest:full-path="Pictures/e759be6e15643928802f5acd48f34b11.png"/>
  <manifest:file-entry manifest:media-type="image/png" manifest:full-path="Pictures/c18cbba1dda375bae17c819fef4b2e48.png"/>
  <manifest:file-entry manifest:media-type="image/jpeg" manifest:full-path="Pictures/1234d2d528c5aeb9014cd137ec9fc1a8.jpg"/>
  <manifest:file-entry manifest:media-type="image/jpeg" manifest:full-path="Pictures/678df3a7442a17b7242bf6121087e68f.jpg"/>
  <manifest:file-entry manifest:media-type="image/png" manifest:full-path="Pictures/29dea2cda7000e780637fee5ba63b8ff.png"/>
  <manifest:file-entry manifest:media-type="image/jpeg" manifest:full-path="Pictures/b9c3c6d0f6153de332879f500f9df959.jpg"/>
  <manifest:file-entry manifest:media-type="image/jpeg" manifest:full-path="Pictures/470b344687afa4833c6b9eafb828f076.jpg"/>
  <manifest:file-entry manifest:media-type="image/png" manifest:full-path="Pictures/5ed7b0084e27c60c4da8cb1855570da9.png"/>
  <manifest:file-entry manifest:media-type="image/jpeg" manifest:full-path="Pictures/750dbd3ecc4882e03c2870e50853e5ef.jpg"/>
  <manifest:file-entry manifest:media-type="image/jpeg" manifest:full-path="Pictures/c4395f70eff150d26bcd403622af9c17.jpg"/>
  <manifest:file-entry manifest:media-type="image/jpeg" manifest:full-path="Pictures/7551652843d61d407b5fb3068c70a62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draw:a xlink:type="simple" xlink:href="https://wiki.msupply.foundation/en:mobile:user_guide"><draw:frame draw:style-name="media" draw:name="Menu do Guia de usuário mSupply Mobile Legend" text:anchor-type="as-char" draw:z-index="0" svg:width="15.875cm"><draw:text-box><text:p text:style-name="legendcenter"><draw:frame draw:style-name="media" draw:name="Menu do Guia de usuário mSupply Mobile" text:anchor-type="as-char" draw:z-index="0" svg:width="15.875cm" svg:height="3.5300449871465cm"><draw:image xlink:href="Pictures/f3cbe20f2c01265c07b109e72aaeff13.png" xlink:type="simple" xlink:show="embed" xlink:actuate="onLoad"/></draw:frame>Menu do Guia de usuário mSupply Mobile</text:p></draw:text-box></draw:frame></draw:a></text:p>
      <text:p text:style-name="Horizontal_20_Line"/>
      <text:h text:style-name="Heading_20_2" text:outline-level="2"><text:bookmark text:name="pt:mobile:user_guide:getting_started"/><text:bookmark-start text:name="__RefHeading___comecando_a_usar_1"/><text:bookmark-start text:name="comecando_a_usar"/>Começando a usar<text:bookmark-end text:name="__RefHeading___comecando_a_usar_1"/><text:bookmark-end text:name="comecando_a_usar"/></text:h>
      <text:h text:style-name="Heading_20_3" text:outline-level="3"><text:bookmark-start text:name="__RefHeading___requisitos_de_hardware_2"/><text:bookmark-start text:name="requisitos_de_hardware"/>Requisitos de Hardware<text:bookmark-end text:name="__RefHeading___requisitos_de_hardware_2"/><text:bookmark-end text:name="requisitos_de_hardware"/></text:h>
      <text:h text:style-name="Heading_20_4" text:outline-level="4"><text:bookmark-start text:name="__RefHeading___especificacoes_minimas_3"/><text:bookmark-start text:name="especificacoes_minimas"/>Especificações mínimas<text:bookmark-end text:name="__RefHeading___especificacoes_minimas_3"/><text:bookmark-end text:name="especificacoes_minimas"/></text:h>
      <text:list text:style-name="List_20_1" text:continue-numbering="false">
        <text:list-item>
          <text:p text:style-name="List_20_1_Content_First"> Tamanho mínimo do ecrã: <text:span text:style-name="Strong_20_Emphasis">9.8 inches</text:span> (medida diagonal)   </text:p>
        </text:list-item>
        <text:list-item>
          <text:p text:style-name="List_20_1_Content_Last"> Resolution mínima do ecrã: <text:span text:style-name="Strong_20_Emphasis">768 × 1024 pixels</text:span></text:p>
        </text:list-item>
      </text:list>
      <text:h text:style-name="Heading_20_4" text:outline-level="4"><text:bookmark-start text:name="__RefHeading___especificacoes_recomendadas_4"/><text:bookmark-start text:name="especificacoes_recomendadas"/>Especificações recomendadas<text:bookmark-end text:name="__RefHeading___especificacoes_recomendadas_4"/><text:bookmark-end text:name="especificacoes_recomendadas"/></text:h>
      <text:list text:style-name="List_20_1" text:continue-numbering="false">
        <text:list-item>
          <text:p text:style-name="List_20_1_Content_First"> Resolução mínima do ecrã: 800 × 1280 pixels</text:p>
        </text:list-item>
        <text:list-item>
          <text:p text:style-name="List_20_1_Content"> Habilitado com Dados de celular (ao menos 3G)</text:p>
        </text:list-item>
        <text:list-item>
          <text:p text:style-name="List_20_1_Content"> Android 4.4.4 ou acima</text:p>
        </text:list-item>
        <text:list-item>
          <text:p text:style-name="List_20_1_Content"> 1.5 Gb Ram</text:p>
        </text:list-item>
        <text:list-item>
          <text:p text:style-name="List_20_1_Content_Last"> Quad-core 1.3 GHz</text:p>
        </text:list-item>
      </text:list>
      <text:h text:style-name="Heading_20_3" text:outline-level="3"><text:bookmark-start text:name="__RefHeading___instalacao_5"/><text:bookmark-start text:name="instalacao"/>Instalação<text:bookmark-end text:name="__RefHeading___instalacao_5"/><text:bookmark-end text:name="instalacao"/></text:h>
      <text:p text:style-name="Text_20_body">Para obter a versão mais atualizada acesse <text:a xlink:type="simple" xlink:href="https://github.com/openmsupply/mobile/releases" text:style-name="Internet_20_link" text:visited-style-name="Visited_20_Internet_20_Link">aqui</text:a></text:p>
      <text:p text:style-name="Text_20_body">Se você está atualizando para a versão mSupply Mobile 2.0.0 ou acima, o servidor mSupply também precisará ser atualizado.</text:p>
      <text:list text:style-name="List_20_1" text:continue-numbering="false">
        <text:list-item>
          <text:p text:style-name="List_20_1_Content_First"> Atualize o servidor mSupply para a versão 3.83 ou acima</text:p>
        </text:list-item>
        <text:list-item>
          <text:p text:style-name="List_20_1_Content"> Selecione a visibilidade para todos seus Fornecedores</text:p>
        </text:list-item>
        <text:list-item>
          <text:p text:style-name="List_20_1_Content"> Adicione novos Fornecedores externos como Instalações e selecione como visível para o local usando mSupply mobile. </text:p>
        </text:list-item>
        <text:list-item>
          <text:p text:style-name="List_20_1_Content_Last"> Configure outros locais (<text:span text:style-name="Emphasis">desktop/mobile</text:span>) - com os quais a sua clinica usando mSupply mobile deverá se conectar (enviar/receber Requisições, enviar/receber Faturas) - como '<text:span text:style-name="Emphasis">transfers</text:span>' na aba 'Sincronização' do local (isso deve ser feito pelo suporte do mSupply)</text:p>
        </text:list-item>
      </text:list>
      <text:h text:style-name="Heading_20_3" text:outline-level="3"><text:bookmark-start text:name="__RefHeading___inicializacao_6"/><text:bookmark-start text:name="inicializacao"/>Inicialização<text:bookmark-end text:name="__RefHeading___inicializacao_6"/><text:bookmark-end text:name="inicializacao"/></text:h>
      <text:p text:style-name="Text_20_body">O aplicativo mSupply mobile precisa estar instalado no seu tablet primeiro. Ao iniciar o aplicativo mSupply mobile, você deverá preencher o local, senha e a URL onde se encontra o servidor mSupply que armazena e envia os dados para o seu tablet. </text:p>
      <text:h text:style-name="Heading_20_3" text:outline-level="3"><text:bookmark-start text:name="__RefHeading___ok._aqui_vamos_nos_7"/><text:bookmark-start text:name="ok._aqui_vamos_nos"/>OK. Aqui vamos nós!<text:bookmark-end text:name="__RefHeading___ok._aqui_vamos_nos_7"/><text:bookmark-end text:name="ok._aqui_vamos_nos"/></text:h>
      <text:p text:style-name="Text_20_body">Esta é a tela de login. Você deve inserir aqui o usuário e a senha quando o tablet estiver instalado na sua clinica. O tablet irá conectar-se apenas com uma instalação.</text:p>
      <text:p text:style-name="Text_20_body">A primeira coisa a fazer é selecionar a língua de preferência clicando em <text:span text:style-name="Strong_20_Emphasis">Língua</text:span> no canto inferior do seu ecrã. </text:p>
      <text:p text:style-name="Text_20_body"><draw:frame draw:style-name="mediacenter" draw:name="1" text:anchor-type="paragraph" draw:z-index="1" svg:width="13.229166666667cm" svg:height="8.5195833333333cm"><draw:image xlink:href="Pictures/29b551975e048a1fed17d3b8d89bb949.jpg" xlink:type="simple" xlink:show="embed" xlink:actuate="onLoad"/></draw:frame>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O tablet acima está solicitando que seja inserido o usuário e senha para quem estiver logado no local. Esse usuário e senha deve estar configurado no servidor mSupply primordialmente. Por favor, acesse <text:a xlink:type="simple" xlink:href="https://docs.msupply.org.nz/admin:managing_users" text:style-name="Internet_20_link" text:visited-style-name="Visited_20_Internet_20_Link">Gerenciando usuários</text:a> no Guia de usuários mSupply.</text:p></table:table-cell></table:table-row></table:table></draw:text-box></draw:frame>No exemplo abaixo, se a sua língua de preferência é Tetum, você está com sorte!</text:p>
      <text:p text:style-name="Text_20_body"><draw:frame draw:style-name="mediacenter" draw:name="2" text:anchor-type="paragraph" draw:z-index="2" svg:width="14.075833333333cm" svg:height="3.730625cm"><draw:image xlink:href="Pictures/e2f0f05d6160f22f242f5c4f44f57fc2.jpg" xlink:type="simple" xlink:show="embed" xlink:actuate="onLoad"/></draw:frame></text:p>
      <text:p text:style-name="Text_20_body">Assim que você estiver escolhido a sua língua de preferência, insira seu usuário, senha e clique em <text:span text:style-name="Strong_20_Emphasis">Entrar</text:span>!  </text:p>
      <text:p text:style-name="Text_20_body"><draw:frame draw:style-name="mediacenter" draw:name="3" text:anchor-type="paragraph" draw:z-index="3" svg:width="9.2604166666667cm" svg:height="8.855589708561cm"><draw:image xlink:href="Pictures/3ffd5244155b2f94479f70b1e835ad08.jpg" xlink:type="simple" xlink:show="embed" xlink:actuate="onLoad"/></draw:frame></text:p>
      <text:p text:style-name="Text_20_body">Você será levado para a tela principal. Nós estaremos retornando para a tela principal muitas vezes durante a utilização do aplicativo do mSupply mobile, então é importante aprender suas principais ferramentas. Vamos detalhar cada uma delas.</text:p>
      <text:p text:style-name="Text_20_body"><draw:frame draw:style-name="mediacenter" draw:name="4" text:anchor-type="paragraph" draw:z-index="4" svg:width="15.875cm" svg:height="9.0776933701657cm"><draw:image xlink:href="Pictures/7fc81365bf917454fea0f94e58999047.png" xlink:type="simple" xlink:show="embed" xlink:actuate="onLoad"/></draw:frame></text:p>
      <text:p text:style-name="Text_20_body">O número em vermelho indica que existem transações não finalizadas precisando de atenção. Clique nele para ver a descrição. Esses números são automaticamente removidos quando não houverem mais transações não finalizadas. </text:p>
      <text:p text:style-name="Text_20_body"><draw:frame draw:style-name="mediacenter" draw:name="5" text:anchor-type="paragraph" draw:z-index="5" svg:width="15.875cm" svg:height="9.0051169590643cm"><draw:image xlink:href="Pictures/4af6e893845b0fcee9216c74cb40cc3d.png" xlink:type="simple" xlink:show="embed" xlink:actuate="onLoad"/></draw:frame></text:p>
      <text:p text:style-name="Text_20_body">O link no canto superior direito do ecrã mostra <text:span text:style-name="Strong_20_Emphasis"><text:span text:style-name="Emphasis">Sync Status</text:span></text:span></text:p>
      <text:p text:style-name="Text_20_body"><draw:frame draw:style-name="mediacenter" draw:name="6" text:anchor-type="paragraph" draw:z-index="6" svg:width="8.969375cm" svg:height="5.6091666666667cm"><draw:image xlink:href="Pictures/aed333b9d8742d5d13fc0f5ba07b981a.jpg" xlink:type="simple" xlink:show="embed" xlink:actuate="onLoad"/></draw:frame></text:p>
      <text:p text:style-name="Text_20_body">Clicar no link o levara para uma página onde você poderá escolher fazer uma sincronização manual se houver conexão com internet.</text:p>
      <text:p text:style-name="Text_20_body"><draw:frame draw:style-name="mediacenter" draw:name="7" text:anchor-type="paragraph" draw:z-index="7" svg:width="12.567708333333cm" svg:height="8.3872916666667cm"><draw:image xlink:href="Pictures/18ed0540d0353c51cb346298cd56aee9.jpg" xlink:type="simple" xlink:show="embed" xlink:actuate="onLoad"/></draw:frame></text:p>
      <text:p text:style-name="Text_20_body">Você poderá fechar essa página ao clicar no X no canto superior direito.</text:p>
      <text:p text:style-name="Text_20_body">Usuários com permissão poderão acessar as <text:span text:style-name="Strong_20_Emphasis"><text:a xlink:type="simple" xlink:href="https://wiki.msupply.foundation/en:mobile:user_guide:mobile_settings" text:style-name="Internet_20_link" text:visited-style-name="Visited_20_Internet_20_Link">Configurações do dispositivo</text:a></text:span> no canto inferior direito do ecrã.</text:p>
      <text:p text:style-name="Text_20_body"><draw:frame draw:style-name="mediacenter" draw:name="8" text:anchor-type="paragraph" draw:z-index="8" svg:width="15.875cm" svg:height="9.0776933701657cm"><draw:image xlink:href="Pictures/4407ec57092fc25e4de1869ea39988f0.png" xlink:type="simple" xlink:show="embed" xlink:actuate="onLoad"/></draw:frame></text:p>
      <text:p text:style-name="Text_20_body">To log out, click the <text:span text:style-name="Strong_20_Emphasis">Log Out</text:span> button on the bottom left of the screen.
Para sair, clicar no botão <text:span text:style-name="Strong_20_Emphasis">Sair</text:span> no canto inferior do ecrã.</text:p>
      <text:p text:style-name="Text_20_body"><draw:frame draw:style-name="mediacenter" draw:name="9" text:anchor-type="paragraph" draw:z-index="9" svg:width="15.875cm" svg:height="9.0776933701657cm"><draw:image xlink:href="Pictures/e759be6e15643928802f5acd48f34b11.png" xlink:type="simple" xlink:show="embed" xlink:actuate="onLoad"/></draw:frame></text:p>
      <text:h text:style-name="Heading_20_4" text:outline-level="4"><text:bookmark-start text:name="__RefHeading___clientes_8"/><text:bookmark-start text:name="clientes"/>Clientes<text:bookmark-end text:name="__RefHeading___clientes_8"/><text:bookmark-end text:name="clientes"/></text:h>
      <text:p text:style-name="Text_20_body"><draw:frame draw:style-name="medialeft" draw:name="10" text:anchor-type="paragraph" draw:z-index="10" svg:width="3.2014583333333cm" svg:height="2.38125cm"><draw:image xlink:href="Pictures/c18cbba1dda375bae17c819fef4b2e48.png" xlink:type="simple" xlink:show="embed" xlink:actuate="onLoad"/></draw:frame> A área dos <text:span text:style-name="Strong_20_Emphasis">Clientes</text:span> é destinada a todo estoque que está saindo da sua instalação. Clientes podem ser <text:span text:style-name="Strong_20_Emphasis">Outras instalações</text:span> para onde o seu local fornece, <text:span text:style-name="Strong_20_Emphasis">médicos ou enfermeiros</text:span> que atendem fora das clinicas ou <text:span text:style-name="Strong_20_Emphasis">Pacientes</text:span>.</text:p>
      <text:p text:style-name="Text_20_body"><draw:frame draw:style-name="media" draw:name="11" text:anchor-type="as-char" draw:z-index="11" svg:width="3.01625cm" svg:height="0.89958333333333cm"><draw:image xlink:href="Pictures/1234d2d528c5aeb9014cd137ec9fc1a8.jpg" xlink:type="simple" xlink:show="embed" xlink:actuate="onLoad"/></draw:frame> O botão <text:span text:style-name="Strong_20_Emphasis">Faturas de clientes</text:span> mostrará a lista de pedidos enviados AOS seus clientes e permitirá adicionar novos pedidos.</text:p>
      <text:p text:style-name="Text_20_body"><draw:frame draw:style-name="media" draw:name="12" text:anchor-type="as-char" draw:z-index="12" svg:width="3.01625cm" svg:height="0.89958333333333cm"><draw:image xlink:href="Pictures/678df3a7442a17b7242bf6121087e68f.jpg" xlink:type="simple" xlink:show="embed" xlink:actuate="onLoad"/></draw:frame> O botão *Requisições de clientes* mostrará a lista de pedidos feitos PELOS clientes requisitando medicamentos do seu estoque.</text:p>
      <text:h text:style-name="Heading_20_4" text:outline-level="4"><text:bookmark-start text:name="__RefHeading___fornecedores_9"/><text:bookmark-start text:name="fornecedores"/>Fornecedores<text:bookmark-end text:name="__RefHeading___fornecedores_9"/><text:bookmark-end text:name="fornecedores"/></text:h>
      <text:p text:style-name="Text_20_body"><draw:frame draw:style-name="medialeft" draw:name="13" text:anchor-type="paragraph" draw:z-index="13" svg:width="2.8045833333333cm" svg:height="2.6722916666667cm"><draw:image xlink:href="Pictures/29dea2cda7000e780637fee5ba63b8ff.png" xlink:type="simple" xlink:show="embed" xlink:actuate="onLoad"/></draw:frame> A área dos <text:span text:style-name="Strong_20_Emphasis">Fornecedores</text:span> mostra os pedidos feitos e recebidos no seu local para compor o <text:span text:style-name="Strong_20_Emphasis">seu estoque</text:span>. Normalmente, você terá UM fornecedor (um depósito central ou outra instalação) e isso deverá estará previamente configurado pra você. </text:p>
      <text:p text:style-name="Text_20_body"><draw:frame draw:style-name="media" draw:name="14" text:anchor-type="as-char" draw:z-index="14" svg:width="3.01625cm" svg:height="0.89958333333333cm"><draw:image xlink:href="Pictures/b9c3c6d0f6153de332879f500f9df959.jpg" xlink:type="simple" xlink:show="embed" xlink:actuate="onLoad"/></draw:frame> O botão <text:span text:style-name="Strong_20_Emphasis">Faturas dos fornecedores</text:span> mostrará a lista de pedidos que foram <text:span text:style-name="Strong_20_Emphasis">recebidos</text:span> ou estão aguardando recebimento.</text:p>
      <text:p text:style-name="Text_20_body"><draw:frame draw:style-name="media" draw:name="15" text:anchor-type="as-char" draw:z-index="15" svg:width="3.01625cm" svg:height="0.89958333333333cm"><draw:image xlink:href="Pictures/470b344687afa4833c6b9eafb828f076.jpg" xlink:type="simple" xlink:show="embed" xlink:actuate="onLoad"/></draw:frame> O botão <text:span text:style-name="Strong_20_Emphasis">Requisições dos fornecedores</text:span> permite você <text:span text:style-name="Strong_20_Emphasis">fazer um pedido</text:span> e mostra uma lista de pedidos que já foram feitos. </text:p>
      <text:h text:style-name="Heading_20_4" text:outline-level="4"><text:bookmark-start text:name="__RefHeading___estoque_10"/><text:bookmark-start text:name="estoque"/>Estoque<text:bookmark-end text:name="__RefHeading___estoque_10"/><text:bookmark-end text:name="estoque"/></text:h>
      <text:p text:style-name="Text_20_body"><draw:frame draw:style-name="medialeft" draw:name="16" text:anchor-type="paragraph" draw:z-index="16" svg:width="3.4395833333333cm" svg:height="2.6458333333333cm"><draw:image xlink:href="Pictures/5ed7b0084e27c60c4da8cb1855570da9.png" xlink:type="simple" xlink:show="embed" xlink:actuate="onLoad"/></draw:frame> A seção de <text:span text:style-name="Strong_20_Emphasis">Estoque</text:span> é usada para gerenciar o seu estoque atual.</text:p>
      <text:p text:style-name="Text_20_body"><draw:frame draw:style-name="media" draw:name="17" text:anchor-type="as-char" draw:z-index="17" svg:width="3.01625cm" svg:height="0.89958333333333cm"><draw:image xlink:href="Pictures/750dbd3ecc4882e03c2870e50853e5ef.jpg" xlink:type="simple" xlink:show="embed" xlink:actuate="onLoad"/></draw:frame> O botão <text:span text:style-name="Strong_20_Emphasis">Estoque atual</text:span> permitirá ver facilmente quanto de estoque de cada medicamento está disponível na sua instalação (<text:span text:style-name="Emphasis">“Quanto de Paracetamol ainda temos?”</text:span>), procurar por um item individual ou verificar datas de validade.</text:p>
      <text:p text:style-name="Text_20_body"><draw:frame draw:style-name="media" draw:name="18" text:anchor-type="as-char" draw:z-index="18" svg:width="3.01625cm" svg:height="0.89958333333333cm"><draw:image xlink:href="Pictures/c4395f70eff150d26bcd403622af9c17.jpg" xlink:type="simple" xlink:show="embed" xlink:actuate="onLoad"/></draw:frame> O botão de <text:span text:style-name="Strong_20_Emphasis">Inventários</text:span> permitirá você fazer um inventário de todos os items do estoque atual ou de uma seleção menor de items e mostrará uma lista com todos os inventários anteriores. Você também poderá usar essa área para atualizar os níveis de estoque de items quando perceber que houve um erro de contagem.              </text:p>
      <text:p text:style-name="Horizontal_20_Line"/>
      <text:p text:style-name="Text_20_body">(E assim é a tela principal na língua Tetum!)</text:p>
      <text:p text:style-name="Text_20_body"><draw:frame draw:style-name="mediacenter" draw:name="19" text:anchor-type="paragraph" draw:z-index="19" svg:width="18.520833333333cm" style:rel-width="100%" svg:height="12.422972051806cm" style:rel-height="scale"><draw:image xlink:href="Pictures/7551652843d61d407b5fb3068c70a62e.jpg" xlink:type="simple" xlink:show="embed" xlink:actuate="onLoad"/></draw:frame></text:p>
      <text:p text:style-name="Text_20_body"><text:line-break/>
<text:line-break/></text:p>
      <table:table table:style-name="Table">
        <table:table-column/>
        <table:table-row>
          <table:table-cell office:value-type="string" table:style-name="tablecell">
            <text:p text:style-name="tablealigncenter">  <text:span text:style-name="Emphasis">  Anterior:  <text:span text:style-name="Strong_20_Emphasis"><text:a xlink:type="simple" xlink:href="https://wiki.msupply.foundation/pt:mobile:user_guide" text:style-name="Internet_20_link" text:visited-style-name="Visited_20_Internet_20_Link">Guia do usuário - mSupply Mobile</text:a></text:span> | | Próximo: <text:span text:style-name="Strong_20_Emphasis"><text:a xlink:type="simple" xlink:href="https://wiki.msupply.foundation/pt:mobile:user_guide:customer_inv" text:style-name="Internet_20_link" text:visited-style-name="Visited_20_Internet_20_Link">Faturas para clientes</text:a></text:span> </text:span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t:mobile:user_guide:getting_started</dc:title>
  </office:meta>
</office:document-meta>
</file>