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jpeg" manifest:full-path="Pictures/9dfe902f06b1a3579853b0f70fbef0ec.jpg"/>
  <manifest:file-entry manifest:media-type="image/jpeg" manifest:full-path="Pictures/6cbe8590e9d637b869ff233f5ef5a2d4.jpg"/>
  <manifest:file-entry manifest:media-type="image/png" manifest:full-path="Pictures/203b4611eb6051c053e090b08e9e3183.png"/>
  <manifest:file-entry manifest:media-type="image/png" manifest:full-path="Pictures/acdd0c0e6d4c03a7011c3294b297b167.png"/>
  <manifest:file-entry manifest:media-type="image/png" manifest:full-path="Pictures/207802e7b1df4e12ba2e53198ed56926.png"/>
  <manifest:file-entry manifest:media-type="image/png" manifest:full-path="Pictures/b6eeb5346a905f62d48e7927f6fc57ae.png"/>
  <manifest:file-entry manifest:media-type="image/png" manifest:full-path="Pictures/d2151c6bce2becda47334f879df848d7.png"/>
  <manifest:file-entry manifest:media-type="image/png" manifest:full-path="Pictures/c7cf30e1afe2db8d60c6f8289680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pt:mobile:user_guide"><draw:frame draw:style-name="media" draw:name="Guia do usuário mSupply Mobile Legend" text:anchor-type="as-char" draw:z-index="0" svg:width="15.875cm"><draw:text-box><text:p text:style-name="legendcenter"><draw:frame draw:style-name="media" draw:name="Guia do usuário mSupply Mobile" text:anchor-type="as-char" draw:z-index="0" svg:width="15.875cm" svg:height="3.5300449871465cm"><draw:image xlink:href="Pictures/f3cbe20f2c01265c07b109e72aaeff13.png" xlink:type="simple" xlink:show="embed" xlink:actuate="onLoad"/></draw:frame>Guia do usuário mSupply Mobile</text:p></draw:text-box></draw:frame></draw:a></text:p>
      <text:p text:style-name="Horizontal_20_Line"/>
      <text:h text:style-name="Heading_20_2" text:outline-level="2"><text:bookmark text:name="pt:mobile:user_guide:customer_inv"/><text:bookmark-start text:name="__RefHeading___faturas_do_cliente_1"/><text:bookmark-start text:name="faturas_do_cliente"/>Faturas do cliente<text:bookmark-end text:name="__RefHeading___faturas_do_cliente_1"/><text:bookmark-end text:name="faturas_do_cliente"/></text:h>
      <text:p text:style-name="Text_20_body">Um exemplo:<text:line-break/>
O centro médico Aspen envia um pedido para a sua clínica. Eles estarão realizando visitas as famílias em um vilarejo próximo e gostariam de coletar alguns medicamentos do seu local para serem levados as famílias. </text:p>
      <text:p text:style-name="Text_20_body">O <text:span text:style-name="Strong_20_Emphasis">cliente</text:span> do centro médico é identificado no mSupply como Ami CHC</text:p>
      <text:p text:style-name="Text_20_body">Eles solicitaram no pedido:</text:p>
      <text:list text:style-name="List_20_1" text:continue-numbering="false">
        <text:list-item>
          <text:p text:style-name="List_20_1_Content_First"> Amoxicilina 500mg tabs x 11</text:p>
        </text:list-item>
        <text:list-item>
          <text:p text:style-name="List_20_1_Content"> Paracetamol 500mg tabs x 100</text:p>
        </text:list-item>
        <text:list-item>
          <text:p text:style-name="List_20_1_Content_Last"> Injeção de diazepam 5mg/ml Amp/2ml x 50</text:p>
        </text:list-item>
      </text:list>
      <text:p text:style-name="Text_20_body"><text:span text:style-name="Strong_20_Emphasis">Agora vamos criar uma fatura de cliente</text:span></text:p>
      <text:p text:style-name="Horizontal_20_Line"/>
      <text:h text:style-name="Heading_20_3" text:outline-level="3"><text:bookmark-start text:name="__RefHeading___clique_em_faturas_de_clientes_2"/><text:bookmark-start text:name="clique_em_faturas_de_clientes"/>Clique em Faturas de clientes<text:bookmark-end text:name="__RefHeading___clique_em_faturas_de_clientes_2"/><text:bookmark-end text:name="clique_em_faturas_de_clientes"/></text:h>
      <text:p text:style-name="Text_20_body">Após clicar no botão <text:span text:style-name="Strong_20_Emphasis">Faturas de clientes</text:span> (<text:span text:style-name="Emphasis">Customer Invoices</text:span>) você será apresentado a uma lista de faturas realizadas. Se você não terminou de trabalhar em uma fatura e ainda não finalizou, você poderá abrir essa fatura e continuar a trabalhar nela.
<draw:frame draw:style-name="mediacenter" draw:name="1" text:anchor-type="paragraph" draw:z-index="1" svg:width="15.875cm" svg:height="10.744868421053cm"><draw:image xlink:href="Pictures/9dfe902f06b1a3579853b0f70fbef0ec.jpg" xlink:type="simple" xlink:show="embed" xlink:actuate="onLoad"/></draw:frame></text:p>
      <text:p text:style-name="Horizontal_20_Line"/>
      <text:h text:style-name="Heading_20_3" text:outline-level="3"><text:bookmark-start text:name="__RefHeading___inicie_uma_nova_fatura_de_cliente_3"/><text:bookmark-start text:name="inicie_uma_nova_fatura_de_cliente"/>Inicie uma nova fatura de cliente<text:bookmark-end text:name="__RefHeading___inicie_uma_nova_fatura_de_cliente_3"/><text:bookmark-end text:name="inicie_uma_nova_fatura_de_cliente"/></text:h>
      <text:p text:style-name="Text_20_body">Clique em <text:span text:style-name="Strong_20_Emphasis">Nova Fatura</text:span> (<text:span text:style-name="Emphasis">New Invoice</text:span>)
<draw:frame draw:style-name="mediacenter" draw:name="2" text:anchor-type="paragraph" draw:z-index="2" svg:width="17.832916666667cm" style:rel-width="100%" svg:height="10.609791666667cm" style:rel-height="scale"><draw:image xlink:href="Pictures/6cbe8590e9d637b869ff233f5ef5a2d4.jpg" xlink:type="simple" xlink:show="embed" xlink:actuate="onLoad"/></draw:frame></text:p>
      <text:p text:style-name="Text_20_body">Adicione o cliente para o qual você está gerando a fatura
<draw:frame draw:style-name="mediacenter" draw:name="3" text:anchor-type="paragraph" draw:z-index="3" svg:width="18.520833333333cm" style:rel-width="100%" svg:height="11.58875cm" style:rel-height="scale"><draw:image xlink:href="Pictures/203b4611eb6051c053e090b08e9e3183.png" xlink:type="simple" xlink:show="embed" xlink:actuate="onLoad"/></draw:frame></text:p>
      <text:p text:style-name="Horizontal_20_Line"/>
      <text:h text:style-name="Heading_20_3" text:outline-level="3"><text:bookmark-start text:name="__RefHeading___adicione_items_na_fatura_do_cliente_4"/><text:bookmark-start text:name="adicione_items_na_fatura_do_cliente"/>Adicione items na fatura do cliente<text:bookmark-end text:name="__RefHeading___adicione_items_na_fatura_do_cliente_4"/><text:bookmark-end text:name="adicione_items_na_fatura_do_cliente"/></text:h>
      <text:p text:style-name="Text_20_body">Você poderá adicionar os items na fatura do cliente um a um - para fazer isso clique em <text:span text:style-name="Strong_20_Emphasis">Novo Item</text:span> (<text:span text:style-name="Emphasis">New Item</text:span>).
<draw:frame draw:style-name="mediacenter" draw:name="4" text:anchor-type="paragraph" draw:z-index="4" svg:width="21.166666666667cm" style:rel-width="100%" svg:height="12.053564865858cm" style:rel-height="scale"><draw:image xlink:href="Pictures/acdd0c0e6d4c03a7011c3294b297b167.png" xlink:type="simple" xlink:show="embed" xlink:actuate="onLoad"/></draw:frame></text:p>
      <text:p text:style-name="Text_20_body">Comece a digitar para pesquisar um item.
<draw:frame draw:style-name="mediacenter" draw:name="5" text:anchor-type="paragraph" draw:z-index="5" svg:width="21.166666666667cm" style:rel-width="100%" svg:height="5.5371057513915cm" style:rel-height="scale"><draw:image xlink:href="Pictures/207802e7b1df4e12ba2e53198ed56926.png" xlink:type="simple" xlink:show="embed" xlink:actuate="onLoad"/></draw:frame></text:p>
      <text:p text:style-name="Text_20_body">Se você tem muitos items para serem adicionados na fatura, pode ser muito lento adicioná-los um a um.</text:p>
      <text:p text:style-name="Text_20_body">Para adicionar um grupo de items de uma vez clique em <text:span text:style-name="Strong_20_Emphasis">Adicionar Itens de Lista Mestre</text:span> (<text:span text:style-name="Emphasis">Add Master List Items</text:span>).
<draw:frame draw:style-name="mediacenter" draw:name="6" text:anchor-type="paragraph" draw:z-index="6" svg:width="21.166666666667cm" style:rel-width="100%" svg:height="12.053564865858cm" style:rel-height="scale"><draw:image xlink:href="Pictures/b6eeb5346a905f62d48e7927f6fc57ae.png" xlink:type="simple" xlink:show="embed" xlink:actuate="onLoad"/></draw:frame></text:p>
      <text:p text:style-name="Text_20_body">Selecione uma ou mais Listas Mestres. Apenas Listas Mestres visíveis para o cliente serão apresentadas aqui.</text:p>
      <text:p text:style-name="Text_20_body"><draw:frame draw:style-name="mediacenter" draw:name="7" text:anchor-type="paragraph" draw:z-index="7" svg:width="21.166666666667cm" style:rel-width="100%" svg:height="12.000296208531cm" style:rel-height="scale"><draw:image xlink:href="Pictures/d2151c6bce2becda47334f879df848d7.png" xlink:type="simple" xlink:show="embed" xlink:actuate="onLoad"/></draw:frame></text:p>
      <text:p text:style-name="Text_20_body">Os itens da(s) Lista(s) Mestre(s) selecionada(s) serão adicionados e apresentados na sua fatura de cliente. </text:p>
      <text:p text:style-name="Text_20_body"><draw:frame draw:style-name="mediacenter" draw:name="8" text:anchor-type="paragraph" draw:z-index="8" svg:width="21.166666666667cm" style:rel-width="100%" svg:height="11.963768115942cm" style:rel-height="scale"><draw:image xlink:href="Pictures/c7cf30e1afe2db8d60c6f8289680b6e6.png" xlink:type="simple" xlink:show="embed" xlink:actuate="onLoad"/></draw:frame></text:p>
      <text:p text:style-name="Horizontal_20_Line"/>
      <text:h text:style-name="Heading_20_3" text:outline-level="3"><text:bookmark-start text:name="__RefHeading___quando_voce_terminar_5"/><text:bookmark-start text:name="quando_voce_terminar"/>Quando você terminar<text:bookmark-end text:name="__RefHeading___quando_voce_terminar_5"/><text:bookmark-end text:name="quando_voce_terminar"/></text:h>
      <text:p text:style-name="Text_20_body">Clique no botão <text:span text:style-name="Strong_20_Emphasis">Finalizar</text:span> (<text:span text:style-name="Emphasis">Finalise</text:span>) no topo, e depois <text:span text:style-name="Strong_20_Emphasis">Confirme</text:span> (<text:span text:style-name="Emphasis">Confirm</text:span>).</text:p>
      <text:p text:style-name="Horizontal_20_Line"/>
      <text:p text:style-name="Text_20_body">&lt;WRAP center round info 90%&gt;</text:p>
      <text:h text:style-name="Heading_20_3" text:outline-level="3"><text:bookmark-start text:name="__RefHeading___o_que_e_uma_lista_mestre_6"/><text:bookmark-start text:name="o_que_e_uma_lista_mestre"/>O que é uma Lista Mestre?<text:bookmark-end text:name="__RefHeading___o_que_e_uma_lista_mestre_6"/><text:bookmark-end text:name="o_que_e_uma_lista_mestre"/></text:h>
      <text:p text:style-name="Text_20_body">Uma <text:span text:style-name="Strong_20_Emphasis">Lista Mestre</text:span> (<text:span text:style-name="Emphasis">Master List</text:span>) é uma lista com todos os itens disponíveis para um cliente na sua clinica.
Esta lista é definida pelos fornecedores e/ou o Ministério de Saúde.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user_guide:getting_started" text:style-name="Internet_20_link" text:visited-style-name="Visited_20_Internet_20_Link">Começando a usar</text:a></text:span> | | Próximo: <text:span text:style-name="Strong_20_Emphasis"><text:a xlink:type="simple" xlink:href="https://wiki.msupply.foundation/pt:mobile:user_guide:customer_requisitions" text:style-name="Internet_20_link" text:visited-style-name="Visited_20_Internet_20_Link">Requisições de cliente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user_guide:customer_inv</dc:title>
  </office:meta>
</office:document-meta>
</file>