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png" manifest:full-path="Pictures/eecc1cbdaeee0121efeadf49d8f9c200.png"/>
  <manifest:file-entry manifest:media-type="image/png" manifest:full-path="Pictures/63d5cf27a213e535c0cf43500887fcec.png"/>
  <manifest:file-entry manifest:media-type="image/png" manifest:full-path="Pictures/f34584b2ed0c3aeb86d84c0f2791d31e.png"/>
  <manifest:file-entry manifest:media-type="image/png" manifest:full-path="Pictures/1d8b229c5a492dbbe15d3ce9bf1bb215.png"/>
  <manifest:file-entry manifest:media-type="image/png" manifest:full-path="Pictures/485403d8dd6609657e950ba629d111be.png"/>
  <manifest:file-entry manifest:media-type="image/png" manifest:full-path="Pictures/573f2252e01152ebd2f2ac4cb54c6178.png"/>
  <manifest:file-entry manifest:media-type="image/png" manifest:full-path="Pictures/ce2314fa07aced3b48195566e0fe09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pt:mobile:user_guide"><draw:frame draw:style-name="media" draw:name="Guia do usuário - mSupply Mobile Legend" text:anchor-type="as-char" draw:z-index="0" svg:width="15.875cm"><draw:text-box><text:p text:style-name="legendcenter"><draw:frame draw:style-name="media" draw:name="Guia do usuário - mSupply Mobile" text:anchor-type="as-char" draw:z-index="0" svg:width="15.875cm" svg:height="3.5300449871465cm"><draw:image xlink:href="Pictures/f3cbe20f2c01265c07b109e72aaeff13.png" xlink:type="simple" xlink:show="embed" xlink:actuate="onLoad"/></draw:frame>Guia do usuário - mSupply Mobile</text:p></draw:text-box></draw:frame></draw:a></text:p>
      <text:p text:style-name="Horizontal_20_Line"/>
      <text:h text:style-name="Heading_20_1" text:outline-level="1"><text:bookmark text:name="pt:mobile:user_guide:cash_register"/><text:bookmark-start text:name="__RefHeading___caixa_registradora_1"/><text:bookmark-start text:name="caixa_registradora"/>Caixa registradora<text:bookmark-end text:name="__RefHeading___caixa_registradora_1"/><text:bookmark-end text:name="caixa_registradora"/></text:h>
      <text:p text:style-name="Text_20_body">Esta ferramenta foi desenvolvida para ser usada na Costa do Marfim (<text:span text:style-name="Emphasis">Côte d'Ivoire</text:span>) - ela precisa estar habilitada no servidor para que o seu local mSupply Mobile possa utilizar a <text:span text:style-name="Strong_20_Emphasis">Caixa registradora</text:span> (<text:span text:style-name="Emphasis">Cash Register</text:span>). Essa opção não estará disponível caso contrário.</text:p>
      <text:h text:style-name="Heading_20_2" text:outline-level="2"><text:bookmark-start text:name="__RefHeading___a_lista_de_registros_em_caixa_2"/><text:bookmark-start text:name="a_lista_de_registros_em_caixa"/>A lista de registros em caixa<text:bookmark-end text:name="__RefHeading___a_lista_de_registros_em_caixa_2"/><text:bookmark-end text:name="a_lista_de_registros_em_caixa"/></text:h>
      <text:list text:style-name="List_20_1" text:continue-numbering="false">
        <text:list-item>
          <text:p text:style-name="List_20_1_Content_First"> Ao clicar no botão <text:span text:style-name="Strong_20_Emphasis">Caixa Registradora</text:span> (<text:span text:style-name="Emphasis">Cash register</text:span>) você será apresentado a lista de recibos e pagamentos.</text:p>
        </text:list-item>
        <text:list-item>
          <text:p text:style-name="List_20_1_Content_Last"> O balanço de caixa do seu local mSupply Mobile é apresentado no canto superior direito do ecrã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" svg:width="21.166666666667cm" style:rel-width="100%" svg:height="14.347874720358cm" style:rel-height="scale"><draw:image xlink:href="Pictures/eecc1cbdaeee0121efeadf49d8f9c200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Ao clicar no botão <text:span text:style-name="Strong_20_Emphasis">Nova Transação</text:span> (<text:span text:style-name="Emphasis">New Transaction</text:span>) abrirá a tela para realizar uma transação.</text:p>
        </text:list-item>
        <text:list-item>
          <text:p text:style-name="List_20_1_Content_Last"> A transação poderá ser um registro de <text:span text:style-name="Strong_20_Emphasis">Crédito em caixa</text:span> (<text:span text:style-name="Emphasis">Cash-in</text:span>) (recibo) ou <text:span text:style-name="Strong_20_Emphasis">Débito em caixa</text:span> (<text:span text:style-name="Emphasis">Cash-out</text:span>) (pagamento).</text:p>
        </text:list-item>
      </text:list>
      <text:h text:style-name="Heading_20_2" text:outline-level="2"><text:bookmark-start text:name="__RefHeading___transacoes_de_credito_em_caixa_3"/><text:bookmark-start text:name="transacoes_de_credito_em_caixa"/>Transações de Crédito em caixa<text:bookmark-end text:name="__RefHeading___transacoes_de_credito_em_caixa_3"/><text:bookmark-end text:name="transacoes_de_credito_em_caixa"/></text:h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2" svg:width="21.166666666667cm" style:rel-width="100%" svg:height="13.269985974755cm" style:rel-height="scale"><draw:image xlink:href="Pictures/63d5cf27a213e535c0cf43500887fcec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Opção disponível ao clicar na aba da esquerda para registrar <text:span text:style-name="Strong_20_Emphasis">Crédito em caixa</text:span> (<text:span text:style-name="Emphasis">Cash-in</text:span>)</text:p>
        </text:list-item>
        <text:list-item>
          <text:p text:style-name="List_20_1_Content"> Você deve completar cada passo antes de continuar para o próximo</text:p>
        </text:list-item>
        <text:list-item>
          <text:p text:style-name="List_20_1_Content_Last"> Clique no botão para selecionar um nome (<text:span text:style-name="Emphasis">Choose a name</text:span>) e selecione um nome da lista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3" svg:width="21.166666666667cm" style:rel-width="100%" svg:height="13.329359513791cm" style:rel-height="scale"><draw:image xlink:href="Pictures/f34584b2ed0c3aeb86d84c0f2791d31e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Clique no botão para inserir o valor (<text:span text:style-name="Emphasis">Enter The Amount</text:span>)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4" svg:width="21.166666666667cm" style:rel-width="100%" svg:height="13.366854195968cm" style:rel-height="scale"><draw:image xlink:href="Pictures/1d8b229c5a492dbbe15d3ce9bf1bb215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Ao clicar em <text:span text:style-name="Strong_20_Emphasis">confirmar</text:span> (<text:span text:style-name="Emphasis">Confirm</text:span>), você estará criando uma transação de <text:span text:style-name="Strong_20_Emphasis">Crédito em caixa</text:span> (<text:span text:style-name="Emphasis">Cash-in</text:span>).</text:p>
        </text:list-item>
        <text:list-item>
          <text:p text:style-name="List_20_1_Content_Last"> Opcionalmente você pode adicionar uma descrição ao registro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5" svg:width="21.166666666667cm" style:rel-width="100%" svg:height="13.232867132867cm" style:rel-height="scale"><draw:image xlink:href="Pictures/485403d8dd6609657e950ba629d111be.png" xlink:type="simple" xlink:show="embed" xlink:actuate="onLoad"/></draw:frame> </text:p></draw:text-box></draw:frame></text:p>
      <text:h text:style-name="Heading_20_2" text:outline-level="2"><text:bookmark-start text:name="__RefHeading___transacoes_de_debito_em_caixa_4"/><text:bookmark-start text:name="transacoes_de_debito_em_caixa"/>Transações de Débito em caixa<text:bookmark-end text:name="__RefHeading___transacoes_de_debito_em_caixa_4"/><text:bookmark-end text:name="transacoes_de_debito_em_caixa"/></text:h>
      <text:p text:style-name="Text_20_body">Para criar uma transação de <text:span text:style-name="Strong_20_Emphasis">Débito em caixa</text:span> (<text:span text:style-name="Emphasis">Cash-out</text:span>) é o mesmo processo, exceto que você deve indicar o motivo para fazer tal transação. Clique no botão para selecionar um motivo (<text:span text:style-name="Emphasis">Choose a reason</text:span>), e selecione um motivo da lista. 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6" svg:width="21.166666666667cm" style:rel-width="100%" svg:height="13.348080524345cm" style:rel-height="scale"><draw:image xlink:href="Pictures/573f2252e01152ebd2f2ac4cb54c6178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Assim que você selecionar o motivo a transação poderá ser concluída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7" svg:width="21.166666666667cm" style:rel-width="100%" svg:height="13.266431924883cm" style:rel-height="scale"><draw:image xlink:href="Pictures/ce2314fa07aced3b48195566e0fe0984.png" xlink:type="simple" xlink:show="embed" xlink:actuate="onLoad"/></draw:frame> </text:p></draw:text-box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Anterior:  <text:span text:style-name="Strong_20_Emphasis"><text:a xlink:type="simple" xlink:href="https://wiki.msupply.foundation/pt:mobile:user_guide:dispensing" text:style-name="Internet_20_link" text:visited-style-name="Visited_20_Internet_20_Link">Distribuição</text:a></text:span> | | Próximo:  <text:span text:style-name="Strong_20_Emphasis"><text:a xlink:type="simple" xlink:href="https://wiki.msupply.foundation/pt:mobile:user_guide:mobile_settings" text:style-name="Internet_20_link" text:visited-style-name="Visited_20_Internet_20_Link">Configurações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user_guide:cash_register</dc:title>
  </office:meta>
</office:document-meta>
</file>