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5ccaae23c9cc62f076810ab64e80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13.2285pt" style:rel-width="65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left" draw:name="0" text:anchor-type="paragraph" draw:z-index="0" svg:width="6.6145833333333cm" svg:height="4.3920833333333cm"><draw:image xlink:href="Pictures/5e5ccaae23c9cc62f076810ab64e8096.png" xlink:type="simple" xlink:show="embed" xlink:actuate="onLoad"/></draw:frame> <text:line-break/><text:line-break/></text:p>
      <text:h text:style-name="Heading_20_1" text:outline-level="1"><text:bookmark text:name="pt:mobile:setup:server_side"/><text:bookmark-start text:name="__RefHeading___instalacao_msupply_mobile_-_servidor_1"/><text:bookmark-start text:name="instalacao_msupply_mobile_-_servidor"/>Instalação mSupply Mobile - Servidor<text:bookmark-end text:name="__RefHeading___instalacao_msupply_mobile_-_servidor_1"/><text:bookmark-end text:name="instalacao_msupply_mobile_-_servidor"/></text:h>
      <text:p text:style-name="Text_20_body"><text:line-break/></text:p>
      <text:p text:style-name="Text_20_body"><draw:frame draw:style-name="PluginODTAutoStyle_Frame_1_text_frame" draw:name="Frame1" text:anchor-type="paragraph" svg:width="313.228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 passos a seguir são necessário no processo de instalação do mSupply Mobile no servidor mSupply da sua organização.<text:line-break/></text:p><text:p text:style-name="Text_20_body">O <text:a xlink:type="simple" xlink:href="mailto:support@msupply.org.nz" text:style-name="Internet_20_link" text:visited-style-name="Visited_20_Internet_20_Link">Time de Suporte mSupply</text:a> irá realizar esses passos para você.<text:line-break/>As instruções a seguir são apenas para a sua informação. </text:p></table:table-cell></table:table-row></table:table></draw:text-box></draw:frame><text:line-break/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Retornar para: <text:a xlink:type="simple" xlink:href="https://wiki.msupply.foundation/pt:mobile:setup:start" text:style-name="Internet_20_link" text:visited-style-name="Visited_20_Internet_20_Link">Configuração do mSupply Mobile</text:a>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13.2285pt" style:rel-width="65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mobile:setup:server_side</dc:title>
  </office:meta>
</office:document-meta>
</file>