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2c38df84059fe52ad2d78867ca51f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t:mobile:setup:server_side:where_to_start"/><text:bookmark-start text:name="__RefHeading___comecando_a_instalacao_1"/><text:bookmark-start text:name="comecando_a_instalacao"/>1. Começando a instalação<text:bookmark-end text:name="__RefHeading___comecando_a_instalacao_1"/><text:bookmark-end text:name="comecando_a_instalacao"/></text:h>
      <text:h text:style-name="Heading_20_2" text:outline-level="2"><text:bookmark-start text:name="__RefHeading___requisitos_2"/><text:bookmark-start text:name="requisitos"/>Requisitos<text:bookmark-end text:name="__RefHeading___requisitos_2"/><text:bookmark-end text:name="requisitos"/></text:h>
      <text:list text:style-name="List_20_1" text:continue-numbering="false">
        <text:list-item>
          <text:p text:style-name="List_20_1_Content_First"> Um servidor mSupply registrado rodando com um servidor web</text:p>
        </text:list-item>
        <text:list-item>
          <text:p text:style-name="List_20_1_Content"> O servidor web deve ter um IP estático e todas as permissões de rede configuradas</text:p>
        </text:list-item>
        <text:list-item>
          <text:p text:style-name="List_20_1_Content_Last"> Tablet(s) para serem usados como locais mSupply Mobile nas especificações recomendadas <text:a xlink:type="simple" xlink:href="https://wiki.msupply.foundation/pt:mobile:user_guide:getting_started#hardware_requirements" text:style-name="Internet_20_link" text:visited-style-name="Visited_20_Internet_20_Link">aqui</text:a></text:p>
        </text:list-item>
      </text:list>
      <text:h text:style-name="Heading_20_2" text:outline-level="2"><text:bookmark-start text:name="__RefHeading___criando_novos_locais_msupply_mobile_3"/><text:bookmark-start text:name="criando_novos_locais_msupply_mobile"/>Criando novos locais mSupply mobile<text:bookmark-end text:name="__RefHeading___criando_novos_locais_msupply_mobile_3"/><text:bookmark-end text:name="criando_novos_locais_msupply_mobile"/></text:h>
      <text:p text:style-name="Text_20_body"><text:span text:style-name="Strong_20_Emphasis">CADA</text:span> local mSupply Mobile será configurado seguindo os passos abaixo, com detalhes nas seções deste guia de instalação:</text:p>
      <text:list text:style-name="Numbering_20_1" text:continue-numbering="false">
        <text:list-item>
          <text:p text:style-name="Numbering_20_1_Content_First"> Criação do registro para SYNC na <text:a xlink:type="simple" xlink:href="https://wiki.msupply.foundation/pt:mobile:setup:server_side#create_sync_site" text:style-name="Internet_20_link" text:visited-style-name="Visited_20_Internet_20_Link">seção 2 do guia de instalação</text:a></text:p>
        </text:list-item>
        <text:list-item>
          <text:p text:style-name="Numbering_20_1_Content"> Criação do local mSupply no servidor na  <text:a xlink:type="simple" xlink:href="https://wiki.msupply.foundation/pt:mobile:setup:server_side#create_store_that_will_be_operated_on_the_mobile_device" text:style-name="Internet_20_link" text:visited-style-name="Visited_20_Internet_20_Link">seção 3 do guia de instalação</text:a></text:p>
        </text:list-item>
        <text:list-item>
          <text:p text:style-name="Numbering_20_1_Content"> Configuração do local mSupply na <text:a xlink:type="simple" xlink:href="https://docs.msupply.foundation/en:mobile:setup:server_side:config" text:style-name="Internet_20_link" text:visited-style-name="Visited_20_Internet_20_Link">seção 4 do guia de instalação</text:a></text:p>
        </text:list-item>
        <text:list-item>
          <text:p text:style-name="Numbering_20_1_Content_Last"> Criação de usuários com acesso ao local mSupply na <text:a xlink:type="simple" xlink:href="https://wiki.msupply.foundation/pt:mobile:setup:server_side#setting_up_user_access_on_the_primary_server" text:style-name="Internet_20_link" text:visited-style-name="Visited_20_Internet_20_Link">seção 5 do guia de instalação</text:a></text:p>
        </text:list-item>
      </text:list>
      <text:h text:style-name="Heading_20_2" text:outline-level="2"><text:bookmark-start text:name="__RefHeading___criando_locais_msupply_mobile_para_clientes_existentes_no_msupply_4"/><text:bookmark-start text:name="criando_locais_msupply_mobile_para_clientes_existentes_no_msupply"/>Criando locais mSupply mobile para "Clientes" existentes no mSupply<text:bookmark-end text:name="__RefHeading___criando_locais_msupply_mobile_para_clientes_existentes_no_msupply_4"/><text:bookmark-end text:name="criando_locais_msupply_mobile_para_clientes_existentes_no_msupply"/></text:h>
      <text:p text:style-name="Text_20_body"><text:span text:style-name="Plugin_Wrap_Span_Alert">

Caso o local sendo criado seja um cliente existente no sistema mSupply atual, então passos adicionais deverão ser realizados</text:span></text:p>
      <text:p text:style-name="Text_20_body"><text:a xlink:type="simple" xlink:href="https://docs.msupply.org.nz/names:merging_names" text:style-name="Internet_20_link" text:visited-style-name="Visited_20_Internet_20_Link">Realizar a união de cada cliente existente com cada novo local criado</text:a>. </text:p>
      <text:p text:style-name="Text_20_body">Temos uma forma de fazer mais rápida para realizar a união entre clientes e novos locais - veja <text:a xlink:type="simple" xlink:href="https://docs.msupply.foundation/en:mobile:setup:server_side#create_store_from_existing_customer_name_using_store_create_from_name" text:style-name="Internet_20_link" text:visited-style-name="Visited_20_Internet_20_Link">2. Criando novos locais a partir de clientes existentes</text:a></text:p>
      <text:p text:style-name="Text_20_body"><text:span text:style-name="underline">Embora</text:span>, todas as <text:span text:style-name="Strong_20_Emphasis">Faturas para clientes</text:span> (<text:span text:style-name="Emphasis">Customer Invoices</text:span>) não-finalizadas de fornecedores para o cliente devem ser finalizadas primeiramente. Em um sistema que possua fornecedores que estejam usando locais mobile, esse passo poderá levar algum tempo até que esteja completo. Então comece logo, e se possível, peça aos locais fornecedores para não criarem novas faturas para o cliente até que a migração do cliente para se tornar um local mSupply Mobile esteja concluída.</text:p>
      <text:p text:style-name="Text_20_body">Se você tentar realizar a união antes que todas as faturas para clientes estejam finalizadas, uma mensagem no mSupply será apresentada indicando o que ocorreu: “O nome de cliente … está associado com 12 faturas de cliente(s) não-finalizadas. Por favor, finalize-as antes de prosseguir.” (“<text:span text:style-name="Emphasis">The name … is associated with 12 unfinalised customer invoice(s). Please finalise these before proceeding.</text:span>”)</text:p>
      <text:p text:style-name="Text_20_body"><draw:frame draw:style-name="mediacenter" draw:name="0" text:anchor-type="paragraph" draw:z-index="0" svg:width="16.933333333333cm" svg:height="9.3133333333333cm"><draw:image xlink:href="Pictures/7c2c38df84059fe52ad2d78867ca51f8.png" xlink:type="simple" xlink:show="embed" xlink:actuate="onLoad"/></draw:frame>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Anterior:  <text:span text:style-name="Strong_20_Emphasis"><text:a xlink:type="simple" xlink:href="https://wiki.msupply.foundation/pt:mobile:setup:server_side" text:style-name="Internet_20_link" text:visited-style-name="Visited_20_Internet_20_Link">Instalação mSupply Mobile - Servidor</text:a></text:span> | | Próximo: <text:span text:style-name="Strong_20_Emphasis"><text:a xlink:type="simple" xlink:href="https://wiki.msupply.foundation/pt:mobile:setup:server_side:2" text:style-name="Internet_20_link" text:visited-style-name="Visited_20_Internet_20_Link">2</text:a>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t:mobile:setup:server_side:where_to_start</dc:title>
  </office:meta>
</office:document-meta>
</file>