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e9baa59db2387be18539e280019b7f0.jpg"/>
  <manifest:file-entry manifest:media-type="image/jpeg" manifest:full-path="Pictures/99aefeaacd9fe7de9a9074f77b24d15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t:mobile:setup:server_side:users"/><text:bookmark-start text:name="__RefHeading___configuracao_dos_usuarios_com_acesso_ao_local_1"/><text:bookmark-start text:name="configuracao_dos_usuarios_com_acesso_ao_local"/>5. Configuração dos usuários com acesso ao local<text:bookmark-end text:name="__RefHeading___configuracao_dos_usuarios_com_acesso_ao_local_1"/><text:bookmark-end text:name="configuracao_dos_usuarios_com_acesso_ao_local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iferente do mSupply Desktop, o mSupply Mobile não utiliza permissões para cada usuário no local. Para ter acesso a todas as ferramentas no mSupply Mobile o usuário apenas precisa ter direito de se logar no local.</text:p></table:table-cell></table:table-row></table:table></draw:text-box></draw:frame></text:p>
      <text:h text:style-name="Heading_20_3" text:outline-level="3"><text:bookmark-start text:name="__RefHeading___como_configurar_um_usuario_padrao_com_acesso_ao_local_2"/><text:bookmark-start text:name="como_configurar_um_usuario_padrao_com_acesso_ao_local"/>Como configurar um usuário padrão com acesso ao local<text:bookmark-end text:name="__RefHeading___como_configurar_um_usuario_padrao_com_acesso_ao_local_2"/><text:bookmark-end text:name="como_configurar_um_usuario_padrao_com_acesso_ao_local"/></text:h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Se o local for criado usando o método  <text:a xlink:type="simple" xlink:href="https://docs.msupply.foundation/pt:mobile:setup:server_side:create_store#criacao_de_novo_local_como_copia_de_outro_local" text:style-name="Internet_20_link" text:visited-style-name="Visited_20_Internet_20_Link">Criação de novo local como cópia de outro local</text:a>.  <text:span text:style-name="Strong_20_Emphasis"> Apenas siga as instruções abaixo se quiser adicionar mais usuários </text:span></text:p></table:table-cell></table:table-row></table:table></draw:text-box></draw:frame>Pelo menos um usuário deverá ser adicionado ao novo local no servidor mSupply. O novo usuário poderá acessar o novo local no mSupply Mobile ao inserir seu login e senha, mas estas credenciais para acesso apenas podem ser configuradas no servidor central.</text:p>
      <text:p text:style-name="Text_20_body">Para adicionar novos usuário no servidor central veja no guia do usuário do mSupply Desktop, acessando: <text:a xlink:type="simple" xlink:href="http://docs.msupply.org.nz/admin:managing_users" text:style-name="Internet_20_link" text:visited-style-name="Visited_20_Internet_20_Link">Generenciar usuários</text:a>.</text:p>
      <text:p text:style-name="Text_20_body"><draw:frame draw:style-name="PluginODTAutoStyle_Frame_9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Ao criar novos usuários que deverão se logar a locais mSupply Mobile, use as considerações a seguir para que seja mais fácil para se logarem diariamente nos tablets:</text:p><text:list text:style-name="List_20_1" text:continue-numbering="false"><text:list-item><text:p text:style-name="List_20_1_Content_First"> Apenas utilize caracteres em caixa baixa para o nome de usuário e a senha</text:p></text:list-item><text:list-item><text:p text:style-name="List_20_1_Content_Last"> Prefira usar palavras mais curtas para o nome do usuário e a senha</text:p></text:list-item></text:list></table:table-cell></table:table-row></table:table></draw:text-box></draw:frame></text:p>
      <text:h text:style-name="Heading_20_3" text:outline-level="3"><text:bookmark-start text:name="__RefHeading___como_configurar_um_usuario_administrador_para_o_local_3"/><text:bookmark-start text:name="como_configurar_um_usuario_administrador_para_o_local"/>Como configurar um usuário administrador para o local<text:bookmark-end text:name="__RefHeading___como_configurar_um_usuario_administrador_para_o_local_3"/><text:bookmark-end text:name="como_configurar_um_usuario_administrador_para_o_local"/></text:h>
      <text:p text:style-name="Text_20_body">Pelo menos um usuário administrador deverá ter acesso ao novo local criado no servidor. Este usuário normalmente será o usuário do nosso time de suporte que foi usado na criação do novo local mSupply, mas poderão ser criados outros usuários administradores para darem suporte aos demais usuários.</text:p>
      <text:list text:style-name="Numbering_20_1" text:continue-numbering="false">
        <text:list-item>
          <text:p text:style-name="Numbering_20_1_Content_First"> No servidor central: <text:span text:style-name="Strong_20_Emphasis">Admin &gt; Editar usuários</text:span> (<text:span text:style-name="Emphasis">Admin &gt; Edit Users</text:span>)<draw:frame draw:style-name="mediacenter" draw:name="0" text:anchor-type="paragraph" draw:z-index="0" svg:width="15.875cm" svg:height="10.508559782609cm"><draw:image xlink:href="Pictures/ce9baa59db2387be18539e280019b7f0.jpg" xlink:type="simple" xlink:show="embed" xlink:actuate="onLoad"/></draw:frame></text:p>
        </text:list-item>
        <text:list-item>
          <text:p text:style-name="Numbering_20_1_Content"> Clique duas vezes sobre um usuário para abrir a janela</text:p>
        </text:list-item>
        <text:list-item>
          <text:p text:style-name="Numbering_20_1_Content"> Clique na aba de <text:span text:style-name="Strong_20_Emphasis">Acesso</text:span> (<text:span text:style-name="Emphasis">Login Rights</text:span>)<draw:frame draw:style-name="mediacenter" draw:name="1" text:anchor-type="paragraph" draw:z-index="1" svg:width="15.875cm" svg:height="12.242414664981cm"><draw:image xlink:href="Pictures/99aefeaacd9fe7de9a9074f77b24d151.jpg" xlink:type="simple" xlink:show="embed" xlink:actuate="onLoad"/></draw:frame></text:p>
        </text:list-item>
        <text:list-item>
          <text:p text:style-name="Numbering_20_1_Content"> Marque a caixa de seleção do novo local na coluna <text:span text:style-name="Strong_20_Emphasis">Login</text:span> (<text:span text:style-name="Emphasis">Can login</text:span>)</text:p>
        </text:list-item>
        <text:list-item>
          <text:p text:style-name="Numbering_20_1_Content_Last"> Clique em <text:span text:style-name="Strong_20_Emphasis">OK</text:span></text:p>
        </text:list-item>
      </text:list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Anterior:  <text:span text:style-name="Strong_20_Emphasis"><text:a xlink:type="simple" xlink:href="https://wiki.msupply.foundation/pt:mobile:setup:server_side:config" text:style-name="Internet_20_link" text:visited-style-name="Visited_20_Internet_20_Link">4. Configuração do local como Armazém ou Distribuição</text:a></text:span> | | Próximo: <text:span text:style-name="Strong_20_Emphasis"><text:a xlink:type="simple" xlink:href="https://wiki.msupply.foundation/pt:mobile:setup:server_side:review_setup" text:style-name="Internet_20_link" text:visited-style-name="Visited_20_Internet_20_Link">6. Revisão das configurações</text:a>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t:mobile:setup:server_side:users</dc:title>
  </office:meta>
</office:document-meta>
</file>