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666a9c3aad30f28508ae2b200f47a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t:mobile:setup:server_side:review_setup"/><text:bookmark-start text:name="__RefHeading___revisao_das_configuracoes_1"/><text:bookmark-start text:name="revisao_das_configuracoes"/>6. Revisão das configurações<text:bookmark-end text:name="__RefHeading___revisao_das_configuracoes_1"/><text:bookmark-end text:name="revisao_das_configuracoes"/></text:h>
      <text:h text:style-name="Heading_20_2" text:outline-level="2"><text:bookmark-start text:name="__RefHeading___verifique_as_configuracoes_do_local_usando_o_msupply_desktop_2"/><text:bookmark-start text:name="verifique_as_configuracoes_do_local_usando_o_msupply_desktop"/>Verifique as configurações do local usando o mSupply Desktop<text:bookmark-end text:name="__RefHeading___verifique_as_configuracoes_do_local_usando_o_msupply_desktop_2"/><text:bookmark-end text:name="verifique_as_configuracoes_do_local_usando_o_msupply_desktop"/></text:h>
      <text:list text:style-name="List_20_1" text:continue-numbering="false">
        <text:list-item>
          <text:p text:style-name="List_20_1_Content_First"> No servidor central, entre como um usuário com acesso ao novo local e selecione o local antes de continuar.<text:line-break/>Se você já estiver logado em outro local no mSupply Desktop você poderá alterar o local para o seu local usado no mSupply Mobile com a opção navegando no menu acima para <text:span text:style-name="Strong_20_Emphasis">Arquivo &gt; Alterar local</text:span> (<text:span text:style-name="Emphasis">File &gt; Switch</text:span>) <draw:frame draw:style-name="mediaright" draw:name="0" text:anchor-type="paragraph" draw:z-index="0" svg:width="6.8527083333333cm" svg:height="4.60375cm"><draw:image xlink:href="Pictures/94666a9c3aad30f28508ae2b200f47a2.png" xlink:type="simple" xlink:show="embed" xlink:actuate="onLoad"/></draw:frame><text:line-break/><text:line-break/></text:p>
        </text:list-item>
        <text:list-item>
          <text:p text:style-name="List_20_1_Content_Last"> Verifique que os itens/listas mestres selecionados estão visíveis</text:p>
        </text:list-item>
      </text:list>
      <text:h text:style-name="Heading_20_2" text:outline-level="2"><text:bookmark-start text:name="__RefHeading___inicie_o_servidor_msupply_web_3"/><text:bookmark-start text:name="inicie_o_servidor_msupply_web"/>Inicie o servidor mSupply Web<text:bookmark-end text:name="__RefHeading___inicie_o_servidor_msupply_web_3"/><text:bookmark-end text:name="inicie_o_servidor_msupply_web"/></text:h>
      <text:p text:style-name="Text_20_body"><text:span text:style-name="Strong_20_Emphasis">Lembre-se:</text:span> A sincronização do mSupply mobile com o servidor apenas vai funcionar quando o  <text:a xlink:type="simple" xlink:href="https://docs.msupply.org.nz/web_interface:using_the_web_server" text:style-name="Internet_20_link" text:visited-style-name="Visited_20_Internet_20_Link">servidor web</text:a> estiver rodando!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Anterior:  <text:span text:style-name="Strong_20_Emphasis"><text:a xlink:type="simple" xlink:href="https://wiki.msupply.foundation/pt:mobile:setup:server_side:users" text:style-name="Internet_20_link" text:visited-style-name="Visited_20_Internet_20_Link">5. Configuração dos usuários com acesso ao local</text:a></text:span> | | Retornar para:  <text:span text:style-name="Strong_20_Emphasis"><text:a xlink:type="simple" xlink:href="https://wiki.msupply.foundation/pt:mobile:setup:start" text:style-name="Internet_20_link" text:visited-style-name="Visited_20_Internet_20_Link">Configuração do mSupply Mobile</text:a></text:span>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t:mobile:setup:server_side:review_setup</dc:title>
  </office:meta>
</office:document-meta>
</file>