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d4f662a4d5df40021f8c1830da5f0b69.svg"/>
  <manifest:file-entry manifest:media-type="image/png" manifest:full-path="Pictures/13a7e8b8b56907b068732c1740e5e97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" svg:rel-width="100%" svg:height="0cm"><draw:image xlink:href="Pictures/d4f662a4d5df40021f8c1830da5f0b69.svg" xlink:type="simple" xlink:show="embed" xlink:actuate="onLoad"/></draw:frame> <text:span text:style-name="Strong_20_Emphasis"><text:bookmark text:name="pt:dashboard:time_range"/> Esta página ainda não está totalmente traduzida. Por favor, ajude a concluir a tradução. </text:span> <text:line-break/><text:span text:style-name="Emphasis"> (remova este parágrafo quando a tradução terminar) </text:span></text:p>
      <text:h text:style-name="Heading_20_1" text:outline-level="1"><text:bookmark-start text:name="__RefHeading___controle_do_intervalo_de_tempo_1"/><text:bookmark-start text:name="controle_do_intervalo_de_tempo"/>3. Controle do intervalo de tempo<text:bookmark-end text:name="__RefHeading___controle_do_intervalo_de_tempo_1"/><text:bookmark-end text:name="controle_do_intervalo_de_tempo"/></text:h>
      <text:p text:style-name="Text_20_body">O intervalo de tempo controla os dados que são visíveis nos painéis e sub-painéis.</text:p>
      <text:p text:style-name="Text_20_body">Para ver ou modificar o intervalo de tempo, clique no ícone de relógio no canto superior direito do quadro de painéis. Você será apresentado ao menu de controle do <text:span text:style-name="Strong_20_Emphasis">intervalo de tempo</text:span>: pré-definido (<text:span text:style-name="Emphasis">Quick Range</text:span>) ou customizado (<text:span text:style-name="Emphasis">Custom Range</text:span>), e ao controle de <text:span text:style-name="Strong_20_Emphasis">intervalo de atualização</text:span> (<text:span text:style-name="Emphasis">Refreshing every</text:span>) dos seus painéis. </text:p>
      <text:p text:style-name="Text_20_body">Para mais detalhes, acesse: <text:a xlink:type="simple" xlink:href="http://docs.grafana.org/reference/timerange/#time-range-controls" text:style-name="Internet_20_link" text:visited-style-name="Visited_20_Internet_20_Link">Controle de intervalo de tempo no Grafana</text:a><text:line-break/></text:p>
      <text:p text:style-name="Text_20_body"><draw:frame draw:style-name="mediacenter" draw:name="1" text:anchor-type="paragraph" draw:z-index="1" svg:width="13.837708333333cm" svg:height="13.149791666667cm"><draw:image xlink:href="Pictures/13a7e8b8b56907b068732c1740e5e975.pn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right">  <text:span text:style-name="Emphasis">  Anterior:  <text:span text:style-name="Strong_20_Emphasis"><text:a xlink:type="simple" xlink:href="https://wiki.msupply.foundation/pt:dashboard:panels" text:style-name="Internet_20_link" text:visited-style-name="Visited_20_Internet_20_Link">Sub-painéis</text:a></text:span> </text:span> </text:p>
          </table:table-cell>
          <table:table-cell office:value-type="string" table:style-name="tablecell">
            <text:p text:style-name="tablealignleft"> <text:span text:style-name="Emphasis">  Próximo:  <text:span text:style-name="Strong_20_Emphasis"><text:a xlink:type="simple" xlink:href="https://wiki.msupply.foundation/pt:dashboard:sharing" text:style-name="Internet_20_link" text:visited-style-name="Visited_20_Internet_20_Link">Compartilhando</text:a></text:span> 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t:dashboard:time_range</dc:title>
  </office:meta>
</office:document-meta>
</file>