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t:dashboard:start"/><text:bookmark-start text:name="__RefHeading___guia_de_usuario_para_os_paineis_no_msupply_desktop_1"/><text:bookmark-start text:name="guia_de_usuario_para_os_paineis_no_msupply_desktop"/>Guia de usuário para os Painéis no mSupply Desktop<text:bookmark-end text:name="__RefHeading___guia_de_usuario_para_os_paineis_no_msupply_desktop_1"/><text:bookmark-end text:name="guia_de_usuario_para_os_paineis_no_msupply_deskto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dashboard:start</dc:title>
  </office:meta>
</office:document-meta>
</file>