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22bb6c512732ead559264690898f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2020-02-12_lou"/><text:bookmark-start text:name="__RefHeading___draft_-_playground_2020-02-12_lou_1"/><text:bookmark-start text:name="draft_-_playground_2020-02-12_lou"/>draft - playground &gt; 2020-02-12 Lou<text:bookmark-end text:name="__RefHeading___draft_-_playground_2020-02-12_lou_1"/><text:bookmark-end text:name="draft_-_playground_2020-02-12_lou"/></text:h>
      <text:h text:style-name="Heading_20_3" text:outline-level="3"><text:bookmark-start text:name="__RefHeading___limiting_the_sync_date_range_2"/><text:bookmark-start text:name="limiting_the_sync_date_range"/>Limiting the sync date range<text:bookmark-end text:name="__RefHeading___limiting_the_sync_date_range_2"/><text:bookmark-end text:name="limiting_the_sync_date_range"/></text:h>
      <text:p text:style-name="Text_20_body">When first syncing the new device the amount of records to sync may be large (say around 50,000).  This could take hours to sync, especially over a poor internet connection.  For this reason it is possible for you to limit how many months of transactions and stocktakes you want to include.</text:p>
      <text:p text:style-name="Text_20_body"><draw:frame draw:style-name="mediacenter" draw:name="0" text:anchor-type="paragraph" draw:z-index="0" svg:width="15.875cm" svg:height="10.259005376344cm"><draw:image xlink:href="Pictures/8722bb6c512732ead559264690898f56.jpg" xlink:type="simple" xlink:show="embed" xlink:actuate="onLoad"/></draw:frame></text:p>
      <text:list text:style-name="Numbering_20_1" text:continue-numbering="false">
        <text:list-item>
          <text:p text:style-name="Numbering_20_1_Content_First"> Change the store synchronisation type from “collector” to “<text:span text:style-name="Strong_20_Emphasis">active</text:span>” or “<text:span text:style-name="Strong_20_Emphasis">none</text:span>” to unlock editing custom fields</text:p>
        </text:list-item>
        <text:list-item>
          <text:p text:style-name="Numbering_20_1_Content"> Add a new line setting the “Field label” to <text:span text:style-name="Strong_20_Emphasis">syncMonths</text:span> and the “Field value” to the number of months you wish to include</text:p>
        </text:list-item>
        <text:list-item>
          <text:p text:style-name="Numbering_20_1_Content_Last"> Change the store synchronisation type back to “<text:span text:style-name="Strong_20_Emphasis">collector</text:span>”</text:p>
        </text:list-item>
      </text:list>
      <text:p text:style-name="Text_20_body">Now whenever a sync is carried out, the store will only get transactions and stock takes for the previous X months.</text:p>
      <text:p text:style-name="Text_20_body">To turn this function off later:</text:p>
      <text:list text:style-name="Numbering_20_1" text:continue-numbering="false">
        <text:list-item>
          <text:p text:style-name="Numbering_20_1_Content_First"> Change the store synchronisation type from “collector” to “<text:span text:style-name="Strong_20_Emphasis">active</text:span>” or “<text:span text:style-name="Strong_20_Emphasis">none</text:span>” to unlock editing custom fields</text:p>
        </text:list-item>
        <text:list-item>
          <text:p text:style-name="Numbering_20_1_Content"> Select the syncMonths line, click <text:span text:style-name="Strong_20_Emphasis">Delete line(s)</text:span></text:p>
        </text:list-item>
        <text:list-item>
          <text:p text:style-name="Numbering_20_1_Content_Last"> Change the store synchronisation type back to “<text:span text:style-name="Strong_20_Emphasis">collector</text:span>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2020-02-12_lou</dc:title>
  </office:meta>
</office:document-meta>
</file>