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a9f97b8511036d7fd6727b0c1320053.gif"/>
  <manifest:file-entry manifest:media-type="image/png" manifest:full-path="Pictures/22f61eadcdc52bbc2aa950b061b78ba4.png"/>
  <manifest:file-entry manifest:media-type="image/png" manifest:full-path="Pictures/b57fc2dae4e40375bdcf2d22c4a532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anels:msupply-world-map"/><text:bookmark-start text:name="__RefHeading___msupply_world_map_1"/><text:bookmark-start text:name="msupply_world_map"/>mSupply World Map<text:bookmark-end text:name="__RefHeading___msupply_world_map_1"/><text:bookmark-end text:name="msupply_world_map"/></text:h>
      <text:p text:style-name="Text_20_body">This is a custom panel which will need to be installed on your server. Contact mSupply support if this panel is not available to you.
The world map displays points on a map, the size of which relate to a numerical value from your query. You can set the colour thresholds for each region and you can define clickable actions to update filter values based on the point clicked, as shown</text:p>
      <text:p text:style-name="Text_20_body"><draw:frame draw:style-name="media" draw:name="0" text:anchor-type="as-char" draw:z-index="0" svg:width="37.7825cm" style:rel-width="100%" svg:height="17.330208333333cm" style:rel-height="scale"><draw:image xlink:href="Pictures/5a9f97b8511036d7fd6727b0c1320053.gif" xlink:type="simple" xlink:show="embed" xlink:actuate="onLoad"/></draw:frame></text:p>
      <text:p text:style-name="Text_20_body">To use, select the msupply-worldmap visualisation option:</text:p>
      <text:p text:style-name="Text_20_body"><draw:frame draw:style-name="media" draw:name="1" text:anchor-type="as-char" draw:z-index="1" svg:width="5.2916666666667cm" svg:height="2.1598639455782cm"><draw:image xlink:href="Pictures/22f61eadcdc52bbc2aa950b061b78ba4.png" xlink:type="simple" xlink:show="embed" xlink:actuate="onLoad"/></draw:frame></text:p>
      <text:p text:style-name="Text_20_body">There are a number of options available in the <text:span text:style-name="Strong_20_Emphasis">Display</text:span> section:</text:p>
      <text:p text:style-name="Text_20_body"> * <text:span text:style-name="Strong_20_Emphasis">Show export button</text:span> toggles display of the export button
 * <text:span text:style-name="Strong_20_Emphasis">Export button title</text:span> which allows customising of the export button text</text:p>
      <text:p text:style-name="Text_20_body">And the option to link a cell to a variable is per field, so it can be specified as an override to select this for a single column only:</text:p>
      <text:p text:style-name="Text_20_body"><draw:frame draw:style-name="media" draw:name="2" text:anchor-type="as-char" draw:z-index="2" svg:width="10.583333333333cm" svg:height="5.0927318295739cm"><draw:image xlink:href="Pictures/b57fc2dae4e40375bdcf2d22c4a532f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anels:msupply-world-map</dc:title>
  </office:meta>
</office:document-meta>
</file>