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c02091f5027fdcd9a7c3373990d1855.gif"/>
  <manifest:file-entry manifest:media-type="image/png" manifest:full-path="Pictures/7426d890ecf75d8fd881e7396f11e1cb.png"/>
  <manifest:file-entry manifest:media-type="image/png" manifest:full-path="Pictures/22ef601765dd7103b66f90c8d7f664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nels:msupply-region-map"/><text:bookmark-start text:name="__RefHeading___msupply_region_map_1"/><text:bookmark-start text:name="msupply_region_map"/>mSupply Region Map<text:bookmark-end text:name="__RefHeading___msupply_region_map_1"/><text:bookmark-end text:name="msupply_region_map"/></text:h>
      <text:p text:style-name="Text_20_body">This is a custom panel which will need to be installed on your server. Contact mSupply support if this panel is not available to you.<text:line-break/>
The region map displays a value and a geographic outline on a map, and allows you to set the colour thresholds for each region. This gives a quick visualisation of geographical data.<text:line-break/>
Additionally, you can define clickable actions to update filter values based on the region selected, as shown</text:p>
      <text:p text:style-name="Text_20_body"><draw:frame draw:style-name="media" draw:name="0" text:anchor-type="as-char" draw:z-index="0" svg:width="39.264166666667cm" style:rel-width="100%" svg:height="23.997708333333cm" style:rel-height="scale"><draw:image xlink:href="Pictures/4c02091f5027fdcd9a7c3373990d1855.gif" xlink:type="simple" xlink:show="embed" xlink:actuate="onLoad"/></draw:frame></text:p>
      <text:p text:style-name="Text_20_body">To use, select the msupply-regionmap visualisation option:</text:p>
      <text:p text:style-name="Text_20_body"><draw:frame draw:style-name="media" draw:name="1" text:anchor-type="as-char" draw:z-index="1" svg:width="5.2916666666667cm" svg:height="4.5015914351852cm"><draw:image xlink:href="Pictures/7426d890ecf75d8fd881e7396f11e1cb.png" xlink:type="simple" xlink:show="embed" xlink:actuate="onLoad"/></draw:frame></text:p>
      <text:p text:style-name="Text_20_body">There are a number of options available in the <text:span text:style-name="Strong_20_Emphasis">Display</text:span> section:</text:p>
      <text:p text:style-name="Text_20_body"><draw:frame draw:style-name="media" draw:name="2" text:anchor-type="as-char" draw:z-index="2" svg:width="10.583333333333cm" svg:height="18.216843971631cm"><draw:image xlink:href="Pictures/22ef601765dd7103b66f90c8d7f664b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Centre</text:span> the latitude and longitude of the centre of the map</text:p>
        </text:list-item>
        <text:list-item>
          <text:p text:style-name="List_20_1_Content"> <text:span text:style-name="Strong_20_Emphasis">Initial Zoom</text:span> a numerical value for the initial zoom level of the map. Higher values are more zoomed in</text:p>
        </text:list-item>
        <text:list-item>
          <text:p text:style-name="List_20_1_Content"> <text:span text:style-name="Strong_20_Emphasis">Show Legend</text:span> toggles the display of a tooltip on mouse over</text:p>
        </text:list-item>
        <text:list-item>
          <text:p text:style-name="List_20_1_Content"> <text:span text:style-name="Strong_20_Emphasis">Mouse Wheel Zoom</text:span> toggles the ability to zoom the map using the mouse wheel</text:p>
        </text:list-item>
        <text:list-item>
          <text:p text:style-name="List_20_1_Content"> <text:span text:style-name="Strong_20_Emphasis">Label template</text:span> specifies a custom format for the tooltip. Use ${name} for the name field, ${value} for the numerical value and ${unit} for the unit field ( if used )</text:p>
        </text:list-item>
        <text:list-item>
          <text:p text:style-name="List_20_1_Content"> <text:span text:style-name="Strong_20_Emphasis">Linked Variable</text:span> Is where you can specify a linked filter - the variable with this name is updated when a region is clicked</text:p>
        </text:list-item>
        <text:list-item>
          <text:p text:style-name="List_20_1_Content"> <text:span text:style-name="Strong_20_Emphasis">Decimals</text:span> the number of decimals to truncate the display value to</text:p>
        </text:list-item>
        <text:list-item>
          <text:p text:style-name="List_20_1_Content"> <text:span text:style-name="Strong_20_Emphasis">geoJSON Field</text:span> specify the name of the field in your query which returns geoJSON data</text:p>
        </text:list-item>
        <text:list-item>
          <text:p text:style-name="List_20_1_Content"> <text:span text:style-name="Strong_20_Emphasis">Metric Field</text:span> specifies the name of the numerical value field</text:p>
        </text:list-item>
        <text:list-item>
          <text:p text:style-name="List_20_1_Content_Last"> <text:span text:style-name="Strong_20_Emphasis">Location Name Field</text:span> specifies the name of the field containing a text value. Used in the tooltip / label as the name of the reg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anels:msupply-region-map</dc:title>
  </office:meta>
</office:document-meta>
</file>