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5e5ccaae23c9cc62f076810ab64e8096.png"/>
  <manifest:file-entry manifest:media-type="image/png" manifest:full-path="Pictures/da979ccf1b43187240b48112386b1c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fr:start"/>Cette page n'est pas encore traduite entièrement. Merci de terminer la traduction</text:span><text:line-break/><text:span text:style-name="Emphasis">(supprimez ce paragraphe une fois la traduction terminée)</text:span></text:p>
      <text:h text:style-name="Heading_20_1" text:outline-level="1"><text:bookmark-start text:name="__RefHeading___user_documentation_1"/><text:bookmark-start text:name="user_documentation"/>User Documentation<text:bookmark-end text:name="__RefHeading___user_documentation_1"/><text:bookmark-end text:name="user_documentation"/></text:h>
      <text:h text:style-name="Heading_20_2" text:outline-level="2"><text:bookmark-start text:name="__RefHeading___online_user_guides_2"/><text:bookmark-start text:name="online_user_guides"/>Online User Guides<text:bookmark-end text:name="__RefHeading___online_user_guides_2"/><text:bookmark-end text:name="online_user_guides"/></text:h>
      <text:p text:style-name="Text_20_body">Welcome to our collection of user documentation.<text:line-break/>
Click the links below to view the docs for our projects.
<text:line-break/>
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a xlink:type="simple" xlink:href="https://wiki.msupply.foundation/en:mobile:user_guide"><draw:frame draw:style-name="mediacenter" draw:name="mSupply Mobile User Guide Legend" text:anchor-type="paragraph" draw:z-index="0" svg:width="6.6145833333333cm"><draw:text-box><text:p text:style-name="legendcenter"><draw:frame draw:style-name="mediacenter" draw:name="mSupply Mobile User Guide" text:anchor-type="paragraph" draw:z-index="1" svg:width="6.6145833333333cm" svg:height="4.3920833333333cm"><draw:image xlink:href="Pictures/5e5ccaae23c9cc62f076810ab64e8096.png" xlink:type="simple" xlink:show="embed" xlink:actuate="onLoad"/></draw:frame>mSupply Mobile User Guide</text:p></draw:text-box></draw:frame></draw:a><text:a xlink:type="simple" xlink:href="https://wiki.msupply.foundation/en:mobile:user_guide" text:style-name="Internet_20_link" text:visited-style-name="Visited_20_Internet_20_Link">mSupply Mobile User Guide</text:a>  </text:p>
          </table:table-cell>
          <table:table-cell office:value-type="string" table:style-name="tablecell">
            <text:p text:style-name="tablealigncenter">  <draw:a xlink:type="simple" xlink:href="https://wiki.msupply.foundation/en:dashboard:start"><draw:frame draw:style-name="mediacenter" draw:name="mSupply Dashboard User Guide Legend" text:anchor-type="paragraph" draw:z-index="0" svg:width="6.6145833333333cm"><draw:text-box><text:p text:style-name="legendcenter"><draw:frame draw:style-name="mediacenter" draw:name="mSupply Dashboard User Guide" text:anchor-type="paragraph" draw:z-index="2" svg:width="6.6145833333333cm" svg:height="4.3920833333333cm"><draw:image xlink:href="Pictures/da979ccf1b43187240b48112386b1c75.png" xlink:type="simple" xlink:show="embed" xlink:actuate="onLoad"/></draw:frame>mSupply Dashboard User Guide</text:p></draw:text-box></draw:frame></draw:a><text:a xlink:type="simple" xlink:href="https://wiki.msupply.foundation/en:dashboard:start" text:style-name="Internet_20_link" text:visited-style-name="Visited_20_Internet_20_Link">mSupply Dashboard: User Guide</text:a>  </text:p>
          </table:table-cell>
        </table:table-row>
      </table:table>
      <text:h text:style-name="Heading_20_2" text:outline-level="2"><text:bookmark-start text:name="__RefHeading___downloadable_user_guides_3"/><text:bookmark-start text:name="downloadable_user_guides"/>Downloadable User Guides<text:bookmark-end text:name="__RefHeading___downloadable_user_guides_3"/><text:bookmark-end text:name="downloadable_user_guides"/></text:h>
      <text:p text:style-name="Text_20_body">Downloadable and printable versions of the user guides in PDF format are also available.<text:line-break/>
Note that the online guides are usually updated more frequently than the downloadable versions.</text:p>
      <text:list text:style-name="List_20_1" text:continue-numbering="false">
        <text:list-item>
          <text:p text:style-name="LastListParagraph_List_20_1_Content_First"> <text:span text:style-name="Emphasis">Updated PDF Mobile user guide on its way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r:start</dc:title>
  </office:meta>
</office:document-meta>
</file>