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d4f662a4d5df40021f8c1830da5f0b69.svg"/>
  <manifest:file-entry manifest:media-type="image/png" manifest:full-path="Pictures/5e5ccaae23c9cc62f076810ab64e809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d4f662a4d5df40021f8c1830da5f0b69.svg" xlink:type="simple" xlink:show="embed" xlink:actuate="onLoad"/></draw:frame> <text:span text:style-name="Strong_20_Emphasis"><text:bookmark text:name="fr:mobile"/>Cette page n'est pas encore traduite entièrement. Merci de terminer la traduction</text:span><text:line-break/><text:span text:style-name="Emphasis">(supprimez ce paragraphe une fois la traduction terminée)</text:span></text:p>
      <text:h text:style-name="Heading_20_1" text:outline-level="1"><text:bookmark-start text:name="__RefHeading___msupply_mobile_1"/><text:bookmark-start text:name="msupply_mobile"/>mSupply Mobile<text:bookmark-end text:name="__RefHeading___msupply_mobile_1"/><text:bookmark-end text:name="msupply_mobile"/></text:h>
      <text:p text:style-name="Text_20_body"><draw:frame draw:style-name="medialeft" draw:name="1" text:anchor-type="paragraph" draw:z-index="1" svg:width="6.6145833333333cm" svg:height="4.3920833333333cm"><draw:image xlink:href="Pictures/5e5ccaae23c9cc62f076810ab64e8096.png" xlink:type="simple" xlink:show="embed" xlink:actuate="onLoad"/></draw:frame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r:mobile</dc:title>
  </office:meta>
</office:document-meta>
</file>