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d4f662a4d5df40021f8c1830da5f0b69.svg"/>
  <manifest:file-entry manifest:media-type="image/png" manifest:full-path="Pictures/d434787443b2c904d42d09712b5f2b4b.png"/>
  <manifest:file-entry manifest:media-type="image/png" manifest:full-path="Pictures/49ce626356e4754cdf5a69b845630599.png"/>
  <manifest:file-entry manifest:media-type="image/png" manifest:full-path="Pictures/a0a01090d50535a062b67a2a65cabe22.png"/>
  <manifest:file-entry manifest:media-type="image/png" manifest:full-path="Pictures/ed5826f319d403be5548108d6a7ebeb7.png"/>
  <manifest:file-entry manifest:media-type="image/png" manifest:full-path="Pictures/47a683a2e2a9c27425dd09e5a6ec1948.png"/>
  <manifest:file-entry manifest:media-type="image/png" manifest:full-path="Pictures/041b1132d3090df6462c1ef806998a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d4f662a4d5df40021f8c1830da5f0b69.svg" xlink:type="simple" xlink:show="embed" xlink:actuate="onLoad"/></draw:frame> <text:span text:style-name="Strong_20_Emphasis"><text:bookmark text:name="fr:mobile:user_guide:vaccine_dispensing:setup"/>Cette page n'est pas encore traduite entièrement. Merci de terminer la traduction</text:span><text:line-break/><text:span text:style-name="Emphasis">(supprimez ce paragraphe une fois la traduction terminée)</text:span></text:p>
      <text:h text:style-name="Heading_20_1" text:outline-level="1"><text:bookmark-start text:name="__RefHeading___vaccine_dispensing_setup_1"/><text:bookmark-start text:name="vaccine_dispensing_setup"/>Vaccine Dispensing Setup<text:bookmark-end text:name="__RefHeading___vaccine_dispensing_setup_1"/><text:bookmark-end text:name="vaccine_dispensing_setup"/></text:h>
      <text:h text:style-name="Heading_20_1" text:outline-level="1"><text:bookmark-start text:name="__RefHeading___store_settings_on_your_central_server_2"/><text:bookmark-start text:name="store_settings_on_your_central_server"/>Store settings on your central server<text:bookmark-end text:name="__RefHeading___store_settings_on_your_central_server_2"/><text:bookmark-end text:name="store_settings_on_your_central_server"/></text:h>
      <text:p text:style-name="Text_20_body"><draw:frame draw:style-name="mediacenter" draw:name="1" text:anchor-type="paragraph" draw:z-index="1" svg:width="21.166666666667cm" style:rel-width="100%" svg:height="13.566169828365cm" style:rel-height="scale"><draw:image xlink:href="Pictures/d434787443b2c904d42d09712b5f2b4b.png" xlink:type="simple" xlink:show="embed" xlink:actuate="onLoad"/></draw:frame></text:p>
      <text:p text:style-name="Text_20_body">Ensure that your store has visibility of at least one item that is a vaccine</text:p>
      <text:p text:style-name="Text_20_body"><draw:frame draw:style-name="mediacenter" draw:name="2" text:anchor-type="paragraph" draw:z-index="2" svg:width="21.166666666667cm" style:rel-width="100%" svg:height="21.166666666667cm" style:rel-height="scale"><draw:image xlink:href="Pictures/49ce626356e4754cdf5a69b845630599.png" xlink:type="simple" xlink:show="embed" xlink:actuate="onLoad"/></draw:frame></text:p>
      <text:p text:style-name="Text_20_body">If you want to record when a patient has refused a vaccine, you need to create a patient event. Otherwise, no record will be created.</text:p>
      <text:p text:style-name="Text_20_body"><draw:frame draw:style-name="mediacenter" draw:name="3" text:anchor-type="paragraph" draw:z-index="3" svg:width="21.166666666667cm" style:rel-width="100%" svg:height="16.347742555235cm" style:rel-height="scale"><draw:image xlink:href="Pictures/a0a01090d50535a062b67a2a65cabe22.png" xlink:type="simple" xlink:show="embed" xlink:actuate="onLoad"/></draw:frame></text:p>
      <text:p text:style-name="Text_20_body"><draw:frame draw:style-name="mediacenter" draw:name="4" text:anchor-type="paragraph" draw:z-index="4" svg:width="12.7cm" svg:height="6.0808477237049cm"><draw:image xlink:href="Pictures/ed5826f319d403be5548108d6a7ebeb7.png" xlink:type="simple" xlink:show="embed" xlink:actuate="onLoad"/></draw:frame></text:p>
      <text:p text:style-name="Text_20_body">If you want to record extra patient information during vaccinations, get in contact with The mSupply Foundation as we have no interface for you to create the forms, yet.</text:p>
      <text:p text:style-name="Text_20_body">Once complete, your mSupply mobile interface will look like this:</text:p>
      <text:p text:style-name="Text_20_body"><draw:frame draw:style-name="mediacenter" draw:name="5" text:anchor-type="paragraph" draw:z-index="5" svg:width="21.166666666667cm" style:rel-width="100%" svg:height="14.38671875cm" style:rel-height="scale"><draw:image xlink:href="Pictures/47a683a2e2a9c27425dd09e5a6ec1948.png" xlink:type="simple" xlink:show="embed" xlink:actuate="onLoad"/></draw:frame></text:p>
      <text:p text:style-name="Text_20_body">Log in and synchronise once, and then your interface will show vaccine dispensing as an option:</text:p>
      <text:p text:style-name="Text_20_body"><draw:frame draw:style-name="mediacenter" draw:name="6" text:anchor-type="paragraph" draw:z-index="6" svg:width="21.166666666667cm" style:rel-width="100%" svg:height="14.393333333333cm" style:rel-height="scale"><draw:image xlink:href="Pictures/041b1132d3090df6462c1ef806998af1.png" xlink:type="simple" xlink:show="embed" xlink:actuate="onLoad"/></draw:frame></text:p>
      <text:h text:style-name="Heading_20_1" text:outline-level="1"><text:bookmark-start text:name="__RefHeading___patient_extra_information_setup_3"/><text:bookmark-start text:name="patient_extra_information_setup"/>Patient Extra Information Setup<text:bookmark-end text:name="__RefHeading___patient_extra_information_setup_3"/><text:bookmark-end text:name="patient_extra_information_setup"/></text:h>
      <text:p text:style-name="Text_20_body">We use the JSON-Schema standard to define both what information can be shown, and the constraints on that information.
Constraints can include:</text:p>
      <text:list text:style-name="List_20_1" text:continue-numbering="false">
        <text:list-item>
          <text:p text:style-name="List_20_1_Content_First"> If information is compulsory</text:p>
        </text:list-item>
        <text:list-item>
          <text:p text:style-name="List_20_1_Content"> The type of value (e.g. only a number)</text:p>
        </text:list-item>
        <text:list-item>
          <text:p text:style-name="List_20_1_Content"> Minimum and Maximum values</text:p>
        </text:list-item>
        <text:list-item>
          <text:p text:style-name="List_20_1_Content_Last"> Default values</text:p>
        </text:list-item>
      </text:list>
      <text:p text:style-name="Text_20_body">Once an agreed set of information has been defined, contact us to upload the form onto your server.
In future versions of mSupply you will be able to do this process yourself.</text:p>
      <text:p text:style-name="Text_20_body">Below is an example of a JSON schema
The schema and the resulting user interface can be viewed <text:a xlink:type="simple" xlink:href="https://rjsf-team.github.io/react-jsonschema-form/#eyJmb3JtRGF0YSI6eyJyZXNwb25kZW50Q29udGFjdERhdGEiOnt9LCJwYXRpZW50Q2xpbmljYWxEYXRhIjp7InByZXZpb3VzU2VyaW91c0FsbGVyZ2ljUmVhY3Rpb25zIjpmYWxzZSwicHJldmlvdXNBZHZlcnNlRXZlbnRzRm9sbG93aW5nSW1tdW5pc2F0aW9uIjpmYWxzZSwiY3VycmVudGx5UHJlZ25hbnQiOmZhbHNlLCJjdXJyZW50bHlMYWN0YXRpbmciOmZhbHNlfSwiQ292aWQgMTkgU3RhdHVzIjp7ImV2ZXJUZXN0ZWRQb3NpdGl2ZUZvckNPVklEMTkiOmZhbHNlfSwiQ292aWQgMTkgVmFjY2luYXRpb24gRGF0YSI6eyJDb3ZpZC0xOSBWYWNjaW5lIFR5cGUiOiJBc3RyYS16ZW5lY2EiLCJBbnkgQUVGSSBleHBlcmllbmNlZCI6ZmFsc2V9LCJmaXJzdE5hbWUiOiJDaHVjayIsImxhc3ROYW1lIjoiTm9ycmlzIiwiYWdlIjo3NSwiYmlvIjoiUm91bmRob3VzZSBraWNraW5nIGFzc2VzIHNpbmNlIDE5NDAiLCJwYXNzd29yZCI6Im5vbmVlZCJ9LCJzY2hlbWEiOnsidHlwZSI6Im9iamVjdCIsInRpdGxlIjoiRXh0cmEgaW5mb3JtYXRpb24iLCJwcm9wZXJ0aWVzIjp7InJlc3BvbmRlbnRDb250YWN0RGF0YSI6eyJ0aXRsZSI6IlJlc3BvbmRlbnQgQ29udGFjdCBEYXRhIiwiZGVzY3JpcHRpb24iOiJDb250YWN0IGRhdGEgb2YgdGhlIHJlc3BvbmRlbnQgaWYgdGhlIHJlc3BvbmRlbnQgaXMgbm90IHRoZSBwYXRpZW50LiIsInR5cGUiOiJvYmplY3QiLCJwcm9wZXJ0aWVzIjp7ImZpcnN0TmFtZSI6eyJ0aXRsZSI6IkZpcnN0IE5hbWUiLCJkZXNjcmlwdGlvbiI6IlRoZSBmaXJzdCBuYW1lIG9mIHRoZSByZXNwb25kZW50IiwidHlwZSI6InN0cmluZyIsIm1heExlbmd0aCI6MiwiZXJyb3JNZXNzYWdlIjoiSGV5ISB0aGF0IG5hbWVzIHdheSB0byBsb25nLCBidWRkeSEifSwibGFzdE5hbWUiOnsidGl0bGUiOiJMYXN0IE5hbWUiLCJkZXNjcmlwdGlvbiI6IlRoZSBsYXN0IG5hbWUgb2YgdGhlIHJlc3BvbmRlbnQiLCJ0eXBlIjoic3RyaW5nIiwibWluTGVuZ3RoIjo1MCwiZXJyb3JNZXNzYWdlIjoiSGV5ISB0aGF0IG5hbWVzIHdheSB0byBzaG9ydCwgYnVkZHkhIn0sInJlbGF0aW9uc2hpcFRvUGF0aWVudCI6eyJ0aXRsZSI6IlJlbGF0aW9uc2hpcCB0byBwYXRpZW50IiwiZGVzY3JpcHRpb24iOiJUaGUgcmVsYXRpb25zaGlwIGJldHdlZW4gdGhlIHJlc3BvbmRlbnQgYW5kIHBhdGllbnQiLCJ0eXBlIjoic3RyaW5nIiwiZW51bSI6WyJNb3RoZXIiLCJGYXRoZXIiLCJTaXN0ZXIiLCJCcm90aGVyIiwiQXVudHkiLCJVbmNsZSIsIkdyYW5kbW90aGVyIiwiR3JhbmRmYXRoZXIiLCJGcmllbmQvTmVpZ2hib3VyIiwiT3RoZXIiXX19fSwicGF0aWVudENsaW5pY2FsRGF0YSI6eyJ0aXRsZSI6IlBhdGllbnQgQ2xpbmljYWwgRGF0YSIsImRlc2NyaXB0aW9uIjoiVGhlIHBhdGllbnRzIGNsaW5pY2FsIGRhdGEiLCJ0eXBlIjoib2JqZWN0IiwicHJvcGVydGllcyI6eyJjb21vcmJpZGl0aWVzSW1tdW5vY29tcHJvbWlzZWQiOnsidGl0bGUiOiJDb21vcmJpZGl0aWVzIC8gSW1tdW5vY29tcHJvbWlzZWQiLCJkZXNjcmlwdGlvbiI6IlRoZSBwYXRpZW50cyBjb21vcmJpZGl0aWVzIiwidHlwZSI6InN0cmluZyIsImVudW0iOlsiRGlhYmV0ZXMiLCJIeXBlcnRlbnNpb24iLCJBc3RobWEiLCJDYW5jZXIgKGFsbCB0eXBlcykiLCJDZXJlYnJhbCBWYXNjdWxhciBBY2NpZGVudCIsIkNocm9uaWMgS2lkbmV5IERpc2Vhc2UiLCJDaHJvbmljIE9ic3RydWN0aXZlIEFpcndheSBEaXNlYXNlIiwiSW1tdW5vY29tcHJvbWlzZWQiLCJSaGV1bWF0aWMgSGVhcnQgRGlzZWFzZSIsIklzY2hlbWljIEhlYXJ0IERpc2Vhc2UiLCJPdGhlciJdfSwicHJldmlvdXNTZXJpb3VzQWxsZXJnaWNSZWFjdGlvbnMiOnsidGl0bGUiOiJQcmV2aW91cyBzZXJpb3VzIGFsbGVyZ2ljIHJlYWN0aW9ucyIsImRlc2NyaXB0aW9uIjoiSGFzIHRoZSBwYXRpZW50IGhhZCBhbnkgc2VyaW91cyBhbGxlcmdpYyByZWFjdGlvbnMgaW4gdGhlIHBhc3Q/IiwidHlwZSI6ImJvb2xlYW4iLCJkZWZhdWx0IjpmYWxzZX0sInByZXZpb3VzQWR2ZXJzZUV2ZW50c0ZvbGxvd2luZ0ltbXVuaXNhdGlvbiI6eyJ0aXRsZSI6IlByZXZpb3VzIGFkdmVyc2UgZXZlbnRzIGZvbGxvd2luZyBpbW11bmlzYXRpb24iLCJkZXNjcmlwdGlvbiI6IkhhcyB0aGUgcGF0aWVudCBoYWQgYW55IGFkdmVyc2UgZWZmZWN0cyBmb2xsb3dpbmcgYW4gaW1tdW5pc2F0aW9uIGluIHRoZSBwYXN0PyIsInR5cGUiOiJib29sZWFuIiwiZGVmYXVsdCI6ZmFsc2V9LCJjdXJyZW50bHlQcmVnbmFudCI6eyJ0aXRsZSI6IkN1cnJlbnRseSBQcmVnbmFudCIsImRlc2NyaXB0aW9uIjoiSXMgdGhlIHBhdGllbnQgY3VycmVudGx5IHByZWduYW50PyIsInR5cGUiOiJib29sZWFuIiwiZGVmYXVsdCI6ZmFsc2V9LCJjdXJyZW50bHlMYWN0YXRpbmciOnsidGl0bGUiOiJjdXJyZW50bHlMYWN0YXRpbmciLCJkZXNjcmlwdGlvbiI6IklzIHRoZSBwYXRpZW50IGN1cnJlbnRseSBsYWN0YXRpbmc/IiwidHlwZSI6ImJvb2xlYW4iLCJkZWZhdWx0IjpmYWxzZX19fSwiQ292aWQgMTkgU3RhdHVzIjp7InR5cGUiOiJvYmplY3QiLCJwcm9wZXJ0aWVzIjp7ImV2ZXJUZXN0ZWRQb3NpdGl2ZUZvckNPVklEMTkiOnsidHlwZSI6ImJvb2xlYW4iLCJkZWZhdWx0IjpmYWxzZSwiZGVzY3JpcHRpb24iOiJIYXMgdGhlIHBhdGllbnQgZXZlciB0ZXN0ZWQgcG9zaXRpdmUgZm9yIENPVklELTE5JyIsInRpdGxlIjoiRXZlciB0ZXN0ZWQgcG9zaXRpdmUgZm9yIENPVklELTE5In0sIkRhdGUgb2YgZGlhZ25vc2lzIjp7InRpdGxlIjoiRGF0ZSBvZiBkaWFnbm9zaXMiLCJmb3JtYXQiOiJkYXRlIiwidHlwZSI6InN0cmluZyJ9fX0sIkNvdmlkIDE5IFZhY2NpbmF0aW9uIERhdGEiOnsidHlwZSI6Im9iamVjdCIsInByb3BlcnRpZXMiOnsiQ292aWQtMTkgVmFjY2luZSBUeXBlIjp7InR5cGUiOiJzdHJpbmciLCJlbnVtIjpbIkFzdHJhLXplbmVjYSIsIlBmaXplciIsIk1vZGVybmEiLCJKb2huc29uICYgSm9obnNvbiJdLCJ0aXRsZSI6IkNPVklELTE5IFZhY2NpbmUgdHlwZSIsImRlc2NyaXB0aW9uIjoiVGhlIHR5cGUgb2YgQ09WSUQtMTkgdmFjY2luZSB0aGUgcGF0aWVudCBpcyByZWNlaXZpbmciLCJkZWZhdWx0IjoiQXN0cmEtemVuZWNhIn0sIkRhdGUgQ09WSUQtMTkgdmFjY2luZSBkb3NlIDEiOnsidHlwZSI6InN0cmluZyIsImZvcm1hdCI6ImRhdGUiLCJ0aXRsZSI6IkRhdGUgQ09WSUQtMTkgdmFjY2luZSBkb3NlIDEiLCJkZXNjcmlwdGlvbiI6IlRoZSBkYXRlIG9mIHRoZSBwYXRpZW50cyBmaXJzdCBDb3ZpZC0xOSB2YWNjaW5lIiwiZXJyb3JNZXNzYWdlIjoiRXJyb3IgbWVzc2FnZSJ9LCJEYXRlIENPVklELTE5IHZhY2NpbmUgZG9zZSAyIjp7InR5cGUiOiJzdHJpbmciLCJmb3JtYXQiOiJkYXRlIiwidGl0bGUiOiJEYXRlIENPVklELTE5IHZhY2NpbmUgZG9zZSAyIiwiZGVzY3JpcHRpb24iOiJUaGUgZGF0ZSBvZiB0aGUgcGF0aWVudHMgc2Vjb25kIENvdmlkLTE5IHZhY2NpbmUifSwiQW55IEFFRkkgZXhwZXJpZW5jZWQiOnsidHlwZSI6ImJvb2xlYW4iLCJkZWZhdWx0IjpmYWxzZSwidGl0bGUiOiJBbnkgQUVGSSBleHBlcmllbmNlZCIsImRlc2NyaXB0aW9uIjoiSGFzIHRoZSBwYXRpZW50IGV4cGVyaWVuY2VkIGFueSBBRUZJIn0sIlJlcG9ydGluZyBmb3JtIGZvciBBRUZJIGlmIEFFRkkgZXhwZXJpZW5jZWQiOnsidHlwZSI6InN0cmluZyIsInRpdGxlIjoiUmVwb3J0aW5nIGZvcm0gZm9yIEFFRkkgaWYgQUVGSSBleHBlcmllbmNlZCIsImRlc2NyaXB0aW9uIjoiSSBkdW5ubyB3aGF0IHRoaXMgaXMifX19fX0sInVpU2NoZW1hIjp7InJlc3BvbmRlbnRDb250YWN0RGF0YSI6eyJyZWxhdGlvbnNoaXBUb1BhdGllbnQiOnsidWk6cGxhY2Vob2xkZXIiOiJTZWxlY3QgYSByZWxhdGlvbnNoaXAifX0sInBhdGllbnRDbGluaWNhbERhdGEiOnsiY29tb3JiaWRpdGllc0ltbXVub2NvbXByb21pc2VkIjp7InVpOnBsYWNlaG9sZGVyIjoiUGxlYXNlIHNlbGVjdCwgaWYgYXBwbGljYWJsZS4ifX0sIkNvdmlkIDE5IFZhY2NpbmF0aW9uIERhdGEiOnsiRGF0ZSBDT1ZJRC0xOSB2YWNjaW5lIGRvc2UgMSI6eyJlcnJvck1lc3NhZ2UiOiJFcnJvciBtZXNzYWdlIn19fSwidGhlbWUiOiJkZWZhdWx0IiwibGl2ZVNldHRpbmdzIjp7InZhbGlkYXRlIjpmYWxzZSwiZGlzYWJsZSI6ZmFsc2UsIm9taXRFeHRyYURhdGEiOmZhbHNlLCJsaXZlT21pdCI6ZmFsc2V9fQ==" text:style-name="Internet_20_link" text:visited-style-name="Visited_20_Internet_20_Link">here</text:a></text:p>
      <text:h text:style-name="Heading_20_1" text:outline-level="1"><text:bookmark-start text:name="__RefHeading___example_schema_4"/><text:bookmark-start text:name="example_schema"/>Example Schema<text:bookmark-end text:name="__RefHeading___example_schema_4"/><text:bookmark-end text:name="example_schema"/></text:h>
      <table:table table:style-name="Table">
        <table:table-column table:style-name="odt_auto_style_table_column_1_1"/>
        <table:table-row>
          <table:table-cell office:value-type="string" table:style-name="tablecell">
            <text:p text:style-name="Preformatted_20_Text"><text:span text:style-name="highlight_br0">{</text:span><text:line-break/><text:s text:c="2"/><text:span text:style-name="highlight_st0">"type"</text:span><text:span text:style-name="highlight_sy0">:</text:span> <text:span text:style-name="highlight_st0">"object"</text:span><text:span text:style-name="highlight_sy0">,</text:span><text:line-break/><text:s text:c="2"/><text:span text:style-name="highlight_st0">"title"</text:span><text:span text:style-name="highlight_sy0">:</text:span> <text:span text:style-name="highlight_st0">"Extra information"</text:span><text:span text:style-name="highlight_sy0">,</text:span><text:line-break/><text:s text:c="2"/><text:span text:style-name="highlight_st0">"properties"</text:span><text:span text:style-name="highlight_sy0">:</text:span> <text:span text:style-name="highlight_br0">{</text:span><text:line-break/><text:s text:c="4"/><text:span text:style-name="highlight_st0">"respondentContactData"</text:span><text:span text:style-name="highlight_sy0">:</text:span> <text:span text:style-name="highlight_br0">{</text:span><text:line-break/><text:s text:c="6"/><text:span text:style-name="highlight_st0">"title"</text:span><text:span text:style-name="highlight_sy0">:</text:span> <text:span text:style-name="highlight_st0">"Respondent Contact Data"</text:span><text:span text:style-name="highlight_sy0">,</text:span><text:line-break/><text:s text:c="6"/><text:span text:style-name="highlight_st0">"description"</text:span><text:span text:style-name="highlight_sy0">:</text:span> <text:span text:style-name="highlight_st0">"Contact data of the respondent if the respondent is not the patient."</text:span><text:span text:style-name="highlight_sy0">,</text:span><text:line-break/><text:s text:c="6"/><text:span text:style-name="highlight_st0">"type"</text:span><text:span text:style-name="highlight_sy0">:</text:span> <text:span text:style-name="highlight_st0">"object"</text:span><text:span text:style-name="highlight_sy0">,</text:span><text:line-break/><text:s text:c="6"/><text:span text:style-name="highlight_st0">"properties"</text:span><text:span text:style-name="highlight_sy0">:</text:span> <text:span text:style-name="highlight_br0">{</text:span><text:line-break/><text:s text:c="8"/><text:span text:style-name="highlight_st0">"firstName"</text:span><text:span text:style-name="highlight_sy0">:</text:span> <text:span text:style-name="highlight_br0">{</text:span><text:line-break/><text:s text:c="10"/><text:span text:style-name="highlight_st0">"title"</text:span><text:span text:style-name="highlight_sy0">:</text:span> <text:span text:style-name="highlight_st0">"First Name"</text:span><text:span text:style-name="highlight_sy0">,</text:span><text:line-break/><text:s text:c="10"/><text:span text:style-name="highlight_st0">"description"</text:span><text:span text:style-name="highlight_sy0">:</text:span> <text:span text:style-name="highlight_st0">"The first name of the respondent"</text:span><text:span text:style-name="highlight_sy0">,</text:span><text:line-break/><text:s text:c="10"/><text:span text:style-name="highlight_st0">"type"</text:span><text:span text:style-name="highlight_sy0">:</text:span> <text:span text:style-name="highlight_st0">"string"</text:span><text:span text:style-name="highlight_sy0">,</text:span><text:line-break/><text:s text:c="10"/><text:span text:style-name="highlight_st0">"maxLength"</text:span><text:span text:style-name="highlight_sy0">:</text:span> <text:span text:style-name="highlight_nu0">2</text:span><text:span text:style-name="highlight_sy0">,</text:span><text:line-break/><text:s text:c="10"/><text:span text:style-name="highlight_st0">"errorMessage"</text:span><text:span text:style-name="highlight_sy0">:</text:span> <text:span text:style-name="highlight_st0">"Hey! that names way to long, buddy!"</text:span><text:line-break/><text:s text:c="8"/><text:span text:style-name="highlight_br0">}</text:span><text:span text:style-name="highlight_sy0">,</text:span><text:line-break/><text:s text:c="8"/><text:span text:style-name="highlight_st0">"lastName"</text:span><text:span text:style-name="highlight_sy0">:</text:span> <text:span text:style-name="highlight_br0">{</text:span><text:line-break/><text:s text:c="10"/><text:span text:style-name="highlight_st0">"title"</text:span><text:span text:style-name="highlight_sy0">:</text:span> <text:span text:style-name="highlight_st0">"Last Name"</text:span><text:span text:style-name="highlight_sy0">,</text:span><text:line-break/><text:s text:c="10"/><text:span text:style-name="highlight_st0">"description"</text:span><text:span text:style-name="highlight_sy0">:</text:span> <text:span text:style-name="highlight_st0">"The last name of the respondent"</text:span><text:span text:style-name="highlight_sy0">,</text:span><text:line-break/><text:s text:c="10"/><text:span text:style-name="highlight_st0">"type"</text:span><text:span text:style-name="highlight_sy0">:</text:span> <text:span text:style-name="highlight_st0">"string"</text:span><text:span text:style-name="highlight_sy0">,</text:span><text:line-break/><text:s text:c="10"/><text:span text:style-name="highlight_st0">"minLength"</text:span><text:span text:style-name="highlight_sy0">:</text:span> <text:span text:style-name="highlight_nu0">50</text:span><text:span text:style-name="highlight_sy0">,</text:span><text:line-break/><text:s text:c="10"/><text:span text:style-name="highlight_st0">"errorMessage"</text:span><text:span text:style-name="highlight_sy0">:</text:span> <text:span text:style-name="highlight_st0">"Hey! that names way to short, buddy!"</text:span><text:line-break/><text:s text:c="8"/><text:span text:style-name="highlight_br0">}</text:span><text:span text:style-name="highlight_sy0">,</text:span><text:line-break/><text:s text:c="8"/><text:span text:style-name="highlight_st0">"relationshipToPatient"</text:span><text:span text:style-name="highlight_sy0">:</text:span> <text:span text:style-name="highlight_br0">{</text:span><text:line-break/><text:s text:c="10"/><text:span text:style-name="highlight_st0">"title"</text:span><text:span text:style-name="highlight_sy0">:</text:span> <text:span text:style-name="highlight_st0">"Relationship to patient"</text:span><text:span text:style-name="highlight_sy0">,</text:span><text:line-break/><text:s text:c="10"/><text:span text:style-name="highlight_st0">"description"</text:span><text:span text:style-name="highlight_sy0">:</text:span> <text:span text:style-name="highlight_st0">"The relationship between the respondent and patient"</text:span><text:span text:style-name="highlight_sy0">,</text:span><text:line-break/><text:s text:c="10"/><text:span text:style-name="highlight_st0">"type"</text:span><text:span text:style-name="highlight_sy0">:</text:span> <text:span text:style-name="highlight_st0">"string"</text:span><text:span text:style-name="highlight_sy0">,</text:span><text:line-break/><text:s text:c="10"/><text:span text:style-name="highlight_st0">"enum"</text:span><text:span text:style-name="highlight_sy0">:</text:span> <text:span text:style-name="highlight_br0">[</text:span><text:line-break/><text:s text:c="12"/><text:span text:style-name="highlight_st0">"Mother"</text:span><text:span text:style-name="highlight_sy0">,</text:span><text:line-break/><text:s text:c="12"/><text:span text:style-name="highlight_st0">"Father"</text:span><text:span text:style-name="highlight_sy0">,</text:span><text:line-break/><text:s text:c="12"/><text:span text:style-name="highlight_st0">"Sister"</text:span><text:span text:style-name="highlight_sy0">,</text:span><text:line-break/><text:s text:c="12"/><text:span text:style-name="highlight_st0">"Brother"</text:span><text:span text:style-name="highlight_sy0">,</text:span><text:line-break/><text:s text:c="12"/><text:span text:style-name="highlight_st0">"Aunty"</text:span><text:span text:style-name="highlight_sy0">,</text:span><text:line-break/><text:s text:c="12"/><text:span text:style-name="highlight_st0">"Uncle"</text:span><text:span text:style-name="highlight_sy0">,</text:span><text:line-break/><text:s text:c="12"/><text:span text:style-name="highlight_st0">"Grandmother"</text:span><text:span text:style-name="highlight_sy0">,</text:span><text:line-break/><text:s text:c="12"/><text:span text:style-name="highlight_st0">"Grandfather"</text:span><text:span text:style-name="highlight_sy0">,</text:span><text:line-break/><text:s text:c="12"/><text:span text:style-name="highlight_st0">"Friend/Neighbour"</text:span><text:span text:style-name="highlight_sy0">,</text:span><text:line-break/><text:s text:c="12"/><text:span text:style-name="highlight_st0">"Other"</text:span><text:line-break/><text:s text:c="10"/><text:span text:style-name="highlight_br0">]</text:span><text:line-break/><text:s text:c="8"/><text:span text:style-name="highlight_br0">}</text:span><text:line-break/><text:s text:c="6"/><text:span text:style-name="highlight_br0">}</text:span><text:line-break/><text:s text:c="4"/><text:span text:style-name="highlight_br0">}</text:span><text:span text:style-name="highlight_sy0">,</text:span><text:line-break/><text:s text:c="4"/><text:span text:style-name="highlight_st0">"patientClinicalData"</text:span><text:span text:style-name="highlight_sy0">:</text:span> <text:span text:style-name="highlight_br0">{</text:span><text:line-break/><text:s text:c="6"/><text:span text:style-name="highlight_st0">"title"</text:span><text:span text:style-name="highlight_sy0">:</text:span> <text:span text:style-name="highlight_st0">"Patient Clinical Data"</text:span><text:span text:style-name="highlight_sy0">,</text:span><text:line-break/><text:s text:c="6"/><text:span text:style-name="highlight_st0">"description"</text:span><text:span text:style-name="highlight_sy0">:</text:span> <text:span text:style-name="highlight_st0">"The patients clinical data"</text:span><text:span text:style-name="highlight_sy0">,</text:span><text:line-break/><text:s text:c="6"/><text:span text:style-name="highlight_st0">"type"</text:span><text:span text:style-name="highlight_sy0">:</text:span> <text:span text:style-name="highlight_st0">"object"</text:span><text:span text:style-name="highlight_sy0">,</text:span><text:line-break/><text:s text:c="6"/><text:span text:style-name="highlight_st0">"properties"</text:span><text:span text:style-name="highlight_sy0">:</text:span> <text:span text:style-name="highlight_br0">{</text:span><text:line-break/><text:s text:c="8"/><text:span text:style-name="highlight_st0">"comorbiditiesImmunocompromised"</text:span><text:span text:style-name="highlight_sy0">:</text:span> <text:span text:style-name="highlight_br0">{</text:span><text:line-break/><text:s text:c="10"/><text:span text:style-name="highlight_st0">"title"</text:span><text:span text:style-name="highlight_sy0">:</text:span> <text:span text:style-name="highlight_st0">"Comorbidities / Immunocompromised"</text:span><text:span text:style-name="highlight_sy0">,</text:span><text:line-break/><text:s text:c="10"/><text:span text:style-name="highlight_st0">"description"</text:span><text:span text:style-name="highlight_sy0">:</text:span> <text:span text:style-name="highlight_st0">"The patients comorbidities"</text:span><text:span text:style-name="highlight_sy0">,</text:span><text:line-break/><text:s text:c="10"/><text:span text:style-name="highlight_st0">"type"</text:span><text:span text:style-name="highlight_sy0">:</text:span> <text:span text:style-name="highlight_st0">"string"</text:span><text:span text:style-name="highlight_sy0">,</text:span><text:line-break/><text:s text:c="10"/><text:span text:style-name="highlight_st0">"enum"</text:span><text:span text:style-name="highlight_sy0">:</text:span> <text:span text:style-name="highlight_br0">[</text:span><text:line-break/><text:s text:c="12"/><text:span text:style-name="highlight_st0">"Diabetes"</text:span><text:span text:style-name="highlight_sy0">,</text:span><text:line-break/><text:s text:c="12"/><text:span text:style-name="highlight_st0">"Hypertension"</text:span><text:span text:style-name="highlight_sy0">,</text:span><text:line-break/><text:s text:c="12"/><text:span text:style-name="highlight_st0">"Asthma"</text:span><text:span text:style-name="highlight_sy0">,</text:span><text:line-break/><text:s text:c="12"/><text:span text:style-name="highlight_st0">"Cancer (all types)"</text:span><text:span text:style-name="highlight_sy0">,</text:span><text:line-break/><text:s text:c="12"/><text:span text:style-name="highlight_st0">"Cerebral Vascular Accident"</text:span><text:span text:style-name="highlight_sy0">,</text:span><text:line-break/><text:s text:c="12"/><text:span text:style-name="highlight_st0">"Chronic Kidney Disease"</text:span><text:span text:style-name="highlight_sy0">,</text:span><text:line-break/><text:s text:c="12"/><text:span text:style-name="highlight_st0">"Chronic Obstructive Airway Disease"</text:span><text:span text:style-name="highlight_sy0">,</text:span><text:line-break/><text:s text:c="12"/><text:span text:style-name="highlight_st0">"Immunocompromised"</text:span><text:span text:style-name="highlight_sy0">,</text:span><text:line-break/><text:s text:c="12"/><text:span text:style-name="highlight_st0">"Rheumatic Heart Disease"</text:span><text:span text:style-name="highlight_sy0">,</text:span><text:line-break/><text:s text:c="12"/><text:span text:style-name="highlight_st0">"Ischemic Heart Disease"</text:span><text:span text:style-name="highlight_sy0">,</text:span><text:line-break/><text:s text:c="12"/><text:span text:style-name="highlight_st0">"Other"</text:span><text:line-break/><text:s text:c="10"/><text:span text:style-name="highlight_br0">]</text:span><text:line-break/><text:s text:c="8"/><text:span text:style-name="highlight_br0">}</text:span><text:span text:style-name="highlight_sy0">,</text:span><text:line-break/><text:s text:c="8"/><text:span text:style-name="highlight_st0">"previousSeriousAllergicReactions"</text:span><text:span text:style-name="highlight_sy0">:</text:span> <text:span text:style-name="highlight_br0">{</text:span><text:line-break/><text:s text:c="10"/><text:span text:style-name="highlight_st0">"title"</text:span><text:span text:style-name="highlight_sy0">:</text:span> <text:span text:style-name="highlight_st0">"Previous serious allergic reactions"</text:span><text:span text:style-name="highlight_sy0">,</text:span><text:line-break/><text:s text:c="10"/><text:span text:style-name="highlight_st0">"description"</text:span><text:span text:style-name="highlight_sy0">:</text:span> <text:span text:style-name="highlight_st0">"Has the patient had any serious allergic reactions in the past?"</text:span><text:span text:style-name="highlight_sy0">,</text:span><text:line-break/><text:s text:c="10"/><text:span text:style-name="highlight_st0">"type"</text:span><text:span text:style-name="highlight_sy0">:</text:span> <text:span text:style-name="highlight_st0">"boolean"</text:span><text:span text:style-name="highlight_sy0">,</text:span><text:line-break/><text:s text:c="10"/><text:span text:style-name="highlight_st0">"default"</text:span><text:span text:style-name="highlight_sy0">:</text:span> <text:span text:style-name="highlight_kw2">false</text:span><text:line-break/><text:s text:c="8"/><text:span text:style-name="highlight_br0">}</text:span><text:span text:style-name="highlight_sy0">,</text:span><text:line-break/><text:s text:c="8"/><text:span text:style-name="highlight_st0">"previousAdverseEventsFollowingImmunisation"</text:span><text:span text:style-name="highlight_sy0">:</text:span> <text:span text:style-name="highlight_br0">{</text:span><text:line-break/><text:s text:c="10"/><text:span text:style-name="highlight_st0">"title"</text:span><text:span text:style-name="highlight_sy0">:</text:span> <text:span text:style-name="highlight_st0">"Previous adverse events following immunisation"</text:span><text:span text:style-name="highlight_sy0">,</text:span><text:line-break/><text:s text:c="10"/><text:span text:style-name="highlight_st0">"description"</text:span><text:span text:style-name="highlight_sy0">:</text:span> <text:span text:style-name="highlight_st0">"Has the patient had any adverse effects following an immunisation in the past?"</text:span><text:span text:style-name="highlight_sy0">,</text:span><text:line-break/><text:s text:c="10"/><text:span text:style-name="highlight_st0">"type"</text:span><text:span text:style-name="highlight_sy0">:</text:span> <text:span text:style-name="highlight_st0">"boolean"</text:span><text:span text:style-name="highlight_sy0">,</text:span><text:line-break/><text:s text:c="10"/><text:span text:style-name="highlight_st0">"default"</text:span><text:span text:style-name="highlight_sy0">:</text:span> <text:span text:style-name="highlight_kw2">false</text:span><text:line-break/><text:s text:c="8"/><text:span text:style-name="highlight_br0">}</text:span><text:span text:style-name="highlight_sy0">,</text:span><text:line-break/><text:s text:c="8"/><text:span text:style-name="highlight_st0">"currentlyPregnant"</text:span><text:span text:style-name="highlight_sy0">:</text:span> <text:span text:style-name="highlight_br0">{</text:span><text:line-break/><text:s text:c="10"/><text:span text:style-name="highlight_st0">"title"</text:span><text:span text:style-name="highlight_sy0">:</text:span> <text:span text:style-name="highlight_st0">"Currently Pregnant"</text:span><text:span text:style-name="highlight_sy0">,</text:span><text:line-break/><text:s text:c="10"/><text:span text:style-name="highlight_st0">"description"</text:span><text:span text:style-name="highlight_sy0">:</text:span> <text:span text:style-name="highlight_st0">"Is the patient currently pregnant?"</text:span><text:span text:style-name="highlight_sy0">,</text:span><text:line-break/><text:s text:c="10"/><text:span text:style-name="highlight_st0">"type"</text:span><text:span text:style-name="highlight_sy0">:</text:span> <text:span text:style-name="highlight_st0">"boolean"</text:span><text:span text:style-name="highlight_sy0">,</text:span><text:line-break/><text:s text:c="10"/><text:span text:style-name="highlight_st0">"default"</text:span><text:span text:style-name="highlight_sy0">:</text:span> <text:span text:style-name="highlight_kw2">false</text:span><text:line-break/><text:s text:c="8"/><text:span text:style-name="highlight_br0">}</text:span><text:span text:style-name="highlight_sy0">,</text:span><text:line-break/><text:s text:c="8"/><text:span text:style-name="highlight_st0">"currentlyLactating"</text:span><text:span text:style-name="highlight_sy0">:</text:span> <text:span text:style-name="highlight_br0">{</text:span><text:line-break/><text:s text:c="10"/><text:span text:style-name="highlight_st0">"title"</text:span><text:span text:style-name="highlight_sy0">:</text:span> <text:span text:style-name="highlight_st0">"currentlyLactating"</text:span><text:span text:style-name="highlight_sy0">,</text:span><text:line-break/><text:s text:c="10"/><text:span text:style-name="highlight_st0">"description"</text:span><text:span text:style-name="highlight_sy0">:</text:span> <text:span text:style-name="highlight_st0">"Is the patient currently lactating?"</text:span><text:span text:style-name="highlight_sy0">,</text:span><text:line-break/><text:s text:c="10"/><text:span text:style-name="highlight_st0">"type"</text:span><text:span text:style-name="highlight_sy0">:</text:span> <text:span text:style-name="highlight_st0">"boolean"</text:span><text:span text:style-name="highlight_sy0">,</text:span><text:line-break/><text:s text:c="10"/><text:span text:style-name="highlight_st0">"default"</text:span><text:span text:style-name="highlight_sy0">:</text:span> <text:span text:style-name="highlight_kw2">false</text:span><text:line-break/><text:s text:c="8"/><text:span text:style-name="highlight_br0">}</text:span><text:line-break/><text:s text:c="6"/><text:span text:style-name="highlight_br0">}</text:span><text:line-break/><text:s text:c="4"/><text:span text:style-name="highlight_br0">}</text:span><text:span text:style-name="highlight_sy0">,</text:span><text:line-break/><text:s text:c="4"/><text:span text:style-name="highlight_st0">"Covid 19 Status"</text:span><text:span text:style-name="highlight_sy0">:</text:span> <text:span text:style-name="highlight_br0">{</text:span><text:line-break/><text:s text:c="6"/><text:span text:style-name="highlight_st0">"type"</text:span><text:span text:style-name="highlight_sy0">:</text:span> <text:span text:style-name="highlight_st0">"object"</text:span><text:span text:style-name="highlight_sy0">,</text:span><text:line-break/><text:s text:c="6"/><text:span text:style-name="highlight_st0">"properties"</text:span><text:span text:style-name="highlight_sy0">:</text:span> <text:span text:style-name="highlight_br0">{</text:span><text:line-break/><text:s text:c="8"/><text:span text:style-name="highlight_st0">"everTestedPositiveForCOVID19"</text:span><text:span text:style-name="highlight_sy0">:</text:span> <text:span text:style-name="highlight_br0">{</text:span><text:line-break/><text:s text:c="10"/><text:span text:style-name="highlight_st0">"type"</text:span><text:span text:style-name="highlight_sy0">:</text:span> <text:span text:style-name="highlight_st0">"boolean"</text:span><text:span text:style-name="highlight_sy0">,</text:span><text:line-break/><text:s text:c="10"/><text:span text:style-name="highlight_st0">"default"</text:span><text:span text:style-name="highlight_sy0">:</text:span> <text:span text:style-name="highlight_kw2">false</text:span><text:span text:style-name="highlight_sy0">,</text:span><text:line-break/><text:s text:c="10"/><text:span text:style-name="highlight_st0">"description"</text:span><text:span text:style-name="highlight_sy0">:</text:span> <text:span text:style-name="highlight_st0">"Has the patient ever tested positive for COVID-19'"</text:span><text:span text:style-name="highlight_sy0">,</text:span><text:line-break/><text:s text:c="10"/><text:span text:style-name="highlight_st0">"title"</text:span><text:span text:style-name="highlight_sy0">:</text:span> <text:span text:style-name="highlight_st0">"Ever tested positive for COVID-19"</text:span><text:line-break/><text:s text:c="8"/><text:span text:style-name="highlight_br0">}</text:span><text:span text:style-name="highlight_sy0">,</text:span><text:line-break/><text:s text:c="8"/><text:span text:style-name="highlight_st0">"Date of diagnosis"</text:span><text:span text:style-name="highlight_sy0">:</text:span> <text:span text:style-name="highlight_br0">{</text:span><text:line-break/><text:s text:c="10"/><text:span text:style-name="highlight_st0">"title"</text:span><text:span text:style-name="highlight_sy0">:</text:span> <text:span text:style-name="highlight_st0">"Date of diagnosis"</text:span><text:span text:style-name="highlight_sy0">,</text:span><text:line-break/><text:s text:c="10"/><text:span text:style-name="highlight_st0">"format"</text:span><text:span text:style-name="highlight_sy0">:</text:span> <text:span text:style-name="highlight_st0">"date"</text:span><text:span text:style-name="highlight_sy0">,</text:span><text:line-break/><text:s text:c="10"/><text:span text:style-name="highlight_st0">"type"</text:span><text:span text:style-name="highlight_sy0">:</text:span> <text:span text:style-name="highlight_st0">"string"</text:span><text:line-break/><text:s text:c="8"/><text:span text:style-name="highlight_br0">}</text:span><text:line-break/><text:s text:c="6"/><text:span text:style-name="highlight_br0">}</text:span><text:line-break/><text:s text:c="4"/><text:span text:style-name="highlight_br0">}</text:span><text:span text:style-name="highlight_sy0">,</text:span><text:line-break/><text:s text:c="4"/><text:span text:style-name="highlight_st0">"Covid 19 Vaccination Data"</text:span><text:span text:style-name="highlight_sy0">:</text:span> <text:span text:style-name="highlight_br0">{</text:span><text:line-break/><text:s text:c="6"/><text:span text:style-name="highlight_st0">"type"</text:span><text:span text:style-name="highlight_sy0">:</text:span> <text:span text:style-name="highlight_st0">"object"</text:span><text:span text:style-name="highlight_sy0">,</text:span><text:line-break/><text:s text:c="6"/><text:span text:style-name="highlight_st0">"properties"</text:span><text:span text:style-name="highlight_sy0">:</text:span> <text:span text:style-name="highlight_br0">{</text:span><text:line-break/><text:s text:c="8"/><text:span text:style-name="highlight_st0">"Covid-19 Vaccine Type"</text:span><text:span text:style-name="highlight_sy0">:</text:span> <text:span text:style-name="highlight_br0">{</text:span><text:line-break/><text:s text:c="10"/><text:span text:style-name="highlight_st0">"type"</text:span><text:span text:style-name="highlight_sy0">:</text:span> <text:span text:style-name="highlight_st0">"string"</text:span><text:span text:style-name="highlight_sy0">,</text:span><text:line-break/><text:s text:c="10"/><text:span text:style-name="highlight_st0">"enum"</text:span><text:span text:style-name="highlight_sy0">:</text:span> <text:span text:style-name="highlight_br0">[</text:span><text:line-break/><text:s text:c="12"/><text:span text:style-name="highlight_st0">"Astra-zeneca"</text:span><text:span text:style-name="highlight_sy0">,</text:span><text:line-break/><text:s text:c="12"/><text:span text:style-name="highlight_st0">"Pfizer"</text:span><text:span text:style-name="highlight_sy0">,</text:span><text:line-break/><text:s text:c="12"/><text:span text:style-name="highlight_st0">"Moderna"</text:span><text:span text:style-name="highlight_sy0">,</text:span><text:line-break/><text:s text:c="12"/><text:span text:style-name="highlight_st0">"Johnson &amp; Johnson"</text:span><text:line-break/><text:s text:c="10"/><text:span text:style-name="highlight_br0">]</text:span><text:span text:style-name="highlight_sy0">,</text:span><text:line-break/><text:s text:c="10"/><text:span text:style-name="highlight_st0">"title"</text:span><text:span text:style-name="highlight_sy0">:</text:span> <text:span text:style-name="highlight_st0">"COVID-19 Vaccine type"</text:span><text:span text:style-name="highlight_sy0">,</text:span><text:line-break/><text:s text:c="10"/><text:span text:style-name="highlight_st0">"description"</text:span><text:span text:style-name="highlight_sy0">:</text:span> <text:span text:style-name="highlight_st0">"The type of COVID-19 vaccine the patient is receiving"</text:span><text:span text:style-name="highlight_sy0">,</text:span><text:line-break/><text:s text:c="10"/><text:span text:style-name="highlight_st0">"default"</text:span><text:span text:style-name="highlight_sy0">:</text:span> <text:span text:style-name="highlight_st0">"Astra-zeneca"</text:span><text:line-break/><text:s text:c="8"/><text:span text:style-name="highlight_br0">}</text:span><text:span text:style-name="highlight_sy0">,</text:span><text:line-break/><text:s text:c="8"/><text:span text:style-name="highlight_st0">"Date COVID-19 vaccine dose 1"</text:span><text:span text:style-name="highlight_sy0">:</text:span> <text:span text:style-name="highlight_br0">{</text:span><text:line-break/><text:s text:c="10"/><text:span text:style-name="highlight_st0">"type"</text:span><text:span text:style-name="highlight_sy0">:</text:span> <text:span text:style-name="highlight_st0">"string"</text:span><text:span text:style-name="highlight_sy0">,</text:span><text:line-break/><text:s text:c="10"/><text:span text:style-name="highlight_st0">"format"</text:span><text:span text:style-name="highlight_sy0">:</text:span> <text:span text:style-name="highlight_st0">"date"</text:span><text:span text:style-name="highlight_sy0">,</text:span><text:line-break/><text:s text:c="10"/><text:span text:style-name="highlight_st0">"title"</text:span><text:span text:style-name="highlight_sy0">:</text:span> <text:span text:style-name="highlight_st0">"Date COVID-19 vaccine dose 1"</text:span><text:span text:style-name="highlight_sy0">,</text:span><text:line-break/><text:s text:c="10"/><text:span text:style-name="highlight_st0">"description"</text:span><text:span text:style-name="highlight_sy0">:</text:span> <text:span text:style-name="highlight_st0">"The date of the patients first Covid-19 vaccine"</text:span><text:span text:style-name="highlight_sy0">,</text:span><text:line-break/><text:s text:c="10"/><text:span text:style-name="highlight_st0">"errorMessage"</text:span><text:span text:style-name="highlight_sy0">:</text:span> <text:span text:style-name="highlight_st0">"Error message"</text:span><text:line-break/><text:s text:c="8"/><text:span text:style-name="highlight_br0">}</text:span><text:span text:style-name="highlight_sy0">,</text:span><text:line-break/><text:s text:c="8"/><text:span text:style-name="highlight_st0">"Date COVID-19 vaccine dose 2"</text:span><text:span text:style-name="highlight_sy0">:</text:span> <text:span text:style-name="highlight_br0">{</text:span><text:line-break/><text:s text:c="10"/><text:span text:style-name="highlight_st0">"type"</text:span><text:span text:style-name="highlight_sy0">:</text:span> <text:span text:style-name="highlight_st0">"string"</text:span><text:span text:style-name="highlight_sy0">,</text:span><text:line-break/><text:s text:c="10"/><text:span text:style-name="highlight_st0">"format"</text:span><text:span text:style-name="highlight_sy0">:</text:span> <text:span text:style-name="highlight_st0">"date"</text:span><text:span text:style-name="highlight_sy0">,</text:span><text:line-break/><text:s text:c="10"/><text:span text:style-name="highlight_st0">"title"</text:span><text:span text:style-name="highlight_sy0">:</text:span> <text:span text:style-name="highlight_st0">"Date COVID-19 vaccine dose 2"</text:span><text:span text:style-name="highlight_sy0">,</text:span><text:line-break/><text:s text:c="10"/><text:span text:style-name="highlight_st0">"description"</text:span><text:span text:style-name="highlight_sy0">:</text:span> <text:span text:style-name="highlight_st0">"The date of the patients second Covid-19 vaccine"</text:span><text:line-break/><text:s text:c="8"/><text:span text:style-name="highlight_br0">}</text:span><text:span text:style-name="highlight_sy0">,</text:span><text:line-break/><text:s text:c="8"/><text:span text:style-name="highlight_st0">"Any AEFI experienced"</text:span><text:span text:style-name="highlight_sy0">:</text:span> <text:span text:style-name="highlight_br0">{</text:span><text:line-break/><text:s text:c="10"/><text:span text:style-name="highlight_st0">"type"</text:span><text:span text:style-name="highlight_sy0">:</text:span> <text:span text:style-name="highlight_st0">"boolean"</text:span><text:span text:style-name="highlight_sy0">,</text:span><text:line-break/><text:s text:c="10"/><text:span text:style-name="highlight_st0">"default"</text:span><text:span text:style-name="highlight_sy0">:</text:span> <text:span text:style-name="highlight_kw2">false</text:span><text:span text:style-name="highlight_sy0">,</text:span><text:line-break/><text:s text:c="10"/><text:span text:style-name="highlight_st0">"title"</text:span><text:span text:style-name="highlight_sy0">:</text:span> <text:span text:style-name="highlight_st0">"Any AEFI experienced"</text:span><text:span text:style-name="highlight_sy0">,</text:span><text:line-break/><text:s text:c="10"/><text:span text:style-name="highlight_st0">"description"</text:span><text:span text:style-name="highlight_sy0">:</text:span> <text:span text:style-name="highlight_st0">"Has the patient experienced any AEFI"</text:span><text:line-break/><text:s text:c="8"/><text:span text:style-name="highlight_br0">}</text:span><text:span text:style-name="highlight_sy0">,</text:span><text:line-break/><text:s text:c="8"/><text:span text:style-name="highlight_st0">"Reporting form for AEFI if AEFI experienced"</text:span><text:span text:style-name="highlight_sy0">:</text:span> <text:span text:style-name="highlight_br0">{</text:span><text:line-break/><text:s text:c="10"/><text:span text:style-name="highlight_st0">"type"</text:span><text:span text:style-name="highlight_sy0">:</text:span> <text:span text:style-name="highlight_st0">"string"</text:span><text:span text:style-name="highlight_sy0">,</text:span><text:line-break/><text:s text:c="10"/><text:span text:style-name="highlight_st0">"title"</text:span><text:span text:style-name="highlight_sy0">:</text:span> <text:span text:style-name="highlight_st0">"Reporting form for AEFI if AEFI experienced"</text:span><text:span text:style-name="highlight_sy0">,</text:span><text:line-break/><text:s text:c="10"/><text:span text:style-name="highlight_st0">"description"</text:span><text:span text:style-name="highlight_sy0">:</text:span> <text:span text:style-name="highlight_st0">"I dunno what this is"</text:span><text:line-break/><text:s text:c="8"/><text:span text:style-name="highlight_br0">}</text:span><text:line-break/><text:s text:c="6"/><text:span text:style-name="highlight_br0">}</text:span><text:line-break/><text:s text:c="4"/><text:span text:style-name="highlight_br0">}</text:span><text:line-break/><text:s text:c="2"/><text:span text:style-name="highlight_br0">}</text:span><text:line-break/><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fr:mobile:user_guide:vaccine_dispensing:setup</dc:title>
  </office:meta>
</office:document-meta>
</file>