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fb52f0335a3880717e627c6a703e0ef1.png"/>
  <manifest:file-entry manifest:media-type="image/png" manifest:full-path="Pictures/bd02dbf8071bb3c28da48cd3c31f55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:user_guide:vaccination_dashboards"/>Cette page n'est pas encore traduite entièrement. Merci de terminer la traduction</text:span><text:line-break/><text:span text:style-name="Emphasis">(supprimez ce paragraphe une fois la traduction terminée)</text:span></text:p>
      <text:h text:style-name="Heading_20_1" text:outline-level="1"><text:bookmark-start text:name="__RefHeading___vaccination_monitoring_dashboards_1"/><text:bookmark-start text:name="vaccination_monitoring_dashboards"/>Vaccination Monitoring Dashboards<text:bookmark-end text:name="__RefHeading___vaccination_monitoring_dashboards_1"/><text:bookmark-end text:name="vaccination_monitoring_dashboards"/></text:h>
      <text:p text:style-name="Text_20_body">If you are using mSupply mobile for registering participants, dispensing vaccines, and recording adverse events, then you need a mechanism to report on all this information, and to manage your program.
The mSupply dashboard is your friend. We have created a series of dashboards specifically for these tasks.
Here's an example</text:p>
      <text:p text:style-name="Text_20_body"><draw:frame draw:style-name="mediacenter" draw:name="1" text:anchor-type="paragraph" draw:z-index="1" svg:width="26.458333333333cm" style:rel-width="100%" svg:height="14.313828544733cm" style:rel-height="scale"><draw:image xlink:href="Pictures/fb52f0335a3880717e627c6a703e0ef1.png" xlink:type="simple" xlink:show="embed" xlink:actuate="onLoad"/></draw:frame></text:p>
      <text:p text:style-name="Text_20_body">Here the dashboard shows a list of people needing to be contacted for their 2nd dose (This can be exported to excel and uploaded to an SMS sending service to send a reminder)</text:p>
      <text:p text:style-name="Text_20_body"><draw:frame draw:style-name="mediacenter" draw:name="2" text:anchor-type="paragraph" draw:z-index="2" svg:width="15.875cm" svg:height="8.8360849056604cm"><draw:image xlink:href="Pictures/bd02dbf8071bb3c28da48cd3c31f55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:user_guide:vaccination_dashboards</dc:title>
  </office:meta>
</office:document-meta>
</file>