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svg+xml" manifest:full-path="Pictures/d4f662a4d5df40021f8c1830da5f0b69.svg"/>
  <manifest:file-entry manifest:media-type="image/png" manifest:full-path="Pictures/8708192f66250a619d7cd1ed28579f4e.png"/>
  <manifest:file-entry manifest:media-type="image/png" manifest:full-path="Pictures/93f59658e106223403288f138241e02e.png"/>
  <manifest:file-entry manifest:media-type="image/png" manifest:full-path="Pictures/c26a959e615c427114a65aa1dcda7fa0.png"/>
  <manifest:file-entry manifest:media-type="image/png" manifest:full-path="Pictures/ef54801077800d957efb66dd29356572.png"/>
  <manifest:file-entry manifest:media-type="image/png" manifest:full-path="Pictures/440f3c09f7799b4375b38946ac6f8d15.png"/>
  <manifest:file-entry manifest:media-type="image/png" manifest:full-path="Pictures/7637786a70bb6cdb58dac0a06d70569e.png"/>
  <manifest:file-entry manifest:media-type="image/png" manifest:full-path="Pictures/2db8740fa451dde4ea782ffec2dda53b.png"/>
  <manifest:file-entry manifest:media-type="image/png" manifest:full-path="Pictures/750ff4c12e25800609a67172dddcc64d.png"/>
  <manifest:file-entry manifest:media-type="image/png" manifest:full-path="Pictures/476d59441ea681d64f727e31a7f4dc29.png"/>
  <manifest:file-entry manifest:media-type="image/png" manifest:full-path="Pictures/c6edbb7ebf3b080c237718303c53b77a.png"/>
  <manifest:file-entry manifest:media-type="image/png" manifest:full-path="Pictures/5aa25dd8c69eb8094d2e0d1bcf743368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" svg:rel-width="100%" svg:height="0cm"><draw:image xlink:href="Pictures/d4f662a4d5df40021f8c1830da5f0b69.svg" xlink:type="simple" xlink:show="embed" xlink:actuate="onLoad"/></draw:frame> <text:span text:style-name="Strong_20_Emphasis"><text:bookmark text:name="fr:mobile:user_guide:supplier_requisitions_program"/>Cette page n'est pas encore traduite entièrement.</text:span></text:p>
      <text:p text:style-name="Text_20_body">
<draw:a xlink:type="simple" xlink:href="https://wiki.msupply.foundation/fr:mobile:user_guide"><draw:frame draw:style-name="media" draw:name="mSupply Mobile User Guide menu Legend" text:anchor-type="as-char" draw:z-index="0" svg:width="15.875cm"><draw:text-box><text:p text:style-name="legendcenter"><draw:frame draw:style-name="media" draw:name="mSupply Mobile User Guide menu" text:anchor-type="as-char" draw:z-index="1" svg:width="15.875cm" svg:height="2.4141705069124cm"><draw:image xlink:href="Pictures/8708192f66250a619d7cd1ed28579f4e.png" xlink:type="simple" xlink:show="embed" xlink:actuate="onLoad"/></draw:frame>mSupply Mobile User Guide menu</text:p></draw:text-box></draw:frame></draw:a></text:p>
      <text:p text:style-name="Horizontal_20_Line"/>
      <text:h text:style-name="Heading_20_2" text:outline-level="2"><text:bookmark-start text:name="__RefHeading___factures_requisitions_commandes_par_programme_1"/><text:bookmark-start text:name="factures_requisitions_commandes_par_programme"/>Factures Réquisitions (Commandes par programme)<text:bookmark-end text:name="__RefHeading___factures_requisitions_commandes_par_programme_1"/><text:bookmark-end text:name="factures_requisitions_commandes_par_programme"/></text:h>
      <text:p text:style-name="Text_20_body">Vous souhaitez commander du stock auprès de votre fournisseur pour un <text:a xlink:type="simple" xlink:href="https://docs.msupply.org.nz/items:programs" text:style-name="Internet_20_link" text:visited-style-name="Visited_20_Internet_20_Link">programme</text:a>. </text:p>
      <text:p text:style-name="Text_20_body">Vous devez créer une <text:span text:style-name="Strong_20_Emphasis">commande par programme</text:span>, qui remplira automatiquement votre réquisition avec les articles de ce programme.</text:p>
      <text:h text:style-name="Heading_20_3" text:outline-level="3"><text:bookmark-start text:name="__RefHeading___cliquez_sur_requisitions_fournisseur_2"/><text:bookmark-start text:name="cliquez_sur_requisitions_fournisseur"/>Cliquez sur Réquisitions fournisseur<text:bookmark-end text:name="__RefHeading___cliquez_sur_requisitions_fournisseur_2"/><text:bookmark-end text:name="cliquez_sur_requisitions_fournisseur"/></text:h>
      <text:p text:style-name="Text_20_body"><draw:frame draw:style-name="mediacenter" draw:name="2" text:anchor-type="paragraph" draw:z-index="2" svg:width="15.875cm" svg:height="9.02890625cm"><draw:image xlink:href="Pictures/93f59658e106223403288f138241e02e.png" xlink:type="simple" xlink:show="embed" xlink:actuate="onLoad"/></draw:frame></text:p>
      <text:p text:style-name="Text_20_body">Lorsque votre dépôt a accès à au moins un programme, créer une réquisition fournisseur vous invitera à choisir entre une <text:span text:style-name="Strong_20_Emphasis">commande par programme</text:span> et une <text:span text:style-name="Strong_20_Emphasis">commande générale</text:span>.</text:p>
      <text:h text:style-name="Heading_20_3" text:outline-level="3"><text:bookmark-start text:name="__RefHeading___cliquez_sur_commande_par_programme_3"/><text:bookmark-start text:name="cliquez_sur_commande_par_programme"/>Cliquez sur Commande par programme<text:bookmark-end text:name="__RefHeading___cliquez_sur_commande_par_programme_3"/><text:bookmark-end text:name="cliquez_sur_commande_par_programme"/></text:h>
      <text:p text:style-name="Text_20_body"><draw:frame draw:style-name="mediacenter" draw:name="3" text:anchor-type="paragraph" draw:z-index="3" svg:width="15.875cm" svg:height="7.6458170445661cm"><draw:image xlink:href="Pictures/c26a959e615c427114a65aa1dcda7fa0.png" xlink:type="simple" xlink:show="embed" xlink:actuate="onLoad"/></draw:frame></text:p>
      <text:h text:style-name="Heading_20_3" text:outline-level="3"><text:bookmark-start text:name="__RefHeading___selectionnez_le_programme_fournisseur_type_de_commande_et_la_periode_4"/><text:bookmark-start text:name="selectionnez_le_programme_fournisseur_type_de_commande_et_la_periode"/>Sélectionnez le programme, fournisseur, type de commande et la période<text:bookmark-end text:name="__RefHeading___selectionnez_le_programme_fournisseur_type_de_commande_et_la_periode_4"/><text:bookmark-end text:name="selectionnez_le_programme_fournisseur_type_de_commande_et_la_periode"/></text:h>
      <text:p text:style-name="Text_20_body">Cette information doit être complétée <text:span text:style-name="Strong_20_Emphasis">séquentiellement</text:span>. La flèche indique à quelle étape vous vous trouvez et une coche indique que l'étape a été effectuée.</text:p>
      <text:p text:style-name="Text_20_body">Lors de la sélection du <text:span text:style-name="Strong_20_Emphasis">type de commande</text:span>, des informations supplémentaires sont affichées sur la droite:</text:p>
      <text:list text:style-name="List_20_1" text:continue-numbering="false">
        <text:list-item>
          <text:p text:style-name="List_20_1_Content_First"> <text:span text:style-name="Strong_20_Emphasis">MDS Maximum:</text:span> nombre maximum de mois de stock à conserver pour chaque article, ce qui aidera à déterminer la quantité suggérée à commander.</text:p>
        </text:list-item>
        <text:list-item>
          <text:p text:style-name="List_20_1_Content"> <text:span text:style-name="Strong_20_Emphasis">Seuil MDS:</text:span> Les articles pour lesquels le nombre de mois de stock est plus <text:span text:style-name="Emphasis">petit</text:span> que cette valeur apparaîtront dans la commande par défaut.</text:p>
        </text:list-item>
        <text:list-item>
          <text:p text:style-name="List_20_1_Content"> <text:span text:style-name="Strong_20_Emphasis">Nombre maximum de commandes par période:</text:span> Nombre maximum de commandes qui peuvent être passées dans une période donnée.</text:p>
        </text:list-item>
        <text:list-item>
          <text:p text:style-name="List_20_1_Content_Last"> <text:span text:style-name="Strong_20_Emphasis">Max articles:</text:span> nombre maximum d'articles autorisé à être commandé pour une commande d'urgence (une alerte sera affichée si le nombre maximum d'articles a été dépassé)</text:p>
        </text:list-item>
      </text:list>
      <text:p text:style-name="Text_20_body"><draw:frame draw:style-name="mediacenter" draw:name="4" text:anchor-type="paragraph" draw:z-index="4" svg:width="15.875cm" svg:height="4.3840843023256cm"><draw:image xlink:href="Pictures/ef54801077800d957efb66dd29356572.png" xlink:type="simple" xlink:show="embed" xlink:actuate="onLoad"/></draw:frame></text:p>
      <text:p text:style-name="Text_20_body">Lors de la sélection de la <text:span text:style-name="Strong_20_Emphasis">période</text:span>, des informations supplémentaires sont affichées sur la droite:</text:p>
      <text:list text:style-name="List_20_1" text:continue-numbering="false">
        <text:list-item>
          <text:p text:style-name="List_20_1_Content_First"> <text:span text:style-name="Strong_20_Emphasis">Dates de la période</text:span> i.e. la plage de la période</text:p>
        </text:list-item>
        <text:list-item>
          <text:p text:style-name="List_20_1_Content_Last"> <text:span text:style-name="Strong_20_Emphasis">Nombre de réquisitions déjà créees</text:span> pour la même période, fournisseur et type de commande</text:p>
        </text:list-item>
      </text:list>
      <text:p text:style-name="Text_20_body"><draw:frame draw:style-name="mediacenter" draw:name="5" text:anchor-type="paragraph" draw:z-index="5" svg:width="15.875cm" svg:height="4.2060375146542cm"><draw:image xlink:href="Pictures/440f3c09f7799b4375b38946ac6f8d15.png" xlink:type="simple" xlink:show="embed" xlink:actuate="onLoad"/></draw:frame></text:p>
      <text:h text:style-name="Heading_20_3" text:outline-level="3"><text:bookmark-start text:name="__RefHeading___cliquez_ok_et_passer_en_revue_la_commande_5"/><text:bookmark-start text:name="cliquez_ok_et_passer_en_revue_la_commande"/>Cliquez OK et passer en revue la commande<text:bookmark-end text:name="__RefHeading___cliquez_ok_et_passer_en_revue_la_commande_5"/><text:bookmark-end text:name="cliquez_ok_et_passer_en_revue_la_commande"/></text:h>
      <text:p text:style-name="Text_20_body">La réquisition est créée et contient tous les articles du programme. </text:p>
      <text:p text:style-name="Text_20_body"><text:span text:style-name="Strong_20_Emphasis">Notez que vous ne pouvez ajouter d'articles supplémentaires dans une réquisition par programme.</text:span></text:p>
      <text:p text:style-name="Text_20_body"><draw:frame draw:style-name="mediacenter" draw:name="6" text:anchor-type="paragraph" draw:z-index="6" svg:width="15.875cm" svg:height="8.9660909445745cm"><draw:image xlink:href="Pictures/7637786a70bb6cdb58dac0a06d70569e.png" xlink:type="simple" xlink:show="embed" xlink:actuate="onLoad"/></draw:frame></text:p>
      <text:p text:style-name="Text_20_body">Pourquoi aucun élément n'est-il visible dans cet exemple?</text:p>
      <text:list text:style-name="List_20_1" text:continue-numbering="false">
        <text:list-item>
          <text:p text:style-name="List_20_1_Content_First"> Le bouton <text:span text:style-name="Strong_20_Emphasis">Masquer le surstock</text:span> est sélectionné par défaut, ce qui masque tous les articles dont le stock dépasse le seuil MDS.</text:p>
        </text:list-item>
        <text:list-item>
          <text:p text:style-name="List_20_1_Content"> Tout le stock disponible dans cet exemple dépasse le seuil MDS, donc aucun article n'est visible.</text:p>
        </text:list-item>
        <text:list-item>
          <text:p text:style-name="List_20_1_Content_Last"> Lorsque vous cliquez le bouton <text:span text:style-name="Strong_20_Emphasis">Afficher surstock</text:span>, tous les articles qui dépassent le seuil MDS apparaissent.</text:p>
        </text:list-item>
      </text:list>
      <text:p text:style-name="Text_20_body"><draw:frame draw:style-name="mediacenter" draw:name="7" text:anchor-type="paragraph" draw:z-index="7" svg:width="15.875cm" svg:height="8.9943869582194cm"><draw:image xlink:href="Pictures/2db8740fa451dde4ea782ffec2dda53b.png" xlink:type="simple" xlink:show="embed" xlink:actuate="onLoad"/></draw:frame></text:p>
      <text:p text:style-name="Text_20_body">Notez que le <text:span text:style-name="Strong_20_Emphasis">prix</text:span> affiché dans la réquisition par programme est le prix pour lequel le fournisseur vend l'article.</text:p>
      <text:h text:style-name="Heading_20_3" text:outline-level="3"><text:bookmark-start text:name="__RefHeading___vous_pouvez_cliquer_sur_utiliser_les_quantites_suggerees_6"/><text:bookmark-start text:name="vous_pouvez_cliquer_sur_utiliser_les_quantites_suggerees"/>Vous pouvez cliquer sur Utiliser les quantités suggérées...<text:bookmark-end text:name="__RefHeading___vous_pouvez_cliquer_sur_utiliser_les_quantites_suggerees_6"/><text:bookmark-end text:name="vous_pouvez_cliquer_sur_utiliser_les_quantites_suggerees"/></text:h>
      <text:p text:style-name="Text_20_body">si vous êtes certain de commander un article pour lequel il existe un historique de son utilisation (ie que vous déjà commandé auparavant) ! En choisissant cette option, mSupply calculera automatiquement les quantités de chaque article dont vous avez besoin, <text:span text:style-name="Strong_20_Emphasis">à partir de l'historique de la quantité de stock que vous avez utilisé.</text:span></text:p>
      <text:p text:style-name="Text_20_body">Vous pouvez également saisir manuellement la quantité demandée pour chaque article.</text:p>
      <text:p text:style-name="Text_20_body"><draw:frame draw:style-name="mediacenter" draw:name="8" text:anchor-type="paragraph" draw:z-index="8" svg:width="15.875cm" svg:height="8.9728260869565cm"><draw:image xlink:href="Pictures/750ff4c12e25800609a67172dddcc64d.png" xlink:type="simple" xlink:show="embed" xlink:actuate="onLoad"/></draw:frame></text:p>
      <text:h text:style-name="Heading_20_3" text:outline-level="3"><text:bookmark-start text:name="__RefHeading___cliquez_sur_le_bouton_afficher_les_donnees_du_regime_7"/><text:bookmark-start text:name="cliquez_sur_le_bouton_afficher_les_donnees_du_regime"/>Cliquez sur le bouton Afficher les données du régime<text:bookmark-end text:name="__RefHeading___cliquez_sur_le_bouton_afficher_les_donnees_du_regime_7"/><text:bookmark-end text:name="cliquez_sur_le_bouton_afficher_les_donnees_du_regime"/></text:h>
      <text:p text:style-name="Text_20_body"><draw:frame draw:style-name="mediacenter" draw:name="9" text:anchor-type="paragraph" draw:z-index="9" svg:width="15.875cm" svg:height="9cm"><draw:image xlink:href="Pictures/476d59441ea681d64f727e31a7f4dc29.png" xlink:type="simple" xlink:show="embed" xlink:actuate="onLoad"/></draw:frame></text:p>
      <text:p text:style-name="Text_20_body">Si les <text:a xlink:type="simple" xlink:href="https://docs.msupply.org.nz/items:programs" text:style-name="Internet_20_link" text:visited-style-name="Visited_20_Internet_20_Link">données d'un régime</text:a> sont nécessaires à la réquisition, saisissez des valeurs et des commentaires puis fermez l'écran.</text:p>
      <text:p text:style-name="Text_20_body"><draw:frame draw:style-name="mediacenter" draw:name="10" text:anchor-type="paragraph" draw:z-index="10" svg:width="15.875cm" svg:height="8.9950039184953cm"><draw:image xlink:href="Pictures/c6edbb7ebf3b080c237718303c53b77a.png" xlink:type="simple" xlink:show="embed" xlink:actuate="onLoad"/></draw:frame></text:p>
      <text:h text:style-name="Heading_20_3" text:outline-level="3"><text:bookmark-start text:name="__RefHeading___lorsque_que_vous_etes_completement_certain_que_tout_est_correct_8"/><text:bookmark-start text:name="lorsque_que_vous_etes_completement_certain_que_tout_est_correct"/>Lorsque que vous êtes complètement certain que tout est correct...<text:bookmark-end text:name="__RefHeading___lorsque_que_vous_etes_completement_certain_que_tout_est_correct_8"/><text:bookmark-end text:name="lorsque_que_vous_etes_completement_certain_que_tout_est_correct"/></text:h>
      <text:p text:style-name="Text_20_body">Cliquez le bouton <text:span text:style-name="Strong_20_Emphasis">Finaliser</text:span> puis <text:span text:style-name="Strong_20_Emphasis">Confirmer</text:span> et votre commande sera envoyée au dépôt fournisseur. 
<draw:frame draw:style-name="mediacenter" draw:name="11" text:anchor-type="paragraph" draw:z-index="11" svg:width="1.8785416666667cm" svg:height="1.7991666666667cm"><draw:image xlink:href="Pictures/5aa25dd8c69eb8094d2e0d1bcf743368.png" xlink:type="simple" xlink:show="embed" xlink:actuate="onLoad"/></draw:frame></text:p>
      <text:p text:style-name="Text_20_body">Même si vous n'avez pas d'internet à ce moment, ça va! La commande sera envoyée automatiquement lorsque l'internet sera à nouveau disponible.          </text:p>
      <text:p text:style-name="Text_20_body"><text:line-break/>
<text:line-break/></text:p>
      <table:table table:style-name="Table">
        <table:table-column/>
        <table:table-column/>
        <table:table-row>
          <table:table-cell office:value-type="string" table:style-name="tablecell">
            <text:p text:style-name="tablealignright">  <text:span text:style-name="Emphasis">  Précédente:  <text:span text:style-name="Strong_20_Emphasis"><text:a xlink:type="simple" xlink:href="https://wiki.msupply.foundation/fr:mobile:user_guide:supplier_requisitions" text:style-name="Internet_20_link" text:visited-style-name="Visited_20_Internet_20_Link">Réquisitions Fournisseur (Commandes Générales)</text:a></text:span> </text:span> </text:p>
          </table:table-cell>
          <table:table-cell office:value-type="string" table:style-name="tablecell">
            <text:p text:style-name="tablealignleft"> <text:span text:style-name="Emphasis"> Suivante: <text:span text:style-name="Strong_20_Emphasis"><text:a xlink:type="simple" xlink:href="https://wiki.msupply.foundation/fr:mobile:user_guide:supplier_invoices" text:style-name="Internet_20_link" text:visited-style-name="Visited_20_Internet_20_Link">Factures fournisseurs</text:a></text:span> </text:span> 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 "Jack Jackrum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fr:mobile:user_guide:supplier_requisitions_program</dc:title>
  </office:meta>
</office:document-meta>
</file>