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08192f66250a619d7cd1ed28579f4e.png"/>
  <manifest:file-entry manifest:media-type="image/png" manifest:full-path="Pictures/93f59658e106223403288f138241e02e.png"/>
  <manifest:file-entry manifest:media-type="image/png" manifest:full-path="Pictures/9a421e0f2e06a6524af8fe7ddbea6e9d.png"/>
  <manifest:file-entry manifest:media-type="image/png" manifest:full-path="Pictures/bc34819262e5a158bde3525e161f36b4.png"/>
  <manifest:file-entry manifest:media-type="image/png" manifest:full-path="Pictures/748918f2b77488d5016a32153f208754.png"/>
  <manifest:file-entry manifest:media-type="image/png" manifest:full-path="Pictures/82c186de7d876df9d99fb2d74ce23426.png"/>
  <manifest:file-entry manifest:media-type="image/png" manifest:full-path="Pictures/bd9a02fdaf04857f10060e44a6c7711a.png"/>
  <manifest:file-entry manifest:media-type="image/png" manifest:full-path="Pictures/5aa25dd8c69eb8094d2e0d1bcf743368.png"/>
  <manifest:file-entry manifest:media-type="image/png" manifest:full-path="Pictures/ec3a6072e61c89659c60f0bd9edccf85.png"/>
  <manifest:file-entry manifest:media-type="image/png" manifest:full-path="Pictures/d7f41ede9f9508ecdb6e11c3f98338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frame draw:style-name="media" draw:name="0" text:anchor-type="as-char" draw:z-index="0" svg:width="21.166666666667cm" style:rel-width="100%" svg:height="3.2188940092166cm" style:rel-height="scale"><draw:image xlink:href="Pictures/8708192f66250a619d7cd1ed28579f4e.png" xlink:type="simple" xlink:show="embed" xlink:actuate="onLoad"/></draw:frame></text:p>
      <text:p text:style-name="Horizontal_20_Line"/>
      <text:h text:style-name="Heading_20_2" text:outline-level="2"><text:bookmark text:name="fr:mobile:user_guide:supplier_requisitions"/><text:bookmark-start text:name="__RefHeading___requisitions_fournisseur_commandes_generales_1"/><text:bookmark-start text:name="requisitions_fournisseur_commandes_generales"/>Réquisitions Fournisseur (Commandes Générales)<text:bookmark-end text:name="__RefHeading___requisitions_fournisseur_commandes_generales_1"/><text:bookmark-end text:name="requisitions_fournisseur_commandes_generales"/></text:h>
      <text:p text:style-name="Text_20_body">Vous souhaitez commander du stock auprès de votre fournisseur (dépôts médicaux). Vous devez passer une commande d'urgence pour les injections d'ampicilline et les comprimés de co-trimoxazole.</text:p>
      <text:p text:style-name="Text_20_body">Pour ce faire, vous devez envoyer une <text:span text:style-name="Strong_20_Emphasis">Réquisition Fournisseur</text:span> pour:</text:p>
      <text:list text:style-name="List_20_1" text:continue-numbering="false">
        <text:list-item>
          <text:p text:style-name="List_20_1_Content_First"> Ampicillin 1g injection x 300</text:p>
        </text:list-item>
        <text:list-item>
          <text:p text:style-name="List_20_1_Content_Last"> Co-trimoxazole 480mg comprimés x 500</text:p>
        </text:list-item>
      </text:list>
      <text:p text:style-name="Text_20_body">Alors faisons-le!</text:p>
      <text:h text:style-name="Heading_20_3" text:outline-level="3"><text:bookmark-start text:name="__RefHeading___cliquez_requisitions_fournisseur_2"/><text:bookmark-start text:name="cliquez_requisitions_fournisseur"/>Cliquez Réquisitions fournisseur<text:bookmark-end text:name="__RefHeading___cliquez_requisitions_fournisseur_2"/><text:bookmark-end text:name="cliquez_requisitions_fournisseur"/></text:h>
      <text:p text:style-name="Text_20_body"><draw:frame draw:style-name="mediacenter" draw:name="1" text:anchor-type="paragraph" draw:z-index="1" svg:width="18.520833333333cm" style:rel-width="100%" svg:height="10.533723958333cm" style:rel-height="scale"><draw:image xlink:href="Pictures/93f59658e106223403288f138241e02e.png" xlink:type="simple" xlink:show="embed" xlink:actuate="onLoad"/></draw:frame></text:p>
      <text:p text:style-name="Text_20_body">Cela fera apparaître une liste des dernières réquisitions fournisseur que vous avez passées.</text:p>
      <text:p text:style-name="Text_20_body">Si vous avez déjà commencé à travailler sur une réquisition fournisseur, celle-ci affichera <text:span text:style-name="Strong_20_Emphasis">En cours</text:span> dans la colonne de <text:span text:style-name="Strong_20_Emphasis">Statut</text:span>.</text:p>
      <text:p text:style-name="Text_20_body">Si vous ne l'avez pas finalisé, vous pouvez y retourner et continuer à travailler dessus.</text:p>
      <text:h text:style-name="Heading_20_3" text:outline-level="3"><text:bookmark-start text:name="__RefHeading___pour_une_nouvelle_requisition_cliquez_sur_nouvelle_requisition_3"/><text:bookmark-start text:name="pour_une_nouvelle_requisition_cliquez_sur_nouvelle_requisition"/>Pour une nouvelle réquisition, cliquez sur Nouvelle réquisition<text:bookmark-end text:name="__RefHeading___pour_une_nouvelle_requisition_cliquez_sur_nouvelle_requisition_3"/><text:bookmark-end text:name="pour_une_nouvelle_requisition_cliquez_sur_nouvelle_requisition"/></text:h>
      <text:p text:style-name="Text_20_body"><draw:frame draw:style-name="mediacenter" draw:name="2" text:anchor-type="paragraph" draw:z-index="2" svg:width="33.866666666667cm" style:rel-width="100%" svg:height="15.504583333333cm" style:rel-height="scale"><draw:image xlink:href="Pictures/9a421e0f2e06a6524af8fe7ddbea6e9d.png" xlink:type="simple" xlink:show="embed" xlink:actuate="onLoad"/></draw:frame></text:p>
      <text:p text:style-name="Text_20_body">Sélectionner le fournisseur</text:p>
      <text:p text:style-name="Text_20_body"><draw:frame draw:style-name="mediacenter" draw:name="3" text:anchor-type="paragraph" draw:z-index="3" svg:width="33.840208333333cm" style:rel-width="100%" svg:height="15.610416666667cm" style:rel-height="scale"><draw:image xlink:href="Pictures/bc34819262e5a158bde3525e161f36b4.png" xlink:type="simple" xlink:show="embed" xlink:actuate="onLoad"/></draw:frame></text:p>
      <text:p text:style-name="Text_20_body"><text:span text:style-name="Strong_20_Emphasis">OU</text:span> Si votre établissement a également accès aux programmes, cliquez d'abord sur le bouton Commande générale, puis sélectionnez le fournisseur.</text:p>
      <text:p text:style-name="Text_20_body"><draw:frame draw:style-name="mediacenter" draw:name="4" text:anchor-type="paragraph" draw:z-index="4" svg:width="33.866666666667cm" style:rel-width="100%" svg:height="13.678958333333cm" style:rel-height="scale"><draw:image xlink:href="Pictures/748918f2b77488d5016a32153f208754.png" xlink:type="simple" xlink:show="embed" xlink:actuate="onLoad"/></draw:frame></text:p>
      <text:p text:style-name="Text_20_body">Il existe deux manières d'ajouter des articles à une réquisition.</text:p>
      <text:p text:style-name="Text_20_body">Pour ajouter de nombreux articles (par exemple, lorsque vous passez votre commande principale), cliquez sur <text:span text:style-name="Strong_20_Emphasis">Ajouter à partir des listes Maîtres</text:span>.</text:p>
      <text:p text:style-name="Text_20_body">Si vous ne disposez que de quelques articles, cliquez sur <text:span text:style-name="Strong_20_Emphasis">Nouvel article</text:span>. C'est la meilleure option pour les petites commandes.</text:p>
      <text:h text:style-name="Heading_20_3" text:outline-level="3"><text:bookmark-start text:name="__RefHeading___comme_nous_n_avons_que_deux_articles_cliquez_sur_nouvel_article_4"/><text:bookmark-start text:name="comme_nous_n_avons_que_deux_articles_cliquez_sur_nouvel_article"/>Comme nous n’avons que deux articles, cliquez sur Nouvel article<text:bookmark-end text:name="__RefHeading___comme_nous_n_avons_que_deux_articles_cliquez_sur_nouvel_article_4"/><text:bookmark-end text:name="comme_nous_n_avons_que_deux_articles_cliquez_sur_nouvel_article"/></text:h>
      <text:p text:style-name="Text_20_body">Ajouter les articles:</text:p>
      <text:list text:style-name="List_20_1" text:continue-numbering="false">
        <text:list-item>
          <text:p text:style-name="List_20_1_Content_First"> Ampicilline injection x 50 </text:p>
        </text:list-item>
        <text:list-item>
          <text:p text:style-name="List_20_1_Content_Last"> Co-trimoxazole 480mg tabs x 100</text:p>
        </text:list-item>
      </text:list>
      <text:p text:style-name="Text_20_body">Assurez-vous que vos quantités sont correctes. Si vous souhaitez les modifier, cliquez sur la colonne <text:span text:style-name="Strong_20_Emphasis">Quantité Demandée</text:span> et modifiez la quantité.</text:p>
      <text:p text:style-name="Text_20_body"><draw:frame draw:style-name="mediacenter" draw:name="5" text:anchor-type="paragraph" draw:z-index="5" svg:width="33.893125cm" style:rel-width="100%" svg:height="11.403541666667cm" style:rel-height="scale"><draw:image xlink:href="Pictures/82c186de7d876df9d99fb2d74ce23426.png" xlink:type="simple" xlink:show="embed" xlink:actuate="onLoad"/></draw:frame></text:p>
      <text:h text:style-name="Heading_20_3" text:outline-level="3"><text:bookmark-start text:name="__RefHeading___vous_pouvez_cliquer_sur_utiliser_les_quantites_suggerees_ou_creer_une_commande_automatiquement_5"/><text:bookmark-start text:name="vous_pouvez_cliquer_sur_utiliser_les_quantites_suggerees_ou_creer_une_commande_automatiquement"/>Vous pouvez cliquer sur Utiliser les quantités suggérées ou Créer une commande automatiquement...<text:bookmark-end text:name="__RefHeading___vous_pouvez_cliquer_sur_utiliser_les_quantites_suggerees_ou_creer_une_commande_automatiquement_5"/><text:bookmark-end text:name="vous_pouvez_cliquer_sur_utiliser_les_quantites_suggerees_ou_creer_une_commande_automatiquement"/></text:h>
      <text:p text:style-name="Text_20_body">Seulement si vous êtes certain de ne pas commander un article que vous n'avez pas commandé auparavant! En choisissant l'une de ces options, mSupply calculera automatiquement les quantités de chaque article, <text:span text:style-name="Strong_20_Emphasis">une fois qu'il aura créé un historique des quantités de stock que vous utilisez</text:span>.</text:p>
      <text:p text:style-name="Text_20_body"><draw:frame draw:style-name="mediacenter" draw:name="6" text:anchor-type="paragraph" draw:z-index="6" svg:width="33.787291666667cm" style:rel-width="100%" svg:height="12.938125cm" style:rel-height="scale"><draw:image xlink:href="Pictures/bd9a02fdaf04857f10060e44a6c7711a.png" xlink:type="simple" xlink:show="embed" xlink:actuate="onLoad"/></draw:frame> </text:p>
      <text:h text:style-name="Heading_20_3" text:outline-level="3"><text:bookmark-start text:name="__RefHeading___lorsque_vous_etes_completement_sur_que_tout_est_correct_6"/><text:bookmark-start text:name="lorsque_vous_etes_completement_sur_que_tout_est_correct"/>Lorsque vous êtes complètement sûr que tout est correct...<text:bookmark-end text:name="__RefHeading___lorsque_vous_etes_completement_sur_que_tout_est_correct_6"/><text:bookmark-end text:name="lorsque_vous_etes_completement_sur_que_tout_est_correct"/></text:h>
      <text:p text:style-name="Text_20_body">Cliquez sur le bouton <text:span text:style-name="Strong_20_Emphasis">Finaliser</text:span> puis <text:span text:style-name="Strong_20_Emphasis">Confirmer</text:span> et votre commande ira au dépôt fournisseur.  <draw:frame draw:style-name="mediacenter" draw:name="7" text:anchor-type="paragraph" draw:z-index="7" svg:width="1.8785416666667cm" svg:height="1.7991666666667cm"><draw:image xlink:href="Pictures/5aa25dd8c69eb8094d2e0d1bcf743368.png" xlink:type="simple" xlink:show="embed" xlink:actuate="onLoad"/></draw:frame></text:p>
      <text:p text:style-name="Text_20_body">Même si vous n’avez pas d’internet à ce moment-là, c’est bien! La commande sera envoyée automatiquement lorsque vous serez de nouveau connecté à l'Internet.        </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Quelle est la différence entre une Réquisition fournisseur et une Facture fournisseur?</text:span></text:p><text:p text:style-name="Text_20_body">Une <text:span text:style-name="Strong_20_Emphasis">Réquisition fournisseur</text:span> est une commande que VOUS avez passée à des dépôts. </text:p><text:p text:style-name="Text_20_body">Une <text:span text:style-name="Strong_20_Emphasis">Facture fournisseur</text:span> est un enregistrement de ce qu'ils vous ont envoyé.</text:p><text:p text:style-name="Text_20_body">Celles-ci ne sont pas toujours les mêmes, car les dépôts n’avaient peut-être pas assez de stock pour répondre à votre demande ou ils vous ont peut-être envoyé du stock que vous n’avez pas commandé.</text:p><text:p text:style-name="Text_20_body">Lorsque le stock arrive dans votre établissement, comparez-le à la <text:span text:style-name="Strong_20_Emphasis">Facture fournisseur</text:span>. C'est ce que vous deviez recevoir.</text:p></table:table-cell></table:table-row></table:table></draw:text-box></draw:frame></text:p>
      <text:p text:style-name="Horizontal_20_Line"/>
      <text:h text:style-name="Heading_20_3" text:outline-level="3"><text:bookmark-start text:name="__RefHeading___calculer_les_quantites_sur_vos_demandes_7"/><text:bookmark-start text:name="calculer_les_quantites_sur_vos_demandes"/>Calculer les quantités sur vos demandes<text:bookmark-end text:name="__RefHeading___calculer_les_quantites_sur_vos_demandes_7"/><text:bookmark-end text:name="calculer_les_quantites_sur_vos_demandes"/></text:h>
      <text:p text:style-name="Text_20_body"><draw:frame draw:style-name="mediacenter" draw:name="8" text:anchor-type="paragraph" draw:z-index="8" svg:width="33.840208333333cm" style:rel-width="100%" svg:height="10.00125cm" style:rel-height="scale"><draw:image xlink:href="Pictures/ec3a6072e61c89659c60f0bd9edccf85.png" xlink:type="simple" xlink:show="embed" xlink:actuate="onLoad"/></draw:frame></text:p>
      <text:p text:style-name="Text_20_body">Lorsque vous créez une nouvelle demande, mSupply Mobile dispose désormais d'un outil pour vous aider à calculer le stock dont vous avez besoin! Auparavant, vous deviez utiliser une formule de calcul pour trouver la quantité d'un article que vous deviez commander et vous deviez le faire pour CHAQUE article de votre commande.</text:p>
      <text:p text:style-name="Text_20_body">Maintenant, sélectionnez simplement le <text:span text:style-name="Strong_20_Emphasis">Mois de Stock</text:span> et mSupply Mobile calculera automatiquement les quantités à commander. Vous pouvez même vérifier ces quantités et les modifier si vous en avez besoin. </text:p>
      <text:p text:style-name="Text_20_body"><draw:frame draw:style-name="mediacenter" draw:name="9" text:anchor-type="paragraph" draw:z-index="9" svg:width="18.520833333333cm" style:rel-width="100%" svg:height="10.41796875cm" style:rel-height="scale"><draw:image xlink:href="Pictures/d7f41ede9f9508ecdb6e11c3f9833835.png" xlink:type="simple" xlink:show="embed" xlink:actuate="onLoad"/></draw:frame></text:p>
      <text:p text:style-name="Text_20_body"><text:line-break/>
<text:line-break/></text:p>
      <table:table table:style-name="Table">
        <table:table-column/>
        <table:table-column/>
        <table:table-row>
          <table:table-cell office:value-type="string" table:style-name="tablecell">
            <text:p text:style-name="tablealignright">  <text:span text:style-name="Emphasis"> Précédente:  <text:span text:style-name="Strong_20_Emphasis"><text:a xlink:type="simple" xlink:href="https://wiki.msupply.foundation/fr:mobile:user_guide:customer_requisitions" text:style-name="Internet_20_link" text:visited-style-name="Visited_20_Internet_20_Link">Réquisitions clients</text:a></text:span> </text:span> </text:p>
          </table:table-cell>
          <table:table-cell office:value-type="string" table:style-name="tablecell">
            <text:p text:style-name="tablealignleft"> <text:span text:style-name="Emphasis"> Suivante: <text:span text:style-name="Strong_20_Emphasis"><text:a xlink:type="simple" xlink:href="https://wiki.msupply.foundation/fr:mobile:user_guide:supplier_requisitions_program" text:style-name="Internet_20_link" text:visited-style-name="Visited_20_Internet_20_Link">Réquisitions Fournisseur (Commandes par programme)</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fr:mobile:user_guide:supplier_requisitions</dc:title>
  </office:meta>
</office:document-meta>
</file>