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4f662a4d5df40021f8c1830da5f0b69.svg"/>
  <manifest:file-entry manifest:media-type="image/png" manifest:full-path="Pictures/8708192f66250a619d7cd1ed28579f4e.png"/>
  <manifest:file-entry manifest:media-type="image/jpeg" manifest:full-path="Pictures/bf83f048d7b96a764b7413a67bda3324.jpg"/>
  <manifest:file-entry manifest:media-type="image/jpeg" manifest:full-path="Pictures/a8f921fcc3b3b1893ebf008ef7bf260b.jpg"/>
  <manifest:file-entry manifest:media-type="image/jpeg" manifest:full-path="Pictures/ffdde243c95393092940419f75942a45.jpg"/>
  <manifest:file-entry manifest:media-type="image/jpeg" manifest:full-path="Pictures/487c0d45d84cca1318c8c4f34162102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d4f662a4d5df40021f8c1830da5f0b69.svg" xlink:type="simple" xlink:show="embed" xlink:actuate="onLoad"/></draw:frame> <text:span text:style-name="Strong_20_Emphasis"><text:bookmark text:name="fr:mobile:user_guide:supplier_invoices"/>Cette page n'est pas encore traduite entièrement.</text:span></text:p>
      <text:p text:style-name="Text_20_body">
<draw:frame draw:style-name="media" draw:name="1" text:anchor-type="as-char" draw:z-index="1" svg:width="21.166666666667cm" style:rel-width="100%" svg:height="3.2188940092166cm" style:rel-height="scale"><draw:image xlink:href="Pictures/8708192f66250a619d7cd1ed28579f4e.png" xlink:type="simple" xlink:show="embed" xlink:actuate="onLoad"/></draw:frame></text:p>
      <text:p text:style-name="Horizontal_20_Line"/>
      <text:h text:style-name="Heading_20_2" text:outline-level="2"><text:bookmark-start text:name="__RefHeading___factures_fournisseurs_1"/><text:bookmark-start text:name="factures_fournisseurs"/>5. Factures Fournisseurs<text:bookmark-end text:name="__RefHeading___factures_fournisseurs_1"/><text:bookmark-end text:name="factures_fournisseurs"/></text:h>
      <text:p text:style-name="Text_20_body">Une fois que vous avez envoyé votre demande à votre dépôt de fournitures, vous attendez ensuite votre commande. Et attendre et attendre et attendre…
Enfin, votre commande sera expédiée!</text:p>
      <text:p text:style-name="Text_20_body">Une fois votre commande préparée par votre dépôt d’approvisionnement, une <text:span text:style-name="Strong_20_Emphasis">Facture Fournisseur</text:span> s’affiche. Cela correspond exactement à la facture papier que vous recevrez habituellement avec votre commande.</text:p>
      <text:p text:style-name="Text_20_body">Vous pouvez toujours continuer à recevoir une facture papier lorsque votre commande arrive, mais il est très important que vous vérifiiez tout ce qui se compare à la facture électronique sur mSupply Mobile lorsque votre commande arrive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'oubliez pas: la Facture Fournisseur ne correspondra pas toujours à la demande que vous avez envoyée.</text:p></table:table-cell></table:table-row></table:table></draw:text-box></draw:frame>Rappelez-vous également que la Facture du Fournisseur DEVRAIT correspondre au stock que vous recevez, mais ce n'est peut-être pas le cas. </text:p>
      <text:p text:style-name="Text_20_body">Vous devez toujours vérifier votre commande quand elle arrive. Vous pouvez modifier la Facture Fournisseur sur mSupply Mobile ou vous pouvez confirmer que tout est correct. </text:p>
      <text:p text:style-name="Text_20_body">Lorsque vous êtes certain que la Facture Fournisseur correspond au stock que vous avez reçu, vous pouvez <text:span text:style-name="Strong_20_Emphasis">Finaliser</text:span> la commande et l’accepter dans votre stock. Vos numéros de <text:span text:style-name="Strong_20_Emphasis">Stock en Main</text:span> seront automatiquement mis à jour!</text:p>
      <text:p text:style-name="Text_20_body">Parcourrons chaque étape…</text:p>
      <text:h text:style-name="Heading_20_3" text:outline-level="3"><text:bookmark-start text:name="__RefHeading___cliquez_sur_factures_fournisseurs_2"/><text:bookmark-start text:name="cliquez_sur_factures_fournisseurs"/>1. Cliquez sur Factures Fournisseurs<text:bookmark-end text:name="__RefHeading___cliquez_sur_factures_fournisseurs_2"/><text:bookmark-end text:name="cliquez_sur_factures_fournisseurs"/></text:h>
      <text:p text:style-name="Text_20_body"><draw:frame draw:style-name="mediacenter" draw:name="2" text:anchor-type="paragraph" draw:z-index="2" svg:width="18.520833333333cm" style:rel-width="100%" svg:height="12.454975188227cm" style:rel-height="scale"><draw:image xlink:href="Pictures/bf83f048d7b96a764b7413a67bda3324.jpg" xlink:type="simple" xlink:show="embed" xlink:actuate="onLoad"/></draw:frame></text:p>
      <text:p text:style-name="Text_20_body">Une liste des factures fournisseurs apparaîtra. Vous pouvez utiliser la colonne de <text:span text:style-name="Strong_20_Emphasis">Statut</text:span> pour déterminer ceux qui sont encore <text:span text:style-name="Strong_20_Emphasis">En Cours</text:span> (ils ont été envoyés mais que vous n'avez pas encore reçus) et ceux qui ont été reçus et <text:span text:style-name="Strong_20_Emphasis">Finalisés</text:span> (acceptés en stock).</text:p>
      <text:p text:style-name="Text_20_body"><draw:frame draw:style-name="mediacenter" draw:name="3" text:anchor-type="paragraph" draw:z-index="3" svg:width="18.758958333333cm" style:rel-width="100%" svg:height="10.900833333333cm" style:rel-height="scale"><draw:image xlink:href="Pictures/a8f921fcc3b3b1893ebf008ef7bf260b.jpg" xlink:type="simple" xlink:show="embed" xlink:actuate="onLoad"/></draw:frame></text:p>
      <text:h text:style-name="Heading_20_3" text:outline-level="3"><text:bookmark-start text:name="__RefHeading___cliquez_sur_la_facture_fournisseur_que_vous_avez_recue_3"/><text:bookmark-start text:name="cliquez_sur_la_facture_fournisseur_que_vous_avez_recue"/>2. Cliquez sur la Facture Fournisseur que vous avez reçue<text:bookmark-end text:name="__RefHeading___cliquez_sur_la_facture_fournisseur_que_vous_avez_recue_3"/><text:bookmark-end text:name="cliquez_sur_la_facture_fournisseur_que_vous_avez_recue"/></text:h>
      <text:p text:style-name="Text_20_body">Cela fera apparaître votre Facture Fournisseur. Vous pouvez voir les deux articles que nous avons entrés plus tôt sur la demande. </text:p>
      <text:p text:style-name="Horizontal_20_Line"/>
      <text:p text:style-name="Text_20_body"><draw:frame draw:style-name="mediacenter" draw:name="4" text:anchor-type="paragraph" draw:z-index="4" svg:width="18.520833333333cm" style:rel-width="100%" svg:height="12.514791666667cm" style:rel-height="scale"><draw:image xlink:href="Pictures/ffdde243c95393092940419f75942a45.jpg" xlink:type="simple" xlink:show="embed" xlink:actuate="onLoad"/></draw:frame> </text:p>
      <text:h text:style-name="Heading_20_3" text:outline-level="3"><text:bookmark-start text:name="__RefHeading___une_fois_que_vous_etes_satisfait_que_les_colonnes_quantite_et_date_d_expiration_sont_correctes_4"/><text:bookmark-start text:name="une_fois_que_vous_etes_satisfait_que_les_colonnes_quantite_et_date_d_expiration_sont_correctes"/>3. Une fois que vous êtes satisfait que les colonnes Quantité et Date d'expiration sont correctes...<text:bookmark-end text:name="__RefHeading___une_fois_que_vous_etes_satisfait_que_les_colonnes_quantite_et_date_d_expiration_sont_correctes_4"/><text:bookmark-end text:name="une_fois_que_vous_etes_satisfait_que_les_colonnes_quantite_et_date_d_expiration_sont_correctes"/></text:h>
      <text:p text:style-name="Text_20_body">Cliquez sur <text:span text:style-name="Strong_20_Emphasis">Finaliser</text:span>, puis <text:span text:style-name="Strong_20_Emphasis">Confirmer</text:span></text:p>
      <text:p text:style-name="Text_20_body"><draw:frame draw:style-name="mediacenter" draw:name="5" text:anchor-type="paragraph" draw:z-index="5" svg:width="18.520833333333cm" style:rel-width="100%" svg:height="12.514791666667cm" style:rel-height="scale"><draw:image xlink:href="Pictures/487c0d45d84cca1318c8c4f341621020.jpg" xlink:type="simple" xlink:show="embed" xlink:actuate="onLoad"/></draw:frame>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right">  <text:span text:style-name="Emphasis"> Précédente:  <text:span text:style-name="Strong_20_Emphasis"><text:a xlink:type="simple" xlink:href="https://wiki.msupply.foundation/fr:mobile:user_guide:supplier_requisitions" text:style-name="Internet_20_link" text:visited-style-name="Visited_20_Internet_20_Link">4. Factures Réquisitions</text:a></text:span> | | Suivante: <text:span text:style-name="Strong_20_Emphasis"><text:a xlink:type="simple" xlink:href="https://wiki.msupply.foundation/fr:mobile:user_guide:current_stock" text:style-name="Internet_20_link" text:visited-style-name="Visited_20_Internet_20_Link">6. Stock Actuel</text:a></text:span> 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r:mobile:user_guide:supplier_invoices</dc:title>
  </office:meta>
</office:document-meta>
</file>