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d4f662a4d5df40021f8c1830da5f0b69.svg"/>
  <manifest:file-entry manifest:media-type="image/png" manifest:full-path="Pictures/5e5ccaae23c9cc62f076810ab64e809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57.7955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d4f662a4d5df40021f8c1830da5f0b69.svg" xlink:type="simple" xlink:show="embed" xlink:actuate="onLoad"/></draw:frame> <text:span text:style-name="Strong_20_Emphasis"><text:bookmark text:name="fr:mobile:setup:server_side"/>Cette page n'est pas encore traduite entièrement. Merci de terminer la traduction</text:span><text:line-break/><text:span text:style-name="Emphasis">(supprimez ce paragraphe une fois la traduction terminée)</text:span></text:p>
      <text:p text:style-name="Text_20_body">
<draw:frame draw:style-name="medialeft" draw:name="1" text:anchor-type="paragraph" draw:z-index="1" svg:width="6.6145833333333cm" svg:height="4.3920833333333cm"><draw:image xlink:href="Pictures/5e5ccaae23c9cc62f076810ab64e8096.png" xlink:type="simple" xlink:show="embed" xlink:actuate="onLoad"/></draw:frame> <text:line-break/><text:line-break/></text:p>
      <text:h text:style-name="Heading_20_1" text:outline-level="1"><text:bookmark-start text:name="__RefHeading___setting_up_msupply_mobile_-_the_server_1"/><text:bookmark-start text:name="setting_up_msupply_mobile_-_the_server"/>Setting up mSupply Mobile - the Server<text:bookmark-end text:name="__RefHeading___setting_up_msupply_mobile_-_the_server_1"/><text:bookmark-end text:name="setting_up_msupply_mobile_-_the_server"/></text:h>
      <text:p text:style-name="Text_20_body"><text:line-break/></text:p>
      <text:p text:style-name="Text_20_body"><draw:frame draw:style-name="PluginODTAutoStyle_Frame_1_text_frame" draw:name="Frame1" text:anchor-type="paragraph" svg:width="313.2285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The following details the steps of setting up mSupply from your organisation's mSupply Server<text:line-break/></text:p><text:p text:style-name="Text_20_body">Note - the <text:a xlink:type="simple" xlink:href="mailto:support@msupply.org.nz" text:style-name="Internet_20_link" text:visited-style-name="Visited_20_Internet_20_Link">mSupply Support Team</text:a> will complete these steps for you.<text:line-break/> The following instructions are for your information only.</text:p></table:table-cell></table:table-row></table:table></draw:text-box></draw:frame><draw:frame draw:style-name="PluginODTAutoStyle_Frame_5_text_frame" draw:name="Frame2" text:anchor-type="paragraph" svg:width="457.7955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As of 2019-10-24, the Store setup process is largely manual, with sync sites and stores needing to be created by an operator, one-by-one, with a few small bits of code to make some of the processes quicker and more reliable. <text:line-break/>There is a plan to develop a tool where most of this process will be automated.  </text:p><text:p text:style-name="Text_20_body">Whether the Store is set up manual or automated the following information will need to be provided:</text:p><text:list text:style-name="List_20_1" text:continue-numbering="false"><text:list-item><text:p text:style-name="List_20_1_Content_First"> Store name</text:p></text:list-item><text:list-item><text:p text:style-name="List_20_1_Content"> Existing customer name that the store is being created for (as is normally the case)</text:p></text:list-item><text:list-item><text:p text:style-name="List_20_1_Content_Last"> The item master list to be attached to the store</text:p></text:list-item></text:list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57.7955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r:mobile:setup:server_side</dc:title>
  </office:meta>
</office:document-meta>
</file>