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d4f662a4d5df40021f8c1830da5f0b69.svg"/>
  <manifest:file-entry manifest:media-type="image/png" manifest:full-path="Pictures/94666a9c3aad30f28508ae2b200f47a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d4f662a4d5df40021f8c1830da5f0b69.svg" xlink:type="simple" xlink:show="embed" xlink:actuate="onLoad"/></draw:frame> <text:span text:style-name="Strong_20_Emphasis"><text:bookmark text:name="fr:mobile:setup:server_side:6"/>Cette page n'est pas encore traduite entièrement. Merci de terminer la traduction</text:span><text:line-break/><text:span text:style-name="Emphasis">(supprimez ce paragraphe une fois la traduction terminée)</text:span></text:p>
      <text:h text:style-name="Heading_20_1" text:outline-level="1"><text:bookmark-start text:name="__RefHeading___reviewing_the_setup_1"/><text:bookmark-start text:name="reviewing_the_setup"/>6. Reviewing the setup<text:bookmark-end text:name="__RefHeading___reviewing_the_setup_1"/><text:bookmark-end text:name="reviewing_the_setup"/></text:h>
      <text:h text:style-name="Heading_20_2" text:outline-level="2"><text:bookmark-start text:name="__RefHeading___check_the_store_is_working_via_msupply_desktop_2"/><text:bookmark-start text:name="check_the_store_is_working_via_msupply_desktop"/>6.01. Check the store is working via mSupply Desktop<text:bookmark-end text:name="__RefHeading___check_the_store_is_working_via_msupply_desktop_2"/><text:bookmark-end text:name="check_the_store_is_working_via_msupply_desktop"/></text:h>
      <text:list text:style-name="List_20_1" text:continue-numbering="false">
        <text:list-item>
          <text:p text:style-name="List_20_1_Content_First"> On the Primary server, log in to the new Store. <text:line-break/>If you are already logged in to mSupply Desktop you can switch to the new Store via the <text:span text:style-name="Strong_20_Emphasis">File menu &gt; Switch</text:span> <draw:frame draw:style-name="mediaright" draw:name="1" text:anchor-type="paragraph" draw:z-index="1" svg:width="6.8527083333333cm" svg:height="4.60375cm"><draw:image xlink:href="Pictures/94666a9c3aad30f28508ae2b200f47a2.png" xlink:type="simple" xlink:show="embed" xlink:actuate="onLoad"/></draw:frame><text:line-break/><text:line-break/></text:p>
        </text:list-item>
        <text:list-item>
          <text:p text:style-name="List_20_1_Content_Last"> Check that the correct Items/Master List(s) are visible</text:p>
        </text:list-item>
      </text:list>
      <text:h text:style-name="Heading_20_2" text:outline-level="2"><text:bookmark-start text:name="__RefHeading___start_the_web_server_3"/><text:bookmark-start text:name="start_the_web_server"/>6.02. Start the web server<text:bookmark-end text:name="__RefHeading___start_the_web_server_3"/><text:bookmark-end text:name="start_the_web_server"/></text:h>
      <text:p text:style-name="Text_20_body"><text:span text:style-name="Strong_20_Emphasis">Remember:</text:span> the syncing of the store only works when the  <text:a xlink:type="simple" xlink:href="https://docs.msupply.org.nz/web_interface:using_the_web_server" text:style-name="Internet_20_link" text:visited-style-name="Visited_20_Internet_20_Link">web server</text:a> is running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r:mobile:setup:server_side:6</dc:title>
  </office:meta>
</office:document-meta>
</file>