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cbe20f2c01265c07b109e72aaeff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15.875cm" svg:height="3.5300449871465cm"><draw:image xlink:href="Pictures/f3cbe20f2c01265c07b109e72aaeff13.png" xlink:type="simple" xlink:show="embed" xlink:actuate="onLoad"/></draw:frame></text:p>
      <text:p text:style-name="Horizontal_20_Line"/>
      <text:h text:style-name="Heading_20_3" text:outline-level="3"><text:bookmark text:name="es:mobile:user_guide"/><text:bookmark-start text:name="__RefHeading___guia_de_usuario_-_msupply_movil_1"/><text:bookmark-start text:name="guia_de_usuario_-_msupply_movil"/>Guía de Usuario - mSupply Móvil<text:bookmark-end text:name="__RefHeading___guia_de_usuario_-_msupply_movil_1"/><text:bookmark-end text:name="guia_de_usuario_-_msupply_movil"/></text:h>
      <text:h text:style-name="Heading_20_3" text:outline-level="3"><text:bookmark-start text:name="__RefHeading___configurando_msupply_movil_2"/><text:bookmark-start text:name="configurando_msupply_movil"/>Configurando mSupply Móvil<text:bookmark-end text:name="__RefHeading___configurando_msupply_movil_2"/><text:bookmark-end text:name="configurando_msupply_movil"/></text:h>
      <text:h text:style-name="Heading_20_3" text:outline-level="3"><text:bookmark-start text:name="__RefHeading___acerca_de_msupply_movil_3"/><text:bookmark-start text:name="acerca_de_msupply_movil"/>Acerca de mSupply móvil<text:bookmark-end text:name="__RefHeading___acerca_de_msupply_movil_3"/><text:bookmark-end text:name="acerca_de_msupply_movil"/></text:h>
      <text:p text:style-name="Text_20_body"><text:a xlink:type="simple" xlink:href="https://wiki.msupply.foundation/es:mobile:what_is_msupply_mobile" text:style-name="Internet_20_link" text:visited-style-name="Visited_20_Internet_20_Link">Qué es mSupply Móvil</text:a><text:line-break/>
<text:a xlink:type="simple" xlink:href="https://docs.msupply.org.nz/about:which_one_for_you" text:style-name="Internet_20_link" text:visited-style-name="Visited_20_Internet_20_Link">¿Qué paquete de mSupply se adapta mejor a mi organización?</text:a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Anterior:  <text:a xlink:type="simple" xlink:href="https://wiki.msupply.foundation/es:start" text:style-name="Internet_20_link" text:visited-style-name="Visited_20_Internet_20_Link">Página de inicio de documentación del usuario de mSupply Foundation</text:a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mobile:user_guide</dc:title>
  </office:meta>
</office:document-meta>
</file>