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cbe20f2c01265c07b109e72aaeff13.png"/>
  <manifest:file-entry manifest:media-type="image/jpeg" manifest:full-path="Pictures/82b105ab6c94ea9bbeafb1a4cb922caf.jpg"/>
  <manifest:file-entry manifest:media-type="image/jpeg" manifest:full-path="Pictures/0222da1360a57298aa20ee5f9745cd62.jpg"/>
  <manifest:file-entry manifest:media-type="image/jpeg" manifest:full-path="Pictures/e464fab687f2c64d8f1213d9f6996686.jpg"/>
  <manifest:file-entry manifest:media-type="image/png" manifest:full-path="Pictures/6fd0d7e5388029fcc85ab6bc8a18031a.png"/>
  <manifest:file-entry manifest:media-type="image/png" manifest:full-path="Pictures/e88a7f7cd3c4483eac77f5cdf4398e8e.png"/>
  <manifest:file-entry manifest:media-type="image/png" manifest:full-path="Pictures/182678829a5b599db9fb244d26b19e51.png"/>
  <manifest:file-entry manifest:media-type="image/png" manifest:full-path="Pictures/d1725a9e333ca01b0e59633802df190d.png"/>
  <manifest:file-entry manifest:media-type="image/png" manifest:full-path="Pictures/fedc917aecc7e26d6f54fbcc7abfb2a6.png"/>
  <manifest:file-entry manifest:media-type="image/png" manifest:full-path="Pictures/aae5143d741be1d09037e6f3db3e9893.png"/>
  <manifest:file-entry manifest:media-type="image/png" manifest:full-path="Pictures/1bc31867b35ec42fc23fa16c9ff2f429.png"/>
  <manifest:file-entry manifest:media-type="image/png" manifest:full-path="Pictures/5aa25dd8c69eb8094d2e0d1bcf7433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a xlink:type="simple" xlink:href="https://wiki.msupply.foundation/es:mobile:user_guide"><draw:frame draw:style-name="media" draw:name="Guía de Usuario mSupply Móvil Legend" text:anchor-type="as-char" draw:z-index="0" svg:width="15.875cm"><draw:text-box><text:p text:style-name="legendcenter"><draw:frame draw:style-name="media" draw:name="Guía de Usuario mSupply Móvil" text:anchor-type="as-char" draw:z-index="0" svg:width="15.875cm" svg:height="3.5300449871465cm"><draw:image xlink:href="Pictures/f3cbe20f2c01265c07b109e72aaeff13.png" xlink:type="simple" xlink:show="embed" xlink:actuate="onLoad"/></draw:frame>Guía de Usuario mSupply Móvil</text:p></draw:text-box></draw:frame></draw:a></text:p>
      <text:p text:style-name="Horizontal_20_Line"/>
      <text:h text:style-name="Heading_20_2" text:outline-level="2"><text:bookmark text:name="es:mobile:user_guide:stocktakes"/><text:bookmark-start text:name="__RefHeading___inventario_general_1"/><text:bookmark-start text:name="inventario_general"/>Inventario (General)<text:bookmark-end text:name="__RefHeading___inventario_general_1"/><text:bookmark-end text:name="inventario_general"/></text:h>
      <text:p text:style-name="Text_20_body">mSupply Móvil hará un seguimiento automático de sus niveles de existencias por usted, a medida que reciba stock y lo entregue.</text:p>
      <text:p text:style-name="Text_20_body">Pero a veces los datos se ingresan incorrectamente o las existencias se agotan sin que nadie ingrese al sistema.</text:p>
      <text:p text:style-name="Text_20_body">Por supuesto, tratamos de no permitir que eso suceda PERO, si sucede, podemos hacer correcciones. La forma más fácil de corregir errores es hacer un <text:span text:style-name="Strong_20_Emphasis">Inventario</text:span>.</text:p>
      <text:p text:style-name="Text_20_body">Con mSupply Móvil, puede realizar fácilmente un inventario para:</text:p>
      <text:list text:style-name="List_20_1" text:continue-numbering="false">
        <text:list-item>
          <text:p text:style-name="List_20_1_Content_First"> El <text:span text:style-name="Strong_20_Emphasis">inventario total</text:span>; o</text:p>
        </text:list-item>
        <text:list-item>
          <text:p text:style-name="List_20_1_Content"> Un <text:span text:style-name="Strong_20_Emphasis">rango limitado de artículos</text:span>; o</text:p>
        </text:list-item>
        <text:list-item>
          <text:p text:style-name="List_20_1_Content_Last"> Un <text:span text:style-name="Strong_20_Emphasis">solo artículo</text:span> (si has notado que la cantidad en la estanteria no es la correcta) </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inventarios_2"/><text:bookmark-start text:name="inventarios"/>Inventarios<text:bookmark-end text:name="__RefHeading___inventarios_2"/><text:bookmark-end text:name="inventarios"/></text:h><text:p text:style-name="Text_20_body">Seguramente ya está realizado inventarios con sus sistemas de pedidos actuales.</text:p><text:p text:style-name="Text_20_body">¡Los inventarios son una forma muy importante de garantizar que los pedidos que estamos realizando sean precisos y que el inventario sea correcto si alguien verifica!</text:p><text:p text:style-name="Text_20_body">Idealmente, debe hacer un inventario físico de cada artículo <text:span text:style-name="Strong_20_Emphasis">CADA</text:span> vez que realiza un pedido principal, pero esto depende de sus políticas y procedimientos locales (y puede que no sea posible en instalaciones más grandes).</text:p></table:table-cell></table:table-row></table:table></draw:text-box></draw:frame>Aprendamos cómo hacer un inventario … ¡Usar mSupply Mobile hace que hacer un inventario sea mucho más fácil que antes! </text:p>
      <text:h text:style-name="Heading_20_3" text:outline-level="3"><text:bookmark-start text:name="__RefHeading___haga_click_en_inventarios_3"/><text:bookmark-start text:name="haga_click_en_inventarios"/>Haga click en Inventarios<text:bookmark-end text:name="__RefHeading___haga_click_en_inventarios_3"/><text:bookmark-end text:name="haga_click_en_inventarios"/></text:h>
      <text:p text:style-name="Text_20_body"><draw:frame draw:style-name="mediacenter" draw:name="1" text:anchor-type="paragraph" draw:z-index="1" svg:width="18.520833333333cm" style:rel-width="100%" svg:height="12.454975188227cm" style:rel-height="scale"><draw:image xlink:href="Pictures/82b105ab6c94ea9bbeafb1a4cb922caf.jpg" xlink:type="simple" xlink:show="embed" xlink:actuate="onLoad"/></draw:frame> </text:p>
      <text:p text:style-name="Text_20_body">Esto muestra una lista de todos sus inventarios anteriores.</text:p>
      <text:p text:style-name="Text_20_body">Se mostrará la descripción de cada inventario, con su <text:span text:style-name="Strong_20_Emphasis">Fecha</text:span> y <text:span text:style-name="Strong_20_Emphasis">Estado</text:span>.</text:p>
      <text:p text:style-name="Text_20_body">Hay dos estados de inventario: <text:span text:style-name="Strong_20_Emphasis">En progreso</text:span> (actual) y <text:span text:style-name="Strong_20_Emphasis">Finalizado</text:span> (pasado).</text:p>
      <text:p text:style-name="Text_20_body">Un inventario <text:span text:style-name="Strong_20_Emphasis">en progreso</text:span> es uno en el que todavía está trabajando. Si desea seguir trabajando en un inventario en curso, haga doble click en él.</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inventarios_en_progreso_4"/><text:bookmark-start text:name="inventarios_en_progreso"/>Inventarios en progreso<text:bookmark-end text:name="__RefHeading___inventarios_en_progreso_4"/><text:bookmark-end text:name="inventarios_en_progreso"/></text:h><text:p text:style-name="Text_20_body">Inventarios <text:span text:style-name="Strong_20_Emphasis">en progreso</text:span> son los inventarios en los que todavía está trabajando y no ha finalizado. </text:p><text:p text:style-name="Text_20_body"><text:span text:style-name="Strong_20_Emphasis">Le recomendamos</text:span> que solo tenga uno solo en progreso al mismo tiempo. Esto evitará errores al moverse entre ellos. </text:p><text:p text:style-name="Text_20_body"><text:span text:style-name="Strong_20_Emphasis"> ¡Finalice o elimine los inventarios anteriores antes de comenzar los nuevos! </text:span></text:p></table:table-cell></table:table-row></table:table></draw:text-box></draw:frame></text:p>
      <text:p text:style-name="Horizontal_20_Line"/>
      <text:p text:style-name="Text_20_body">Empecemos un nuevo inventario…</text:p>
      <text:h text:style-name="Heading_20_3" text:outline-level="3"><text:bookmark-start text:name="__RefHeading___haga_click_en_nuevo_inventario_5"/><text:bookmark-start text:name="haga_click_en_nuevo_inventario"/>Haga click en Nuevo Inventario<text:bookmark-end text:name="__RefHeading___haga_click_en_nuevo_inventario_5"/><text:bookmark-end text:name="haga_click_en_nuevo_inventario"/></text:h>
      <text:p text:style-name="Text_20_body"><draw:frame draw:style-name="mediacenter" draw:name="2" text:anchor-type="paragraph" draw:z-index="2" svg:width="18.864791666667cm" style:rel-width="100%" svg:height="11.27125cm" style:rel-height="scale"><draw:image xlink:href="Pictures/0222da1360a57298aa20ee5f9745cd62.jpg" xlink:type="simple" xlink:show="embed" xlink:actuate="onLoad"/></draw:frame> </text:p>
      <text:h text:style-name="Heading_20_3" text:outline-level="3"><text:bookmark-start text:name="__RefHeading___seleccione_los_articulos_que_desea_contar_6"/><text:bookmark-start text:name="seleccione_los_articulos_que_desea_contar"/>Seleccione los artículos que desea contar<text:bookmark-end text:name="__RefHeading___seleccione_los_articulos_que_desea_contar_6"/><text:bookmark-end text:name="seleccione_los_articulos_que_desea_contar"/></text:h>
      <text:p text:style-name="Text_20_body">Seleccione los elementos resaltándolos en el extremo derecho <text:span text:style-name="Strong_20_Emphasis">Seleccionado</text:span> columna.</text:p>
      <text:p text:style-name="Text_20_body">Si desea incluir cada elemento o la mayoría de los elementos, haga clic en <text:span text:style-name="Strong_20_Emphasis">Todos los elementos seleccionados</text:span>.</text:p>
      <text:h text:style-name="Heading_20_3" text:outline-level="3"><text:bookmark-start text:name="__RefHeading___dele_a_su_inventario_un_nombre_logico_7"/><text:bookmark-start text:name="dele_a_su_inventario_un_nombre_logico"/>Déle a su inventario un nombre lógico<text:bookmark-end text:name="__RefHeading___dele_a_su_inventario_un_nombre_logico_7"/><text:bookmark-end text:name="dele_a_su_inventario_un_nombre_logico"/></text:h>
      <text:p text:style-name="Text_20_body">Por ejemplo, 'Inventario completo de abril'.</text:p>
      <text:p text:style-name="Text_20_body">Luego haga click en <text:span text:style-name="Strong_20_Emphasis">Crear</text:span>. </text:p>
      <text:p text:style-name="Text_20_body"><draw:frame draw:style-name="mediacenter" draw:name="3" text:anchor-type="paragraph" draw:z-index="3" svg:width="18.89125cm" style:rel-width="100%" svg:height="11.377083333333cm" style:rel-height="scale"><draw:image xlink:href="Pictures/e464fab687f2c64d8f1213d9f6996686.jpg" xlink:type="simple" xlink:show="embed" xlink:actuate="onLoad"/></draw:frame></text:p>
      <text:h text:style-name="Heading_20_3" text:outline-level="3"><text:bookmark-start text:name="__RefHeading___esto_abrira_la_editor_de_inventario_8"/><text:bookmark-start text:name="esto_abrira_la_editor_de_inventario"/>Esto abrirá la Editor de inventario<text:bookmark-end text:name="__RefHeading___esto_abrira_la_editor_de_inventario_8"/><text:bookmark-end text:name="esto_abrira_la_editor_de_inventario"/></text:h>
      <text:p text:style-name="Text_20_body">Esto enumera cada elemento, su <text:span text:style-name="Strong_20_Emphasis">Cantidad instantánea</text:span> y su <text:span text:style-name="Strong_20_Emphasis">Cantidad real</text:span> (del recuento físico).</text:p>
      <text:p text:style-name="Text_20_body">La <text:span text:style-name="Strong_20_Emphasis">Cantidad instantánea</text:span> es lo que el sistema PIENSA que tiene. Si es correcto (en comparación con su conteo físico), ¡no necesita hacer nada! </text:p>
      <text:p text:style-name="Text_20_body">La <text:span text:style-name="Strong_20_Emphasis">Cantidad real</text:span> es lo que realmente ha contado. Puede cambiar esto haciendo clic en esa columna y escribiendo la cantidad correcta.</text:p>
      <text:h text:style-name="Heading_20_3" text:outline-level="3"><text:bookmark-start text:name="__RefHeading___para_cada_articulo_compare_su_conteo_fisico_con_la_cantidad_instantaneas_9"/><text:bookmark-start text:name="para_cada_articulo_compare_su_conteo_fisico_con_la_cantidad_instantaneas"/>Para cada artículo, compare su conteo físico con la Cantidad instantáneas<text:bookmark-end text:name="__RefHeading___para_cada_articulo_compare_su_conteo_fisico_con_la_cantidad_instantaneas_9"/><text:bookmark-end text:name="para_cada_articulo_compare_su_conteo_fisico_con_la_cantidad_instantaneas"/></text:h>
      <text:p text:style-name="Text_20_body">Actualice las cantidades incorrectas de artículos haciendo clic en la columna <text:span text:style-name="Strong_20_Emphasis">Cantidad real </text:span>.</text:p>
      <text:p text:style-name="Text_20_body">Si cambia la cantidad de existencias que tiene en la columna Cantidad real, esta variación ahora se mostrará en la columna <text:span text:style-name="Strong_20_Emphasis">Diferencia</text:span>.</text:p>
      <text:p text:style-name="Text_20_body">Esto puede llevar algo de tiempo, pero recuerde: si la <text:span text:style-name="Strong_20_Emphasis">Cantidad instantánea</text:span> es correcta, ¡no necesita hacer nada!
<draw:frame draw:style-name="mediacenter" draw:name="4" text:anchor-type="paragraph" draw:z-index="4" svg:width="15.875cm" svg:height="4.4878235694823cm"><draw:image xlink:href="Pictures/6fd0d7e5388029fcc85ab6bc8a18031a.png" xlink:type="simple" xlink:show="embed" xlink:actuate="onLoad"/></draw:frame></text:p>
      <text:h text:style-name="Heading_20_3" text:outline-level="3"><text:bookmark-start text:name="__RefHeading___si_se_le_solicita_ingrese_una_razon_para_los_ajustes_de_inventario_10"/><text:bookmark-start text:name="si_se_le_solicita_ingrese_una_razon_para_los_ajustes_de_inventario"/>Si se le solicita, ingrese una razón para los ajustes de inventario<text:bookmark-end text:name="__RefHeading___si_se_le_solicita_ingrese_una_razon_para_los_ajustes_de_inventario_10"/><text:bookmark-end text:name="si_se_le_solicita_ingrese_una_razon_para_los_ajustes_de_inventario"/></text:h>
      <text:p text:style-name="Text_20_body">Si la pantalla de inventario muestra una columna <text:span text:style-name="Strong_20_Emphasis">Razón</text:span>, debe ingresar una razón para cualquier ajuste de inventario positivo o negativo.</text:p>
      <text:p text:style-name="Text_20_body"><draw:frame draw:style-name="PluginODTAutoStyle_Frame_9_text_frame" draw:name="Frame3" text:anchor-type="paragraph" svg:width="240.94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text:a xlink:type="simple" xlink:href="https://docs.msupply.org.nz/preferences:options" text:style-name="Internet_20_link" text:visited-style-name="Visited_20_Internet_20_Link">Options</text:a></text:span> debe estar habilitado para <text:span text:style-name="Strong_20_Emphasis">Ajustes de línea de inventario</text:span> en el servidor de mSupply y sincronizado con mSupply Móvil para habilitar esta función.</text:p></table:table-cell></table:table-row></table:table></draw:text-box></draw:frame>Si la <text:span text:style-name="Strong_20_Emphasis">Cantidad real</text:span> ingresada es diferente de la <text:span text:style-name="Strong_20_Emphasis">Cantidad instantánea</text:span>, se le pedirá que seleccione un <text:span text:style-name="Strong_20_Emphasis">Motivo</text:span> para la <text:span text:style-name="Strong_20_Emphasis">Diferencia</text:span> de una lista estándar. No podrá continuar hasta que se seleccione un motivo.</text:p>
      <text:p text:style-name="Text_20_body"><draw:frame draw:style-name="mediacenter" draw:name="5" text:anchor-type="paragraph" draw:z-index="5" svg:width="15.875cm" svg:height="4.3446276943174cm"><draw:image xlink:href="Pictures/e88a7f7cd3c4483eac77f5cdf4398e8e.png" xlink:type="simple" xlink:show="embed" xlink:actuate="onLoad"/></draw:frame></text:p>
      <text:p text:style-name="Text_20_body"><draw:frame draw:style-name="mediacenter" draw:name="6" text:anchor-type="paragraph" draw:z-index="6" svg:width="15.875cm" svg:height="9.0417756276151cm"><draw:image xlink:href="Pictures/182678829a5b599db9fb244d26b19e51.png" xlink:type="simple" xlink:show="embed" xlink:actuate="onLoad"/></draw:frame></text:p>
      <text:p text:style-name="Text_20_body">Para cambiar la razón, haga click en la celda nuevamente.</text:p>
      <text:h text:style-name="Heading_20_3" text:outline-level="3"><text:bookmark-start text:name="__RefHeading___editar_informacion_especifica_del_lote_11"/><text:bookmark-start text:name="editar_informacion_especifica_del_lote"/>Editar información específica del lote<text:bookmark-end text:name="__RefHeading___editar_informacion_especifica_del_lote_11"/><text:bookmark-end text:name="editar_informacion_especifica_del_lote"/></text:h>
      <text:p text:style-name="Text_20_body">Puede ajustar la información específica del lote o agregar nuevos lotes haciendo clic en el ícono <text:span text:style-name="Strong_20_Emphasis">Lotes</text:span> del artículo.
<draw:frame draw:style-name="mediacenter" draw:name="7" text:anchor-type="paragraph" draw:z-index="7" svg:width="15.875cm" svg:height="9.0417756276151cm"><draw:image xlink:href="Pictures/d1725a9e333ca01b0e59633802df190d.png" xlink:type="simple" xlink:show="embed" xlink:actuate="onLoad"/></draw:frame></text:p>
      <text:p text:style-name="Text_20_body">En este ejemplo, solo hay un lote de paracetamol.
<draw:frame draw:style-name="mediacenter" draw:name="8" text:anchor-type="paragraph" draw:z-index="8" svg:width="15.875cm" svg:height="9.075899457861cm"><draw:image xlink:href="Pictures/fedc917aecc7e26d6f54fbcc7abfb2a6.png" xlink:type="simple" xlink:show="embed" xlink:actuate="onLoad"/></draw:frame></text:p>
      <text:p text:style-name="Text_20_body">Si hay varios lotes:</text:p>
      <text:list text:style-name="List_20_1" text:continue-numbering="false">
        <text:list-item>
          <text:p text:style-name="List_20_1_Content_First"> <text:span text:style-name="Strong_20_Emphasis">Los ajustes de inventario se realizarán automáticamente en el lote que llegó primero (es decir, primero en entrar, primero en salir).</text:span></text:p>
        </text:list-item>
        <text:list-item>
          <text:p text:style-name="List_20_1_Content_Last"> En este ejemplo, hay tres lotes de ibuprofeno. La <text:span text:style-name="Strong_20_Emphasis">Cantidad instantánea</text:span> fue 300 y la <text:span text:style-name="Strong_20_Emphasis">Cantidad real</text:span> fue 220. La <text:span text:style-name="Strong_20_Emphasis">Diferencia</text:span> de 80 se eliminó automáticamente del lote que llegó primero. Sin embargo, esto se puede cambiar manualmente en esta pantalla.</text:p>
        </text:list-item>
      </text:list>
      <text:p text:style-name="Text_20_body"><draw:frame draw:style-name="mediacenter" draw:name="9" text:anchor-type="paragraph" draw:z-index="9" svg:width="15.875cm" svg:height="9.1063522617902cm"><draw:image xlink:href="Pictures/aae5143d741be1d09037e6f3db3e9893.png" xlink:type="simple" xlink:show="embed" xlink:actuate="onLoad"/></draw:frame></text:p>
      <text:list text:style-name="List_20_1" text:continue-numbering="false">
        <text:list-item>
          <text:p text:style-name="List_20_1_Content_First"> <text:span text:style-name="Strong_20_Emphasis">El motivo de ajuste de inventario seleccionado se aplicará automáticamente a todos los lotes.</text:span></text:p>
          <text:list text:style-name="List_20_1">
            <text:list-item>
              <text:p text:style-name="List_20_1_Content_Last"> Sin embargo, en esta pantalla se pueden cambiar manualmente motivos diferentes para diferentes lotes. En este ejemplo, hemos actualizado el ajuste de inventario de 80 entre los lotes de ibuprofeno, con razones separadas para cada lote.</text:p>
            </text:list-item>
          </text:list>
        </text:list-item>
      </text:list>
      <text:p text:style-name="Text_20_body"><draw:frame draw:style-name="mediacenter" draw:name="10" text:anchor-type="paragraph" draw:z-index="10" svg:width="15.875cm" svg:height="8.7804541086016cm"><draw:image xlink:href="Pictures/1bc31867b35ec42fc23fa16c9ff2f429.png" xlink:type="simple" xlink:show="embed" xlink:actuate="onLoad"/></draw:frame></text:p>
      <text:p text:style-name="Text_20_body">Cuando termine de hacer cambios en la pantalla <text:span text:style-name="Strong_20_Emphasis">Lotes</text:span>, haga click en <text:span text:style-name="Strong_20_Emphasis">Aceptar</text:span>.</text:p>
      <text:p text:style-name="Text_20_body">Nota: La pantalla principal de inventario solo mostrará la razón más común entre los lotes para el ajuste de inventario de un artículo.</text:p>
      <text:h text:style-name="Heading_20_3" text:outline-level="3"><text:bookmark-start text:name="__RefHeading___cuando_ha_finalizado_12"/><text:bookmark-start text:name="cuando_ha_finalizado"/>Cuando ha finalizado...<text:bookmark-end text:name="__RefHeading___cuando_ha_finalizado_12"/><text:bookmark-end text:name="cuando_ha_finalizado"/></text:h>
      <text:p text:style-name="Text_20_body">Haga click <text:span text:style-name="Strong_20_Emphasis">Finalizar</text:span>.</text:p>
      <text:p text:style-name="Text_20_body"><draw:frame draw:style-name="mediacenter" draw:name="11" text:anchor-type="paragraph" draw:z-index="11" svg:width="1.8785416666667cm" svg:height="1.7991666666667cm"><draw:image xlink:href="Pictures/5aa25dd8c69eb8094d2e0d1bcf743368.png" xlink:type="simple" xlink:show="embed" xlink:actuate="onLoad"/></draw:frame></text:p>
      <text:p text:style-name="Text_20_body">Esto actualizará todos sus niveles de existencias para que coincidan con las cantidades que ha ingresado en la columna <text:span text:style-name="Strong_20_Emphasis">Cantidad real</text:span>.</text:p>
      <text:p text:style-name="Text_20_body">Como siempre con mSupply Mobile, no necesita estar conectado a Internet para hacer esto; la información se sincronizará en segundo plano cuando Internet esté disponible.</text:p>
      <text:p text:style-name="Text_20_body"><text:line-break/>
<text:line-break/></text:p>
      <table:table table:style-name="Table">
        <table:table-column/>
        <table:table-row>
          <table:table-cell office:value-type="string" table:style-name="tablecell">
            <text:p text:style-name="tablealigncenter">  <text:span text:style-name="Emphasis">  Anterior:  <text:span text:style-name="Strong_20_Emphasis"><text:a xlink:type="simple" xlink:href="https://wiki.msupply.foundation/es:mobile:user_guide:current_stock" text:style-name="Internet_20_link" text:visited-style-name="Visited_20_Internet_20_Link">Stock actual</text:a></text:span> | | Siguiente: <text:span text:style-name="Strong_20_Emphasis"><text:a xlink:type="simple" xlink:href="https://wiki.msupply.foundation/es:mobile:user_guide:stocktakes_program" text:style-name="Internet_20_link" text:visited-style-name="Visited_20_Internet_20_Link">Inventario (Programa)</text:a></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s:mobile:user_guide:stocktakes</dc:title>
  </office:meta>
</office:document-meta>
</file>