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aa72403b9fa609795718f5660abe80c.png"/>
  <manifest:file-entry manifest:media-type="image/png" manifest:full-path="Pictures/29f459fd1b85f17b9b5a4698520f4b2a.png"/>
  <manifest:file-entry manifest:media-type="image/png" manifest:full-path="Pictures/b705c170bcd2639cf160f96bb58ac1b0.png"/>
  <manifest:file-entry manifest:media-type="image/png" manifest:full-path="Pictures/98f614aa383300d8f1898835faf5fadb.png"/>
  <manifest:file-entry manifest:media-type="image/png" manifest:full-path="Pictures/adb84d5593d8b9b0cadecdf0ed103a7f.png"/>
  <manifest:file-entry manifest:media-type="image/png" manifest:full-path="Pictures/ae284d803694abe04ec93ff142d24d07.png"/>
  <manifest:file-entry manifest:media-type="image/png" manifest:full-path="Pictures/15b5bcba26be7404bf914548893be833.png"/>
  <manifest:file-entry manifest:media-type="image/png" manifest:full-path="Pictures/0b24684e346ac8a9bdecff18d45bb31e.png"/>
  <manifest:file-entry manifest:media-type="image/png" manifest:full-path="Pictures/284466a269126070d0b75584369ff5bf.png"/>
  <manifest:file-entry manifest:media-type="image/png" manifest:full-path="Pictures/18016cee7d85602d76002a54944324c2.png"/>
  <manifest:file-entry manifest:media-type="image/png" manifest:full-path="Pictures/7144c3393a493ac71d7b31d1241113b5.png"/>
  <manifest:file-entry manifest:media-type="image/png" manifest:full-path="Pictures/0dda062180c2a1cc010a80d48f90a3b9.png"/>
  <manifest:file-entry manifest:media-type="image/png" manifest:full-path="Pictures/ac82f9b4a19060d8b422991405ac503c.png"/>
  <manifest:file-entry manifest:media-type="image/png" manifest:full-path="Pictures/5209b4e5a49b63d6660f9ca6dbd59958.png"/>
  <manifest:file-entry manifest:media-type="image/png" manifest:full-path="Pictures/9fb425fa3dc365932e93d10d076917f3.png"/>
  <manifest:file-entry manifest:media-type="image/png" manifest:full-path="Pictures/2ed1a5aa304b94ee98bac7d4420996e3.png"/>
  <manifest:file-entry manifest:media-type="image/png" manifest:full-path="Pictures/4d9d08c9eaf84203a170a77cc5f88482.png"/>
  <manifest:file-entry manifest:media-type="image/png" manifest:full-path="Pictures/777fe8ef6e54e17b9bec2bf14f4ee969.png"/>
  <manifest:file-entry manifest:media-type="image/png" manifest:full-path="Pictures/c09ec5951e4f108ef232c40cd40db113.png"/>
  <manifest:file-entry manifest:media-type="image/png" manifest:full-path="Pictures/39dbbc1c3fb9a1624e2486036d6a72c2.png"/>
  <manifest:file-entry manifest:media-type="image/png" manifest:full-path="Pictures/f79daa58529c1c96756933b59cd7b06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s:mobile:user_guide:dispensing"/><text:bookmark-start text:name="__RefHeading___dispensario_1"/><text:bookmark-start text:name="dispensario"/>Dispensario<text:bookmark-end text:name="__RefHeading___dispensario_1"/><text:bookmark-end text:name="dispensario"/></text:h>
      <text:p text:style-name="Text_20_body">El modo de dispensación solo se muestra si la tienda está configurada correctamente en el servidor. Lee como <text:a xlink:type="simple" xlink:href="https://wiki.msupply.foundation/en:mobile:setup:server_side:config" text:style-name="Internet_20_link" text:visited-style-name="Visited_20_Internet_20_Link">aquí</text:a></text:p>
      <text:h text:style-name="Heading_20_2" text:outline-level="2"><text:bookmark-start text:name="__RefHeading___pacientes_2"/><text:bookmark-start text:name="pacientes"/>Pacientes<text:bookmark-end text:name="__RefHeading___pacientes_2"/><text:bookmark-end text:name="pacientes"/></text:h>
      <text:p text:style-name="Text_20_body">Cuando haga click en el ícono <text:span text:style-name="Strong_20_Emphasis">Dispensario</text:span>, obtendrá una lista de sus pacientes. Puede buscar un paciente en particular utilizando el campo en la barra de búsqueda.</text:p>
      <text:p text:style-name="Text_20_body">CONSEJO: puede buscar por nombre y apellido utilizando una coma. Por ejemplo: g, j buscará todos los pacientes cuyo apellido comience con G y nombre que comience con J.</text:p>
      <text:p text:style-name="Text_20_body"><draw:frame draw:style-name="mediacenter" draw:name="  Legend" text:anchor-type="paragraph" draw:z-index="0" svg:width="21.166666666667cm" style:rel-width="100%"><draw:text-box><text:p text:style-name="legendcenter"><draw:frame draw:style-name="mediacenter" draw:name=" " text:anchor-type="paragraph" draw:z-index="0" svg:width="21.166666666667cm" style:rel-width="100%" svg:height="14.345377604167cm" style:rel-height="scale"><draw:image xlink:href="Pictures/6aa72403b9fa609795718f5660abe80c.png" xlink:type="simple" xlink:show="embed" xlink:actuate="onLoad"/></draw:frame> </text:p></draw:text-box></draw:frame></text:p>
      <text:h text:style-name="Heading_20_3" text:outline-level="3"><text:bookmark-start text:name="__RefHeading___agregando_un_nuevo_paciente_3"/><text:bookmark-start text:name="agregando_un_nuevo_paciente"/>Agregando un nuevo paciente<text:bookmark-end text:name="__RefHeading___agregando_un_nuevo_paciente_3"/><text:bookmark-end text:name="agregando_un_nuevo_paciente"/></text:h>
      <text:list text:style-name="List_20_1" text:continue-numbering="false">
        <text:list-item>
          <text:p text:style-name="LastListParagraph_List_20_1_Content_First"> Para crear un nuevo paciente, toque el botón <text:span text:style-name="Strong_20_Emphasis">Nuevo paciente</text:span>.</text:p>
        </text:list-item>
      </text:list>
      <text:p text:style-name="Text_20_body"><draw:frame draw:style-name="mediacenter" draw:name="  Legend" text:anchor-type="paragraph" draw:z-index="0" svg:width="21.166666666667cm" style:rel-width="100%"><draw:text-box><text:p text:style-name="legendcenter"><draw:frame draw:style-name="mediacenter" draw:name=" " text:anchor-type="paragraph" draw:z-index="1" svg:width="21.166666666667cm" style:rel-width="100%" svg:height="14.3271875cm" style:rel-height="scale"><draw:image xlink:href="Pictures/29f459fd1b85f17b9b5a4698520f4b2a.png" xlink:type="simple" xlink:show="embed" xlink:actuate="onLoad"/></draw:frame> </text:p></draw:text-box></draw:frame></text:p>
      <text:list text:style-name="List_20_1" text:continue-numbering="false">
        <text:list-item>
          <text:p text:style-name="List_20_1_Content_First"> Verás una nueva ventana.</text:p>
        </text:list-item>
        <text:list-item>
          <text:p text:style-name="List_20_1_Content"> Los campos marcados con SE REQUIERE son campos que deben completarse.</text:p>
        </text:list-item>
        <text:list-item>
          <text:p text:style-name="List_20_1_Content"> Los otros campos son opcionales.</text:p>
        </text:list-item>
        <text:list-item>
          <text:p text:style-name="List_20_1_Content"> El botón Guardar solo se habilitará si ha completado todos los campos obligatorios.</text:p>
        </text:list-item>
        <text:list-item>
          <text:p text:style-name="List_20_1_Content_Last"> Una vez que haya ingresado todos los detalles necesarios, toque el botón <text:span text:style-name="Strong_20_Emphasis">GUARDAR</text:span>.</text:p>
        </text:list-item>
      </text:list>
      <text:p text:style-name="Text_20_body"><draw:frame draw:style-name="mediacenter" draw:name="  Legend" text:anchor-type="paragraph" draw:z-index="0" svg:width="21.166666666667cm" style:rel-width="100%"><draw:text-box><text:p text:style-name="legendcenter"><draw:frame draw:style-name="mediacenter" draw:name=" " text:anchor-type="paragraph" draw:z-index="2" svg:width="21.166666666667cm" style:rel-width="100%" svg:height="14.422802320393cm" style:rel-height="scale"><draw:image xlink:href="Pictures/b705c170bcd2639cf160f96bb58ac1b0.png" xlink:type="simple" xlink:show="embed" xlink:actuate="onLoad"/></draw:frame> </text:p></draw:text-box></draw:frame></text:p>
      <text:h text:style-name="Heading_20_3" text:outline-level="3"><text:bookmark-start text:name="__RefHeading___editar_detalles_de_un_paciente_4"/><text:bookmark-start text:name="editar_detalles_de_un_paciente"/>Editar detalles de un paciente<text:bookmark-end text:name="__RefHeading___editar_detalles_de_un_paciente_4"/><text:bookmark-end text:name="editar_detalles_de_un_paciente"/></text:h>
      <text:p text:style-name="Text_20_body">Para editar los detalles de un paciente, toque el botón <text:span text:style-name="Strong_20_Emphasis">editar</text:span> al final de la fila para ese paciente. ¡Fácil!</text:p>
      <text:p text:style-name="Text_20_body"><draw:frame draw:style-name="mediacenter" draw:name="  Legend" text:anchor-type="paragraph" draw:z-index="0" svg:width="21.166666666667cm" style:rel-width="100%"><draw:text-box><text:p text:style-name="legendcenter"><draw:frame draw:style-name="mediacenter" draw:name=" " text:anchor-type="paragraph" draw:z-index="3" svg:width="21.166666666667cm" style:rel-width="100%" svg:height="14.428059895833cm" style:rel-height="scale"><draw:image xlink:href="Pictures/98f614aa383300d8f1898835faf5fadb.png" xlink:type="simple" xlink:show="embed" xlink:actuate="onLoad"/></draw:frame> </text:p></draw:text-box></draw:frame></text:p>
      <text:h text:style-name="Heading_20_3" text:outline-level="3"><text:bookmark-start text:name="__RefHeading___ver_historial_de_un_paciente_5"/><text:bookmark-start text:name="ver_historial_de_un_paciente"/>Ver historial de un paciente<text:bookmark-end text:name="__RefHeading___ver_historial_de_un_paciente_5"/><text:bookmark-end text:name="ver_historial_de_un_paciente"/></text:h>
      <text:p text:style-name="Text_20_body">También puede ver el historial de un paciente tocando el botón <text:span text:style-name="Strong_20_Emphasis">historial</text:span>.</text:p>
      <text:p text:style-name="Text_20_body"><draw:frame draw:style-name="mediacenter" draw:name="  Legend" text:anchor-type="paragraph" draw:z-index="0" svg:width="21.166666666667cm" style:rel-width="100%"><draw:text-box><text:p text:style-name="legendcenter"><draw:frame draw:style-name="mediacenter" draw:name=" " text:anchor-type="paragraph" draw:z-index="4" svg:width="21.166666666667cm" style:rel-width="100%" svg:height="14.386496186631cm" style:rel-height="scale"><draw:image xlink:href="Pictures/adb84d5593d8b9b0cadecdf0ed103a7f.png" xlink:type="simple" xlink:show="embed" xlink:actuate="onLoad"/></draw:frame> </text:p></draw:text-box></draw:frame></text:p>
      <text:h text:style-name="Heading_20_2" text:outline-level="2"><text:bookmark-start text:name="__RefHeading___prescriptores_6"/><text:bookmark-start text:name="prescriptores"/>Prescriptores<text:bookmark-end text:name="__RefHeading___prescriptores_6"/><text:bookmark-end text:name="prescriptores"/></text:h>
      <text:p text:style-name="Text_20_body">Puede mostrar, agregar y editar prescriptores de la misma manera que lo hace con los pacientes.</text:p>
      <text:p text:style-name="Text_20_body">Simplemente toque el botón de alternar “Prescriptores” en la parte superior de la ventana:</text:p>
      <text:p text:style-name="Text_20_body">Para editar un prescriptor, toque el botón editar (icono de lápiz) para la fila que desea editar. Luego se le muestran los detalles del prescriptor:</text:p>
      <text:p text:style-name="Text_20_body"><draw:frame draw:style-name="mediacenter" draw:name="  Legend" text:anchor-type="paragraph" draw:z-index="0" svg:width="21.166666666667cm" style:rel-width="100%"><draw:text-box><text:p text:style-name="legendcenter"><draw:frame draw:style-name="mediacenter" draw:name=" " text:anchor-type="paragraph" draw:z-index="5" svg:width="21.166666666667cm" style:rel-width="100%" svg:height="14.345377604167cm" style:rel-height="scale"><draw:image xlink:href="Pictures/ae284d803694abe04ec93ff142d24d07.png" xlink:type="simple" xlink:show="embed" xlink:actuate="onLoad"/></draw:frame> </text:p></draw:text-box></draw:frame></text:p>
      <text:p text:style-name="Text_20_body">En cuanto a los pacientes, solo cuando haya ingresado todos los campos obligatorios podrá guardar el registro.</text:p>
      <text:p text:style-name="Text_20_body"><draw:frame draw:style-name="mediacenter" draw:name="  Legend" text:anchor-type="paragraph" draw:z-index="0" svg:width="21.166666666667cm" style:rel-width="100%"><draw:text-box><text:p text:style-name="legendcenter"><draw:frame draw:style-name="mediacenter" draw:name=" " text:anchor-type="paragraph" draw:z-index="6" svg:width="21.166666666667cm" style:rel-width="100%" svg:height="14.38671875cm" style:rel-height="scale"><draw:image xlink:href="Pictures/15b5bcba26be7404bf914548893be833.png" xlink:type="simple" xlink:show="embed" xlink:actuate="onLoad"/></draw:frame> </text:p></draw:text-box></draw:frame></text:p>
      <text:h text:style-name="Heading_20_2" text:outline-level="2"><text:bookmark-start text:name="__RefHeading___dispensar_a_un_paciente_7"/><text:bookmark-start text:name="dispensar_a_un_paciente"/>Dispensar a un paciente<text:bookmark-end text:name="__RefHeading___dispensar_a_un_paciente_7"/><text:bookmark-end text:name="dispensar_a_un_paciente"/></text:h>
      <text:list text:style-name="List_20_1" text:continue-numbering="false">
        <text:list-item>
          <text:p text:style-name="List_20_1_Content_First"> En primer lugar, busque al paciente para dispensar (como se muestra arriba para ver / editar un paciente)</text:p>
        </text:list-item>
        <text:list-item>
          <text:p text:style-name="List_20_1_Content_Last"> Luego haga clic en el botón <text:span text:style-name="Strong_20_Emphasis">Dispensar</text:span> en esa fila.</text:p>
        </text:list-item>
      </text:list>
      <text:p text:style-name="Text_20_body"><draw:frame draw:style-name="mediacenter" draw:name="  Legend" text:anchor-type="paragraph" draw:z-index="0" svg:width="21.166666666667cm" style:rel-width="100%"><draw:text-box><text:p text:style-name="legendcenter"><draw:frame draw:style-name="mediacenter" draw:name=" " text:anchor-type="paragraph" draw:z-index="7" svg:width="21.166666666667cm" style:rel-width="100%" svg:height="14.221354166667cm" style:rel-height="scale"><draw:image xlink:href="Pictures/0b24684e346ac8a9bdecff18d45bb31e.png" xlink:type="simple" xlink:show="embed" xlink:actuate="onLoad"/></draw:frame> </text:p></draw:text-box></draw:frame></text:p>
      <text:p text:style-name="Text_20_body">Dispensar es un proceso de tres pasos. Cada paso debe completarse antes de poder pasar al siguiente paso</text:p>
      <text:list text:style-name="List_20_1" text:continue-numbering="false">
        <text:list-item>
          <text:p text:style-name="List_20_1_Content_First"> Paso 1, debe seleccionar un prescriptor haciendo clic en el icono SELECCIONAR</text:p>
          <text:list text:style-name="List_20_1">
            <text:list-item>
              <text:p text:style-name="List_20_1_Content"> NOTA: Puede presionar los iconos HISTORIAL y EDITAR junto al nombre del paciente para editar los detalles del paciente o ver su historial en cualquier momento.</text:p>
            </text:list-item>
            <text:list-item>
              <text:p text:style-name="List_20_1_Content"> Puedes filtrar la lista usando la barra de búsqueda</text:p>
            </text:list-item>
            <text:list-item>
              <text:p text:style-name="List_20_1_Content"> Una vez que haya seleccionado un prescriptor, puede editarlo en cualquier momento usando el ícono EDITAR junto al nombre del prescriptor</text:p>
            </text:list-item>
          </text:list>
        </text:list-item>
        <text:list-item>
          <text:p text:style-name="List_20_1_Content_Last"> Paso 2: debe seleccionar un elemento para dispensar seleccionando la fila en el lado izquierdo. Puedes filtrar los elementos usando la barra de búsqueda</text:p>
        </text:list-item>
      </text:list>
      <text:p text:style-name="Text_20_body"><draw:frame draw:style-name="mediacenter" draw:name="  Legend" text:anchor-type="paragraph" draw:z-index="0" svg:width="21.166666666667cm" style:rel-width="100%"><draw:text-box><text:p text:style-name="legendcenter"><draw:frame draw:style-name="mediacenter" draw:name=" " text:anchor-type="paragraph" draw:z-index="8" svg:width="21.166666666667cm" style:rel-width="100%" svg:height="14.339631129105cm" style:rel-height="scale"><draw:image xlink:href="Pictures/284466a269126070d0b75584369ff5bf.png" xlink:type="simple" xlink:show="embed" xlink:actuate="onLoad"/></draw:frame> </text:p></draw:text-box></draw:frame></text:p>
      <text:p text:style-name="Text_20_body">Debe seleccionar al menos una fila para continuar.</text:p>
      <text:p text:style-name="Text_20_body">Una vez que seleccione un artículo, puede ajustar la cantidad utilizando los botones <text:span text:style-name="Strong_20_Emphasis">+</text:span> y <text:span text:style-name="Strong_20_Emphasis">-</text:span>, o escribir la cantidad en el área de texto (toque la pantalla primero para abrir el teclado).</text:p>
      <text:p text:style-name="Text_20_body"><draw:frame draw:style-name="mediacenter" draw:name="  Legend" text:anchor-type="paragraph" draw:z-index="0" svg:width="21.166666666667cm" style:rel-width="100%"><draw:text-box><text:p text:style-name="legendcenter"><draw:frame draw:style-name="mediacenter" draw:name=" " text:anchor-type="paragraph" draw:z-index="9" svg:width="21.166666666667cm" style:rel-width="100%" svg:height="14.435723951286cm" style:rel-height="scale"><draw:image xlink:href="Pictures/18016cee7d85602d76002a54944324c2.png" xlink:type="simple" xlink:show="embed" xlink:actuate="onLoad"/></draw:frame> </text:p></draw:text-box></draw:frame></text:p>
      <text:p text:style-name="Text_20_body">Puede eliminar un elemento con el botón <text:span text:style-name="Strong_20_Emphasis">X</text:span>.</text:p>
      <text:p text:style-name="Text_20_body">Escriba las indicaciones para el elemento en el área de texto de indicaciones.</text:p>
      <text:p text:style-name="Text_20_body">Una vez que haya actualizado la cantidad, el botón Siguiente está disponible y puede continuar con el paso 3.</text:p>
      <text:p text:style-name="Text_20_body">Tenga en cuenta que al hacer clic en cancelar o salir de esta receta <text:span text:style-name="Strong_20_Emphasis">BORRARÁ</text:span> esta receta</text:p>
      <text:p text:style-name="Text_20_body"><draw:frame draw:style-name="mediacenter" draw:name="  Legend" text:anchor-type="paragraph" draw:z-index="0" svg:width="21.166666666667cm" style:rel-width="100%"><draw:text-box><text:p text:style-name="legendcenter"><draw:frame draw:style-name="mediacenter" draw:name=" " text:anchor-type="paragraph" draw:z-index="10" svg:width="21.166666666667cm" style:rel-width="100%" svg:height="14.345377604167cm" style:rel-height="scale"><draw:image xlink:href="Pictures/7144c3393a493ac71d7b31d1241113b5.png" xlink:type="simple" xlink:show="embed" xlink:actuate="onLoad"/></draw:frame> </text:p></draw:text-box></draw:frame></text:p>
      <text:list text:style-name="List_20_1" text:continue-numbering="false">
        <text:list-item>
          <text:p text:style-name="LastListParagraph_List_20_1_Content_First"> Paso 3: Puede ver los resultados finales de la receta y agregar otros detalles, como un comentario.</text:p>
        </text:list-item>
      </text:list>
      <text:p text:style-name="Text_20_body"><draw:frame draw:style-name="mediacenter" draw:name="  Legend" text:anchor-type="paragraph" draw:z-index="0" svg:width="21.166666666667cm" style:rel-width="100%"><draw:text-box><text:p text:style-name="legendcenter"><draw:frame draw:style-name="mediacenter" draw:name=" " text:anchor-type="paragraph" draw:z-index="11" svg:width="21.166666666667cm" style:rel-width="100%" svg:height="14.469401041667cm" style:rel-height="scale"><draw:image xlink:href="Pictures/0dda062180c2a1cc010a80d48f90a3b9.png" xlink:type="simple" xlink:show="embed" xlink:actuate="onLoad"/></draw:frame> </text:p></draw:text-box></draw:frame></text:p>
      <text:p text:style-name="Text_20_body">Al tocar el botón <text:span text:style-name="Strong_20_Emphasis">Completar</text:span> finalizará la receta. Eso significa que está bloqueado, ya no puede editarlo.</text:p>
      <text:p text:style-name="Text_20_body"><draw:frame draw:style-name="mediacenter" draw:name="  Legend" text:anchor-type="paragraph" draw:z-index="0" svg:width="21.166666666667cm" style:rel-width="100%"><draw:text-box><text:p text:style-name="legendcenter"><draw:frame draw:style-name="mediacenter" draw:name=" " text:anchor-type="paragraph" draw:z-index="12" svg:width="21.166666666667cm" style:rel-width="100%" svg:height="14.469401041667cm" style:rel-height="scale"><draw:image xlink:href="Pictures/ac82f9b4a19060d8b422991405ac503c.png" xlink:type="simple" xlink:show="embed" xlink:actuate="onLoad"/></draw:frame> </text:p></draw:text-box></draw:frame></text:p>
      <text:p text:style-name="Text_20_body">¡Eso fue fácil!. Si ha habilitado los pagos, puede ir al siguiente paso para recibir el pago. Si no, continuará y dispensará la próxima receta.</text:p>
      <text:h text:style-name="Heading_20_2" text:outline-level="2"><text:bookmark-start text:name="__RefHeading___pagos_8"/><text:bookmark-start text:name="pagos"/>Pagos<text:bookmark-end text:name="__RefHeading___pagos_8"/><text:bookmark-end text:name="pagos"/></text:h>
      <text:p text:style-name="Text_20_body">El módulo de pagos debe configurarse en el servidor, por lo que si está apagado, no lo verá.
Las instrucciones de configuración están <text:a xlink:type="simple" xlink:href="https://wiki.msupply.foundation/en:mobile:setup:server_side" text:style-name="Internet_20_link" text:visited-style-name="Visited_20_Internet_20_Link">aquí</text:a>
Los 2 ajustes de configuración que deben establecerse en “verdadero” son:</text:p>
      <text:list text:style-name="List_20_1" text:continue-numbering="false">
        <text:list-item>
          <text:p text:style-name="List_20_1_Content_First"> usaModuloDispensario <text:span text:style-name="Emphasis">(usesDispensarymodule)</text:span></text:p>
        </text:list-item>
        <text:list-item>
          <text:p text:style-name="List_20_1_Content_Last"> usaModuloDePagos <text:span text:style-name="Emphasis">(usesPaymentsmodule)</text:span></text:p>
        </text:list-item>
      </text:list>
      <text:p text:style-name="Text_20_body">Una vez habilitado, cuando llegue a la página de resumen donde verifica los detalles de una receta, se le mostrará un resumen de pago y cada artículo mostrará su precio:</text:p>
      <text:p text:style-name="Text_20_body"><draw:frame draw:style-name="mediacenter" draw:name="  Legend" text:anchor-type="paragraph" draw:z-index="0" svg:width="21.166666666667cm" style:rel-width="100%"><draw:text-box><text:p text:style-name="legendcenter"><draw:frame draw:style-name="mediacenter" draw:name=" " text:anchor-type="paragraph" draw:z-index="13" svg:width="21.166666666667cm" style:rel-width="100%" svg:height="14.424059139785cm" style:rel-height="scale"><draw:image xlink:href="Pictures/5209b4e5a49b63d6660f9ca6dbd59958.png" xlink:type="simple" xlink:show="embed" xlink:actuate="onLoad"/></draw:frame> </text:p></draw:text-box></draw:frame></text:p>
      <text:p text:style-name="Text_20_body">La lista desplegable debajo de “Pago” le permite seleccionar el tipo de pago. (Los tipos se configuran en el servidor).</text:p>
      <text:p text:style-name="Text_20_body"><draw:frame draw:style-name="mediacenter" draw:name="   Legend" text:anchor-type="paragraph" draw:z-index="0" svg:width="9.2604166666667cm"><draw:text-box><text:p text:style-name="legendcenter"><draw:frame draw:style-name="mediacenter" draw:name="  " text:anchor-type="paragraph" draw:z-index="14" svg:width="9.2604166666667cm" svg:height="6.2099264705882cm"><draw:image xlink:href="Pictures/9fb425fa3dc365932e93d10d076917f3.png" xlink:type="simple" xlink:show="embed" xlink:actuate="onLoad"/></draw:frame>  </text:p></draw:text-box></draw:frame></text:p>
      <text:list text:style-name="List_20_1" text:continue-numbering="false">
        <text:list-item>
          <text:p text:style-name="List_20_1_Content_First"> El <text:span text:style-name="Strong_20_Emphasis">Monto de pago</text:span> es el monto que paga el paciente</text:p>
        </text:list-item>
        <text:list-item>
          <text:p text:style-name="List_20_1_Content"> Si tienen algún crédito disponible, este se detallará en la <text:span text:style-name="Strong_20_Emphasis">Cantidad de pago</text:span></text:p>
        </text:list-item>
        <text:list-item>
          <text:p text:style-name="List_20_1_Content"> Solo puede haber un <text:span text:style-name="Strong_20_Emphasis">Monto de pago</text:span> menor que el <text:span text:style-name="Strong_20_Emphasis">Total</text:span>, si el paciente tiene suficiente crédito disponible para cubrir la diferencia.</text:p>
        </text:list-item>
        <text:list-item>
          <text:p text:style-name="List_20_1_Content"> La cantidad de crédito se muestra en <text:span text:style-name="Strong_20_Emphasis">Crédito utilizado</text:span></text:p>
        </text:list-item>
        <text:list-item>
          <text:p text:style-name="List_20_1_Content"> El cambio requerido es la cantidad de cambio que se le debe dar al paciente</text:p>
        </text:list-item>
        <text:list-item>
          <text:p text:style-name="List_20_1_Content_Last"> Solo es posible finalizar una receta cuando los pagos están habilitados, cuando el monto del pago es un valor válido</text:p>
        </text:list-item>
      </text:list>
      <text:p text:style-name="Text_20_body">Aquí hay un ejemplo si el paciente no tiene suficiente crédito:</text:p>
      <text:p text:style-name="Text_20_body"><draw:frame draw:style-name="mediacenter" draw:name="  Legend" text:anchor-type="paragraph" draw:z-index="0" svg:width="21.166666666667cm" style:rel-width="100%"><draw:text-box><text:p text:style-name="legendcenter"><draw:frame draw:style-name="mediacenter" draw:name=" " text:anchor-type="paragraph" draw:z-index="15" svg:width="21.166666666667cm" style:rel-width="100%" svg:height="14.38671875cm" style:rel-height="scale"><draw:image xlink:href="Pictures/2ed1a5aa304b94ee98bac7d4420996e3.png" xlink:type="simple" xlink:show="embed" xlink:actuate="onLoad"/></draw:frame> </text:p></draw:text-box></draw:frame></text:p>
      <text:p text:style-name="Text_20_body">Y aquí hay un ejemplo de dónde el pago le dio más en efectivo que el monto a pagar, y necesita devolverles el cambio:</text:p>
      <text:p text:style-name="Text_20_body"><draw:frame draw:style-name="mediacenter" draw:name="  Legend" text:anchor-type="paragraph" draw:z-index="0" svg:width="21.166666666667cm" style:rel-width="100%"><draw:text-box><text:p text:style-name="legendcenter"><draw:frame draw:style-name="mediacenter" draw:name=" " text:anchor-type="paragraph" draw:z-index="16" svg:width="21.166666666667cm" style:rel-width="100%" svg:height="14.345377604167cm" style:rel-height="scale"><draw:image xlink:href="Pictures/4d9d08c9eaf84203a170a77cc5f88482.png" xlink:type="simple" xlink:show="embed" xlink:actuate="onLoad"/></draw:frame> </text:p></draw:text-box></draw:frame></text:p>
      <text:h text:style-name="Heading_20_2" text:outline-level="2"><text:bookmark-start text:name="__RefHeading___seguro_9"/><text:bookmark-start text:name="seguro"/>Seguro<text:bookmark-end text:name="__RefHeading___seguro_9"/><text:bookmark-end text:name="seguro"/></text:h>
      <text:p text:style-name="Text_20_body">Si el servidor tiene proveedores de seguros habilitados, la tienda móvil también lo hará.</text:p>
      <text:p text:style-name="Text_20_body">Esto habilitará la lista desplegable de seguros y el botón <text:span text:style-name="Strong_20_Emphasis">agregar</text:span> (el botón naranja “más” a la derecha):</text:p>
      <text:p text:style-name="Text_20_body"><draw:frame draw:style-name="mediacenter" draw:name="  Legend" text:anchor-type="paragraph" draw:z-index="0" svg:width="21.166666666667cm" style:rel-width="100%"><draw:text-box><text:p text:style-name="legendcenter"><draw:frame draw:style-name="mediacenter" draw:name=" " text:anchor-type="paragraph" draw:z-index="17" svg:width="21.166666666667cm" style:rel-width="100%" svg:height="14.138671875cm" style:rel-height="scale"><draw:image xlink:href="Pictures/777fe8ef6e54e17b9bec2bf14f4ee969.png" xlink:type="simple" xlink:show="embed" xlink:actuate="onLoad"/></draw:frame> </text:p></draw:text-box></draw:frame></text:p>
      <text:p text:style-name="Text_20_body">Al ingresar los detalles del pago, si el paciente tiene una póliza de seguro, puede seleccionarla de la lista desplegable:</text:p>
      <text:p text:style-name="Text_20_body"><draw:frame draw:style-name="mediacenter" draw:name="  Legend" text:anchor-type="paragraph" draw:z-index="0" svg:width="9.2604166666667cm"><draw:text-box><text:p text:style-name="legendcenter"><draw:frame draw:style-name="mediacenter" draw:name=" " text:anchor-type="paragraph" draw:z-index="18" svg:width="9.2604166666667cm" svg:height="4.9795177902622cm"><draw:image xlink:href="Pictures/c09ec5951e4f108ef232c40cd40db113.png" xlink:type="simple" xlink:show="embed" xlink:actuate="onLoad"/></draw:frame> </text:p></draw:text-box></draw:frame></text:p>
      <text:p text:style-name="Text_20_body">Puede usar los botones <text:span text:style-name="Strong_20_Emphasis">Editar</text:span> (el “lápiz”) o <text:span text:style-name="Strong_20_Emphasis">Agregar</text:span> (el signo “más”) para agregar o editar pólizas de seguro.</text:p>
      <text:p text:style-name="Text_20_body">Si hace click en el botón <text:span text:style-name="Strong_20_Emphasis">Agregar</text:span>, puede agregar una póliza de seguro:</text:p>
      <text:p text:style-name="Text_20_body"><draw:frame draw:style-name="mediacenter" draw:name="  Legend" text:anchor-type="paragraph" draw:z-index="0" svg:width="21.166666666667cm" style:rel-width="100%"><draw:text-box><text:p text:style-name="legendcenter"><draw:frame draw:style-name="mediacenter" draw:name=" " text:anchor-type="paragraph" draw:z-index="19" svg:width="21.166666666667cm" style:rel-width="100%" svg:height="14.304036458333cm" style:rel-height="scale"><draw:image xlink:href="Pictures/39dbbc1c3fb9a1624e2486036d6a72c2.png" xlink:type="simple" xlink:show="embed" xlink:actuate="onLoad"/></draw:frame> </text:p></draw:text-box></draw:frame></text:p>
      <text:p text:style-name="Text_20_body">El botón <text:span text:style-name="Strong_20_Emphasis">Guardar</text:span> solo está habilitado cuando ha ingresado un valor válido en cada campo que está etiquetado como “requerido”.</text:p>
      <text:p text:style-name="Text_20_body">Si ha configurado categorías de transacciones en el servidor, podrá elegir una en la esquina superior izquierda de la ventana:</text:p>
      <text:p text:style-name="Text_20_body"><draw:frame draw:style-name="mediacenter" draw:name="  Legend" text:anchor-type="paragraph" draw:z-index="0" svg:width="8.016875cm"><draw:text-box><text:p text:style-name="legendcenter"><draw:frame draw:style-name="mediacenter" draw:name=" " text:anchor-type="paragraph" draw:z-index="20" svg:width="8.016875cm" svg:height="2.4646921487603cm"><draw:image xlink:href="Pictures/f79daa58529c1c96756933b59cd7b066.png" xlink:type="simple" xlink:show="embed" xlink:actuate="onLoad"/></draw:frame> </text:p></draw:text-box></draw:frame></text:p>
      <text:p text:style-name="Text_20_body"><text:line-break/>
<text:line-break/></text:p>
      <table:table table:style-name="Table">
        <table:table-column/>
        <table:table-row>
          <table:table-cell office:value-type="string" table:style-name="tablecell">
            <text:p text:style-name="tablealigncenter">  <text:span text:style-name="Emphasis">Anterior:  <text:span text:style-name="Strong_20_Emphasis"><text:a xlink:type="simple" xlink:href="https://wiki.msupply.foundation/es:mobile:user_guide:indicators" text:style-name="Internet_20_link" text:visited-style-name="Visited_20_Internet_20_Link">Indicadores</text:a></text:span> | | Siguiente:  <text:span text:style-name="Strong_20_Emphasis"><text:a xlink:type="simple" xlink:href="https://wiki.msupply.foundation/es:mobile:user_guide:cash_register" text:style-name="Internet_20_link" text:visited-style-name="Visited_20_Internet_20_Link">La Caja Registradora</text:a></text:span></text:span> 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es:mobile:user_guide:dispensing</dc:title>
  </office:meta>
</office:document-meta>
</file>