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  <manifest:file-entry manifest:media-type="image/jpeg" manifest:full-path="Pictures/741819f071ef50ed9abc94c699b9b8df.jpg"/>
  <manifest:file-entry manifest:media-type="image/jpeg" manifest:full-path="Pictures/43af0b52f13ee1b8634f4d3439ca8b59.jpg"/>
  <manifest:file-entry manifest:media-type="image/jpeg" manifest:full-path="Pictures/9d0d3a26048cb9f0d007bf5a32b9d274.jpg"/>
  <manifest:file-entry manifest:media-type="image/png" manifest:full-path="Pictures/5aa25dd8c69eb8094d2e0d1bcf7433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wiki.msupply.foundation/en:mobile:user_guide"><draw:frame draw:style-name="media" draw:name="mSupply Mobile User Guide menu Legend" text:anchor-type="as-char" draw:z-index="0" svg:width="15.875cm"><draw:text-box><text:p text:style-name="legendcenter"><draw:frame draw:style-name="media" draw:name="mSupply Mobile User Guide menu" text:anchor-type="as-char" draw:z-index="0" svg:width="15.875cm" svg:height="3.5300449871465cm"><draw:image xlink:href="Pictures/f3cbe20f2c01265c07b109e72aaeff13.png" xlink:type="simple" xlink:show="embed" xlink:actuate="onLoad"/></draw:frame>mSupply Mobile User Guide menu</text:p></draw:text-box></draw:frame></draw:a></text:p>
      <text:p text:style-name="Horizontal_20_Line"/>
      <text:h text:style-name="Heading_20_2" text:outline-level="2"><text:bookmark text:name="es:mobile:user_guide:customer_requisitions"/><text:bookmark-start text:name="__RefHeading___requisiciones_de_clientes_1"/><text:bookmark-start text:name="requisiciones_de_clientes"/>Requisiciones de clientes<text:bookmark-end text:name="__RefHeading___requisiciones_de_clientes_1"/><text:bookmark-end text:name="requisiciones_de_clientes"/></text:h>
      <text:p text:style-name="Text_20_body">Cuando un cliente le ordena stock, crea una <text:span text:style-name="Strong_20_Emphasis">Requisición para proveedor</text:span> en el SISTEMA DE SU CLIENTE. Esto aparecerá como una <text:span text:style-name="Strong_20_Emphasis">Requisición de cliente</text:span> en SU ​​SISTEMA.</text:p>
      <text:h text:style-name="Heading_20_3" text:outline-level="3"><text:bookmark-start text:name="__RefHeading___hacer_click_en_requisiciones_de_clientes_2"/><text:bookmark-start text:name="hacer_click_en_requisiciones_de_clientes"/>Hacer click en Requisiciones de clientes<text:bookmark-end text:name="__RefHeading___hacer_click_en_requisiciones_de_clientes_2"/><text:bookmark-end text:name="hacer_click_en_requisiciones_de_clientes"/></text:h>
      <text:p text:style-name="Text_20_body"><draw:frame draw:style-name="mediacenter" draw:name="1" text:anchor-type="paragraph" draw:z-index="1" svg:width="18.520833333333cm" style:rel-width="100%" svg:height="12.454975188227cm" style:rel-height="scale"><draw:image xlink:href="Pictures/741819f071ef50ed9abc94c699b9b8df.jpg" xlink:type="simple" xlink:show="embed" xlink:actuate="onLoad"/></draw:frame></text:p>
      <text:h text:style-name="Heading_20_3" text:outline-level="3"><text:bookmark-start text:name="__RefHeading___hacer_click_en_una_requisicion_de_cliente_para_abrirla_3"/><text:bookmark-start text:name="hacer_click_en_una_requisicion_de_cliente_para_abrirla"/>Hacer click en una Requisición de cliente para abrirla<text:bookmark-end text:name="__RefHeading___hacer_click_en_una_requisicion_de_cliente_para_abrirla_3"/><text:bookmark-end text:name="hacer_click_en_una_requisicion_de_cliente_para_abrirla"/></text:h>
      <text:p text:style-name="Text_20_body"><draw:frame draw:style-name="mediacenter" draw:name="2" text:anchor-type="paragraph" draw:z-index="2" svg:width="15.875cm" svg:height="3.3389671361502cm"><draw:image xlink:href="Pictures/43af0b52f13ee1b8634f4d3439ca8b59.jpg" xlink:type="simple" xlink:show="embed" xlink:actuate="onLoad"/></draw:frame></text:p>
      <text:h text:style-name="Heading_20_3" text:outline-level="3"><text:bookmark-start text:name="__RefHeading___revisar_los_detalles_4"/><text:bookmark-start text:name="revisar_los_detalles"/>Revisar los detalles<text:bookmark-end text:name="__RefHeading___revisar_los_detalles_4"/><text:bookmark-end text:name="revisar_los_detalles"/></text:h>
      <text:p text:style-name="Text_20_body">Si es necesario, cambie las cantidades de los items a ser provistos.
<draw:frame draw:style-name="mediacenter" draw:name="3" text:anchor-type="paragraph" draw:z-index="3" svg:width="15.875cm" svg:height="4.5287576687117cm"><draw:image xlink:href="Pictures/9d0d3a26048cb9f0d007bf5a32b9d274.jpg" xlink:type="simple" xlink:show="embed" xlink:actuate="onLoad"/></draw:frame></text:p>
      <text:h text:style-name="Heading_20_3" text:outline-level="3"><text:bookmark-start text:name="__RefHeading___cuando_esta_satisfecho_con_los_detalles_5"/><text:bookmark-start text:name="cuando_esta_satisfecho_con_los_detalles"/>Cuando está satisfecho con los detalles...<text:bookmark-end text:name="__RefHeading___cuando_esta_satisfecho_con_los_detalles_5"/><text:bookmark-end text:name="cuando_esta_satisfecho_con_los_detalles"/></text:h>
      <text:p text:style-name="Text_20_body">Haga click en el botón <text:span text:style-name="Strong_20_Emphasis">Finalizar</text:span> (<text:span text:style-name="Emphasis">Finalise</text:span>) en la esquina superior derecha.</text:p>
      <text:p text:style-name="Text_20_body"><draw:frame draw:style-name="mediacenter" draw:name="4" text:anchor-type="paragraph" draw:z-index="4" svg:width="1.8785416666667cm" svg:height="1.7991666666667cm"><draw:image xlink:href="Pictures/5aa25dd8c69eb8094d2e0d1bcf743368.png" xlink:type="simple" xlink:show="embed" xlink:actuate="onLoad"/></draw:frame>
mSupply generará una <text:span text:style-name="Strong_20_Emphasis">Factura de cliente</text:span> en su sistema, que se enviará al cliente como una <text:span text:style-name="Strong_20_Emphasis">Factura de proveedor</text:span>.
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Anterior:  <text:span text:style-name="Strong_20_Emphasis"><text:a xlink:type="simple" xlink:href="https://wiki.msupply.foundation/es:mobile:user_guide:customer_inv" text:style-name="Internet_20_link" text:visited-style-name="Visited_20_Internet_20_Link">Facturas de clientes</text:a></text:span> | | Siguiente: <text:span text:style-name="Strong_20_Emphasis"><text:a xlink:type="simple" xlink:href="https://wiki.msupply.foundation/es:mobile:user_guide:supplier_requisitions" text:style-name="Internet_20_link" text:visited-style-name="Visited_20_Internet_20_Link">Requisiciones para Proveedores (Pedidos Generales)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mobile:user_guide:customer_requisitions</dc:title>
  </office:meta>
</office:document-meta>
</file>