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3cbe20f2c01265c07b109e72aaeff13.png"/>
  <manifest:file-entry manifest:media-type="image/jpeg" manifest:full-path="Pictures/9dfe902f06b1a3579853b0f70fbef0ec.jpg"/>
  <manifest:file-entry manifest:media-type="image/jpeg" manifest:full-path="Pictures/6cbe8590e9d637b869ff233f5ef5a2d4.jpg"/>
  <manifest:file-entry manifest:media-type="image/png" manifest:full-path="Pictures/203b4611eb6051c053e090b08e9e3183.png"/>
  <manifest:file-entry manifest:media-type="image/png" manifest:full-path="Pictures/acdd0c0e6d4c03a7011c3294b297b167.png"/>
  <manifest:file-entry manifest:media-type="image/png" manifest:full-path="Pictures/207802e7b1df4e12ba2e53198ed56926.png"/>
  <manifest:file-entry manifest:media-type="image/png" manifest:full-path="Pictures/b6eeb5346a905f62d48e7927f6fc57ae.png"/>
  <manifest:file-entry manifest:media-type="image/png" manifest:full-path="Pictures/d2151c6bce2becda47334f879df848d7.png"/>
  <manifest:file-entry manifest:media-type="image/png" manifest:full-path="Pictures/c7cf30e1afe2db8d60c6f8289680b6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a xlink:type="simple" xlink:href="https://wiki.msupply.foundation/es:mobile:user_guide"><draw:frame draw:style-name="media" draw:name="mSupply Mobile User Guide menu Legend" text:anchor-type="as-char" draw:z-index="0" svg:width="15.875cm"><draw:text-box><text:p text:style-name="legendcenter"><draw:frame draw:style-name="media" draw:name="mSupply Mobile User Guide menu" text:anchor-type="as-char" draw:z-index="0" svg:width="15.875cm" svg:height="3.5300449871465cm"><draw:image xlink:href="Pictures/f3cbe20f2c01265c07b109e72aaeff13.png" xlink:type="simple" xlink:show="embed" xlink:actuate="onLoad"/></draw:frame>mSupply Mobile User Guide menu</text:p></draw:text-box></draw:frame></draw:a></text:p>
      <text:p text:style-name="Horizontal_20_Line"/>
      <text:h text:style-name="Heading_20_2" text:outline-level="2"><text:bookmark text:name="es:mobile:user_guide:customer_inv"/><text:bookmark-start text:name="__RefHeading___facturas_de_clientes_1"/><text:bookmark-start text:name="facturas_de_clientes"/>Facturas de clientes<text:bookmark-end text:name="__RefHeading___facturas_de_clientes_1"/><text:bookmark-end text:name="facturas_de_clientes"/></text:h>
      <text:p text:style-name="Text_20_body">Por ejemplo:
un centro médico, llamado Ami CHC, envía un pedido a tu empresa. Están haciendo un recorrido de divulgación a los hogares en un pueblo cercano y les gustaría recolectar algunos artículos para llevar.</text:p>
      <text:p text:style-name="Text_20_body">El <text:span text:style-name="Strong_20_Emphasis">cliente</text:span> es Ami CHC</text:p>
      <text:p text:style-name="Text_20_body">Han ordenado:</text:p>
      <text:list text:style-name="List_20_1" text:continue-numbering="false">
        <text:list-item>
          <text:p text:style-name="List_20_1_Content_First"> Amoxicillin 500mg tabs x 11</text:p>
        </text:list-item>
        <text:list-item>
          <text:p text:style-name="List_20_1_Content"> Paracetamol 500mg tabs x 100</text:p>
        </text:list-item>
        <text:list-item>
          <text:p text:style-name="List_20_1_Content_Last"> Diazepam Injection 5mg/ml Amp/2ml x 50</text:p>
        </text:list-item>
      </text:list>
      <text:p text:style-name="Text_20_body"><text:span text:style-name="Strong_20_Emphasis">Creemos una factura de cliente…</text:span></text:p>
      <text:p text:style-name="Horizontal_20_Line"/>
      <text:h text:style-name="Heading_20_3" text:outline-level="3"><text:bookmark-start text:name="__RefHeading___hacer_click_on_facturas_de_clientes_2"/><text:bookmark-start text:name="hacer_click_on_facturas_de_clientes"/>Hacer click on Facturas de clientes<text:bookmark-end text:name="__RefHeading___hacer_click_on_facturas_de_clientes_2"/><text:bookmark-end text:name="hacer_click_on_facturas_de_clientes"/></text:h>
      <text:p text:style-name="Text_20_body">El botón <text:span text:style-name="Strong_20_Emphasis">Factura del cliente</text:span> (<text:span text:style-name="Emphasis">Customer Invoices</text:span>) mostrará una lista de facturas. Si no ha terminado de trabajar en una factura y no la ha confirmado, puede hacer click ahora para abrirla y seguir trabajando en ella.</text:p>
      <text:p text:style-name="Text_20_body"><draw:frame draw:style-name="mediacenter" draw:name="1" text:anchor-type="paragraph" draw:z-index="1" svg:width="15.875cm" svg:height="10.744868421053cm"><draw:image xlink:href="Pictures/9dfe902f06b1a3579853b0f70fbef0ec.jpg" xlink:type="simple" xlink:show="embed" xlink:actuate="onLoad"/></draw:frame></text:p>
      <text:p text:style-name="Horizontal_20_Line"/>
      <text:h text:style-name="Heading_20_3" text:outline-level="3"><text:bookmark-start text:name="__RefHeading___empezar_una_nueva_factura_de_cliente_3"/><text:bookmark-start text:name="empezar_una_nueva_factura_de_cliente"/>Empezar una nueva factura de cliente<text:bookmark-end text:name="__RefHeading___empezar_una_nueva_factura_de_cliente_3"/><text:bookmark-end text:name="empezar_una_nueva_factura_de_cliente"/></text:h>
      <text:p text:style-name="Text_20_body">Click <text:span text:style-name="Strong_20_Emphasis">Nueva factura</text:span> (<text:span text:style-name="Emphasis">New invoice</text:span>)
<draw:frame draw:style-name="mediacenter" draw:name="2" text:anchor-type="paragraph" draw:z-index="2" svg:width="17.832916666667cm" style:rel-width="100%" svg:height="10.609791666667cm" style:rel-height="scale"><draw:image xlink:href="Pictures/6cbe8590e9d637b869ff233f5ef5a2d4.jpg" xlink:type="simple" xlink:show="embed" xlink:actuate="onLoad"/></draw:frame></text:p>
      <text:p text:style-name="Text_20_body">Busque el cliente que le está realizando el pedido
<draw:frame draw:style-name="mediacenter" draw:name="3" text:anchor-type="paragraph" draw:z-index="3" svg:width="18.520833333333cm" style:rel-width="100%" svg:height="11.58875cm" style:rel-height="scale"><draw:image xlink:href="Pictures/203b4611eb6051c053e090b08e9e3183.png" xlink:type="simple" xlink:show="embed" xlink:actuate="onLoad"/></draw:frame></text:p>
      <text:p text:style-name="Horizontal_20_Line"/>
      <text:h text:style-name="Heading_20_3" text:outline-level="3"><text:bookmark-start text:name="__RefHeading___agregar_articulos_a_la_factura_del_cliente_4"/><text:bookmark-start text:name="agregar_articulos_a_la_factura_del_cliente"/>Agregar artículos a la factura del cliente<text:bookmark-end text:name="__RefHeading___agregar_articulos_a_la_factura_del_cliente_4"/><text:bookmark-end text:name="agregar_articulos_a_la_factura_del_cliente"/></text:h>
      <text:p text:style-name="Text_20_body">Puede agregar artículos a la factura del cliente uno por uno; para hacerlo, haga clic en <text:span text:style-name="Strong_20_Emphasis">Nuevo Artículo</text:span> (<text:span text:style-name="Emphasis">New Item</text:span>). 
<draw:frame draw:style-name="mediacenter" draw:name="4" text:anchor-type="paragraph" draw:z-index="4" svg:width="21.166666666667cm" style:rel-width="100%" svg:height="12.053564865858cm" style:rel-height="scale"><draw:image xlink:href="Pictures/acdd0c0e6d4c03a7011c3294b297b167.png" xlink:type="simple" xlink:show="embed" xlink:actuate="onLoad"/></draw:frame></text:p>
      <text:p text:style-name="Text_20_body">Comience a escribir para buscar el artículo.
<draw:frame draw:style-name="mediacenter" draw:name="5" text:anchor-type="paragraph" draw:z-index="5" svg:width="21.166666666667cm" style:rel-width="100%" svg:height="5.5371057513915cm" style:rel-height="scale"><draw:image xlink:href="Pictures/207802e7b1df4e12ba2e53198ed56926.png" xlink:type="simple" xlink:show="embed" xlink:actuate="onLoad"/></draw:frame></text:p>
      <text:p text:style-name="Text_20_body">Si tiene muchos artículos para agregar a la factura, puede ser lento agregarlos uno por uno.</text:p>
      <text:p text:style-name="Text_20_body">Para agregar muchos elementos a la vez, haga clic en <text:span text:style-name="Strong_20_Emphasis">Agregar artículos desde Lista Maestra</text:span>.
<draw:frame draw:style-name="mediacenter" draw:name="6" text:anchor-type="paragraph" draw:z-index="6" svg:width="21.166666666667cm" style:rel-width="100%" svg:height="12.053564865858cm" style:rel-height="scale"><draw:image xlink:href="Pictures/b6eeb5346a905f62d48e7927f6fc57ae.png" xlink:type="simple" xlink:show="embed" xlink:actuate="onLoad"/></draw:frame></text:p>
      <text:p text:style-name="Text_20_body">Seleccione una o más listas maestras de la lista. Solo se muestran las listas maestras visibles para el cliente.</text:p>
      <text:p text:style-name="Text_20_body"><draw:frame draw:style-name="mediacenter" draw:name="7" text:anchor-type="paragraph" draw:z-index="7" svg:width="21.166666666667cm" style:rel-width="100%" svg:height="12.000296208531cm" style:rel-height="scale"><draw:image xlink:href="Pictures/d2151c6bce2becda47334f879df848d7.png" xlink:type="simple" xlink:show="embed" xlink:actuate="onLoad"/></draw:frame></text:p>
      <text:p text:style-name="Text_20_body">Los artículos en las listas maestras seleccionadas aparecerán automáticamente en la factura del cliente.</text:p>
      <text:p text:style-name="Text_20_body"><draw:frame draw:style-name="mediacenter" draw:name="8" text:anchor-type="paragraph" draw:z-index="8" svg:width="21.166666666667cm" style:rel-width="100%" svg:height="11.963768115942cm" style:rel-height="scale"><draw:image xlink:href="Pictures/c7cf30e1afe2db8d60c6f8289680b6e6.png" xlink:type="simple" xlink:show="embed" xlink:actuate="onLoad"/></draw:frame></text:p>
      <text:p text:style-name="Horizontal_20_Line"/>
      <text:h text:style-name="Heading_20_3" text:outline-level="3"><text:bookmark-start text:name="__RefHeading___cuando_has_terminado_5"/><text:bookmark-start text:name="cuando_has_terminado"/>Cuando has terminado<text:bookmark-end text:name="__RefHeading___cuando_has_terminado_5"/><text:bookmark-end text:name="cuando_has_terminado"/></text:h>
      <text:p text:style-name="Text_20_body">Hacer click en el botón <text:span text:style-name="Strong_20_Emphasis">Finalizar</text:span> (situado arriba), y luego en <text:span text:style-name="Strong_20_Emphasis">Confirmar</text:span>.</text:p>
      <text:p text:style-name="Horizontal_20_Line"/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-start text:name="__RefHeading___que_es_una_lista_maestra_6"/><text:bookmark-start text:name="que_es_una_lista_maestra"/>¿Qué es una lista maestra?<text:bookmark-end text:name="__RefHeading___que_es_una_lista_maestra_6"/><text:bookmark-end text:name="que_es_una_lista_maestra"/></text:h><text:p text:style-name="Text_20_body">La <text:span text:style-name="Strong_20_Emphasis">Lista Maestra</text:span> es una lista de todos los artículos disponibles para usted en tu empresa.
La lista la establece su proveedor y/o el Ministerio de Salud</text:p></table:table-cell></table:table-row></table:table></draw:text-box></draw:frame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Anterior:  <text:span text:style-name="Strong_20_Emphasis"><text:a xlink:type="simple" xlink:href="https://wiki.msupply.foundation/es:mobile:user_guide:getting_started" text:style-name="Internet_20_link" text:visited-style-name="Visited_20_Internet_20_Link">Comenzando</text:a></text:span> | | Siguiente: <text:span text:style-name="Strong_20_Emphasis"><text:a xlink:type="simple" xlink:href="https://wiki.msupply.foundation/es:mobile:user_guide:customer_requisitions" text:style-name="Internet_20_link" text:visited-style-name="Visited_20_Internet_20_Link">Requisiciones de clientes</text:a>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9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s:mobile:user_guide:customer_inv</dc:title>
  </office:meta>
</office:document-meta>
</file>