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png" manifest:full-path="Pictures/eecc1cbdaeee0121efeadf49d8f9c200.png"/>
  <manifest:file-entry manifest:media-type="image/png" manifest:full-path="Pictures/63d5cf27a213e535c0cf43500887fcec.png"/>
  <manifest:file-entry manifest:media-type="image/png" manifest:full-path="Pictures/f34584b2ed0c3aeb86d84c0f2791d31e.png"/>
  <manifest:file-entry manifest:media-type="image/png" manifest:full-path="Pictures/1d8b229c5a492dbbe15d3ce9bf1bb215.png"/>
  <manifest:file-entry manifest:media-type="image/png" manifest:full-path="Pictures/485403d8dd6609657e950ba629d111be.png"/>
  <manifest:file-entry manifest:media-type="image/png" manifest:full-path="Pictures/573f2252e01152ebd2f2ac4cb54c6178.png"/>
  <manifest:file-entry manifest:media-type="image/png" manifest:full-path="Pictures/ce2314fa07aced3b48195566e0fe09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es:mobile:user_guide"><draw:frame draw:style-name="media" draw:name="Guía de Usuario mSupply Móvil Legend" text:anchor-type="as-char" draw:z-index="0" svg:width="15.875cm"><draw:text-box><text:p text:style-name="legendcenter"><draw:frame draw:style-name="media" draw:name="Guía de Usuario mSupply Móvil" text:anchor-type="as-char" draw:z-index="0" svg:width="15.875cm" svg:height="3.5300449871465cm"><draw:image xlink:href="Pictures/f3cbe20f2c01265c07b109e72aaeff13.png" xlink:type="simple" xlink:show="embed" xlink:actuate="onLoad"/></draw:frame>Guía de Usuario mSupply Móvil</text:p></draw:text-box></draw:frame></draw:a></text:p>
      <text:p text:style-name="Horizontal_20_Line"/>
      <text:h text:style-name="Heading_20_1" text:outline-level="1"><text:bookmark text:name="es:mobile:user_guide:cash_register"/><text:bookmark-start text:name="__RefHeading___la_caja_registradora_1"/><text:bookmark-start text:name="la_caja_registradora"/>La Caja Registradora<text:bookmark-end text:name="__RefHeading___la_caja_registradora_1"/><text:bookmark-end text:name="la_caja_registradora"/></text:h>
      <text:p text:style-name="Text_20_body">Esta función está <text:span text:style-name="Strong_20_Emphasis">desactivada de manera predeterminada</text:span>. La mayoría de los usuarios no manejarán efectivo y pueden omitir esta sección. Para habilitar la funcionalidad, consulte la documentación <text:a xlink:type="simple" xlink:href="https://wiki.msupply.foundation/es:mobile:setup:server_side" text:style-name="Internet_20_link" text:visited-style-name="Visited_20_Internet_20_Link">aquí</text:a></text:p>
      <text:h text:style-name="Heading_20_2" text:outline-level="2"><text:bookmark-start text:name="__RefHeading___la_lista_de_transacciones_en_efectivo_2"/><text:bookmark-start text:name="la_lista_de_transacciones_en_efectivo"/>La lista de transacciones en efectivo<text:bookmark-end text:name="__RefHeading___la_lista_de_transacciones_en_efectivo_2"/><text:bookmark-end text:name="la_lista_de_transacciones_en_efectivo"/></text:h>
      <text:list text:style-name="List_20_1" text:continue-numbering="false">
        <text:list-item>
          <text:p text:style-name="List_20_1_Content_First"> Al hacer clic en el botón de registro “Caja registradora” se muestran todos los recibos y pagos</text:p>
        </text:list-item>
        <text:list-item>
          <text:p text:style-name="List_20_1_Content_Last"> El saldo actual de efectivo de su tienda se muestra en la esquina superior izquierda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" svg:width="21.166666666667cm" style:rel-width="100%" svg:height="14.347874720358cm" style:rel-height="scale"><draw:image xlink:href="Pictures/eecc1cbdaeee0121efeadf49d8f9c200.png" xlink:type="simple" xlink:show="embed" xlink:actuate="onLoad"/></draw:frame> </text:p></draw:text-box></draw:frame></text:p>
      <text:list text:style-name="List_20_1" text:continue-numbering="false">
        <text:list-item>
          <text:p text:style-name="LastListParagraph_List_20_1_Content_First"> Al tocar el botón <text:span text:style-name="Strong_20_Emphasis">Nueva transacción</text:span> aparecerá un cuadro de diálogo para crear una transacción EFECTIVO (recibo) o EFECTIVO (pago)</text:p>
        </text:list-item>
      </text:list>
      <text:h text:style-name="Heading_20_2" text:outline-level="2"><text:bookmark-start text:name="__RefHeading___transacciones_de_ingreso_de_efectivo_3"/><text:bookmark-start text:name="transacciones_de_ingreso_de_efectivo"/>Transacciones de ingreso de efectivo<text:bookmark-end text:name="__RefHeading___transacciones_de_ingreso_de_efectivo_3"/><text:bookmark-end text:name="transacciones_de_ingreso_de_efectivo"/></text:h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2" svg:width="21.166666666667cm" style:rel-width="100%" svg:height="13.269985974755cm" style:rel-height="scale"><draw:image xlink:href="Pictures/63d5cf27a213e535c0cf43500887fcec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Debe completar cada paso para continuar un <text:span text:style-name="Strong_20_Emphasis">INGRESO DE EFECTIVO</text:span> <text:span text:style-name="Emphasis">(CASH IN)</text:span></text:p>
        </text:list-item>
        <text:list-item>
          <text:p text:style-name="List_20_1_Content_Last"> Primero seleccione el botón Elegir un nombre y seleccione un nombre de la lista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3" svg:width="21.166666666667cm" style:rel-width="100%" svg:height="13.329359513791cm" style:rel-height="scale"><draw:image xlink:href="Pictures/f34584b2ed0c3aeb86d84c0f2791d31e.png" xlink:type="simple" xlink:show="embed" xlink:actuate="onLoad"/></draw:frame> </text:p></draw:text-box></draw:frame></text:p>
      <text:list text:style-name="List_20_1" text:continue-numbering="false">
        <text:list-item>
          <text:p text:style-name="LastListParagraph_List_20_1_Content_First"> Luego presione el botón <text:span text:style-name="Strong_20_Emphasis">Ingrese la cantidad</text:span> e procesa a ingresar dicho valor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4" svg:width="21.166666666667cm" style:rel-width="100%" svg:height="13.366854195968cm" style:rel-height="scale"><draw:image xlink:href="Pictures/1d8b229c5a492dbbe15d3ce9bf1bb215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Una vez confirmado, puede crear la transacción de recibo de efectivo.</text:p>
        </text:list-item>
        <text:list-item>
          <text:p text:style-name="List_20_1_Content_Last"> Opcionalmente, puede ingresar una descripción para este recibo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5" svg:width="21.166666666667cm" style:rel-width="100%" svg:height="13.232867132867cm" style:rel-height="scale"><draw:image xlink:href="Pictures/485403d8dd6609657e950ba629d111be.png" xlink:type="simple" xlink:show="embed" xlink:actuate="onLoad"/></draw:frame> </text:p></draw:text-box></draw:frame></text:p>
      <text:h text:style-name="Heading_20_2" text:outline-level="2"><text:bookmark-start text:name="__RefHeading___transacciones_de_egreso_de_efectivo_4"/><text:bookmark-start text:name="transacciones_de_egreso_de_efectivo"/>Transacciones de egreso de efectivo<text:bookmark-end text:name="__RefHeading___transacciones_de_egreso_de_efectivo_4"/><text:bookmark-end text:name="transacciones_de_egreso_de_efectivo"/></text:h>
      <text:p text:style-name="Text_20_body">Crear una transacción <text:span text:style-name="Strong_20_Emphasis">EGRESO DE EFECTIVO</text:span> <text:span text:style-name="Emphasis">(CASH OUT)</text:span> es el mismo proceso, excepto que debe proporcionar una razón para la transacción. Seleccione el botón Elegir un motivo y seleccione un motivo de la lista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6" svg:width="21.166666666667cm" style:rel-width="100%" svg:height="13.348080524345cm" style:rel-height="scale"><draw:image xlink:href="Pictures/573f2252e01152ebd2f2ac4cb54c6178.png" xlink:type="simple" xlink:show="embed" xlink:actuate="onLoad"/></draw:frame> </text:p></draw:text-box></draw:frame></text:p>
      <text:list text:style-name="List_20_1" text:continue-numbering="false">
        <text:list-item>
          <text:p text:style-name="LastListParagraph_List_20_1_Content_First"> Una vez que haya seleccionado un motivo, podrá crear y guardar esta transacción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7" svg:width="21.166666666667cm" style:rel-width="100%" svg:height="13.266431924883cm" style:rel-height="scale"><draw:image xlink:href="Pictures/ce2314fa07aced3b48195566e0fe0984.png" xlink:type="simple" xlink:show="embed" xlink:actuate="onLoad"/></draw:frame> </text:p></draw:text-box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Anterior:  <text:span text:style-name="Strong_20_Emphasis"><text:a xlink:type="simple" xlink:href="https://wiki.msupply.foundation/es:mobile:user_guide:dispensing" text:style-name="Internet_20_link" text:visited-style-name="Visited_20_Internet_20_Link">Dispensario</text:a></text:span> | | Siguiente:  <text:span text:style-name="Strong_20_Emphasis"><text:a xlink:type="simple" xlink:href="https://wiki.msupply.foundation/es:mobile:user_guide:mobile_settings" text:style-name="Internet_20_link" text:visited-style-name="Visited_20_Internet_20_Link">Configuraciones móviles</text:a></text:span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mobile:user_guide:cash_register</dc:title>
  </office:meta>
</office:document-meta>
</file>