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5ccaae23c9cc62f076810ab64e80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8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left" draw:name="0" text:anchor-type="paragraph" draw:z-index="0" svg:width="6.6145833333333cm" svg:height="4.3920833333333cm"><draw:image xlink:href="Pictures/5e5ccaae23c9cc62f076810ab64e8096.png" xlink:type="simple" xlink:show="embed" xlink:actuate="onLoad"/></draw:frame> <text:line-break/><text:line-break/></text:p>
      <text:h text:style-name="Heading_20_1" text:outline-level="1"><text:bookmark text:name="es:mobile:setup:server_side"/><text:bookmark-start text:name="__RefHeading___configurando_el_servidor_1"/><text:bookmark-start text:name="configurando_el_servidor"/>Configurando el Servidor<text:bookmark-end text:name="__RefHeading___configurando_el_servidor_1"/><text:bookmark-end text:name="configurando_el_servidor"/></text:h>
      <text:p text:style-name="Text_20_body"><text:line-break/></text:p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 continuación se detallan los pasos para configurar mSupply desde el servidor mSupply de su organización<text:line-break/></text:p><text:p text:style-name="Text_20_body">Nota - el <text:a xlink:type="simple" xlink:href="mailto:support@msupply.org.nz" text:style-name="Internet_20_link" text:visited-style-name="Visited_20_Internet_20_Link">Equipo de Soporte de mSupply</text:a> completará estos pasos.<text:line-break/> Las siguientes instrucciones son solo para su información.</text:p></table:table-cell></table:table-row></table:table></draw:text-box></draw:frame><text:line-break/>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Volver a <text:a xlink:type="simple" xlink:href="https://wiki.msupply.foundation/es:mobile:setup:start" text:style-name="Internet_20_link" text:visited-style-name="Visited_20_Internet_20_Link">Configurando mSupply Móvil</text:a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8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mobile:setup:server_side</dc:title>
  </office:meta>
</office:document-meta>
</file>