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e9baa59db2387be18539e280019b7f0.jpg"/>
  <manifest:file-entry manifest:media-type="image/jpeg" manifest:full-path="Pictures/99aefeaacd9fe7de9a9074f77b24d15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s:mobile:setup:server_side:users"/><text:bookmark-start text:name="__RefHeading___configurar_los_usuarios_para_acceder_al_almacen_1"/><text:bookmark-start text:name="configurar_los_usuarios_para_acceder_al_almacen"/>5. Configurar los Usuarios para acceder al almacén<text:bookmark-end text:name="__RefHeading___configurar_los_usuarios_para_acceder_al_almacen_1"/><text:bookmark-end text:name="configurar_los_usuarios_para_acceder_al_almacen"/></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 diferencia de mSupply de Escritorio, mSupply Móvil no necesita ni usa permisos de usuario individuales para la tienda. Todo lo que se requiere es que el usuario tenga derechos de inicio de sesión en el almacén.</text:p></table:table-cell></table:table-row></table:table></draw:text-box></draw:frame></text:p>
      <text:h text:style-name="Heading_20_3" text:outline-level="3"><text:bookmark-start text:name="__RefHeading___configuracion_del_acceso_al_almacen_para_usuarios_2"/><text:bookmark-start text:name="configuracion_del_acceso_al_almacen_para_usuarios"/>5.01. Configuración del Acceso al almacén para Usuarios<text:bookmark-end text:name="__RefHeading___configuracion_del_acceso_al_almacen_para_usuarios_2"/><text:bookmark-end text:name="configuracion_del_acceso_al_almacen_para_usuarios"/></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Si ha utilizado el método<text:a xlink:type="simple" xlink:href="https://wiki.msupply.foundation/es:mobile:setup:server_side:create_store#cree_una_tienda_clonando_otra_tienda_de_sincronizacion_usando_sync_clone_sync_site" text:style-name="Internet_20_link" text:visited-style-name="Visited_20_Internet_20_Link"> 3.03 para crear una tienda clonando otra tienda de sincronización</text:a>.  <text:span text:style-name="Strong_20_Emphasis">Lo siguiente se requiere solo si tiene más usuarios para agregar</text:span></text:p></table:table-cell></table:table-row></table:table></draw:text-box></draw:frame>Se debe agregar al menos un usuario a la nueva tienda en el Servidor Primario. Los usuarios accederán a la tienda desde el dispositivo, pero sus credenciales deben configurarse en el Servidor Primario.</text:p>
      <text:p text:style-name="Text_20_body">Para configurar usuarios en el Servidor Primario, consulte la Guía del usuario de mSupply <text:a xlink:type="simple" xlink:href="http://docs.msupply.org.nz/admin:managing_users" text:style-name="Internet_20_link" text:visited-style-name="Visited_20_Internet_20_Link">administrando usuarios</text:a>.</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Al crear nuevos usuarios que utilizarán mSupply Mobile, tenga en cuenta lo siguiente para que sea más fácil ingresarlos en una tablet:</text:p><text:list text:style-name="List_20_1" text:continue-numbering="false"><text:list-item><text:p text:style-name="List_20_1_Content_First"> Utilice sólo letras minúsculas para el nombre de usuario y la contraseña</text:p></text:list-item><text:list-item><text:p text:style-name="List_20_1_Content_Last"> Considere usar nombres de usuario y contraseñas cortos</text:p></text:list-item></text:list></table:table-cell></table:table-row></table:table></draw:text-box></draw:frame></text:p>
      <text:h text:style-name="Heading_20_3" text:outline-level="3"><text:bookmark-start text:name="__RefHeading___configuracion_del_acceso_al_almacen_para_usuarios_administradores_3"/><text:bookmark-start text:name="configuracion_del_acceso_al_almacen_para_usuarios_administradores"/>5.02. Configuración del acceso al almacén para usuarios administradores<text:bookmark-end text:name="__RefHeading___configuracion_del_acceso_al_almacen_para_usuarios_administradores_3"/><text:bookmark-end text:name="configuracion_del_acceso_al_almacen_para_usuarios_administradores"/></text:h>
      <text:p text:style-name="Text_20_body">Se debe configurar al menos un usuario administrador para que tenga acceso a la nueva tienda en el Servidor Primario. Este usuario normalmente será el usuario <text:span text:style-name="Source_20_Text">Sussol</text:span> que se utilizó para configurar el nuevo almacén, pero bien podría haber otros administradores locales de mSupply que necesiten acceso.</text:p>
      <text:list text:style-name="Numbering_20_1" text:continue-numbering="false">
        <text:list-item>
          <text:p text:style-name="Numbering_20_1_Content_First"> Ir a <text:span text:style-name="Strong_20_Emphasis">Administrador &gt; Editar Usuarios…</text:span> (<text:span text:style-name="Emphasis">Admin &gt; Edit Users…</text:span>)<draw:frame draw:style-name="mediacenter" draw:name="0" text:anchor-type="paragraph" draw:z-index="0" svg:width="15.875cm" svg:height="10.508559782609cm"><draw:image xlink:href="Pictures/ce9baa59db2387be18539e280019b7f0.jpg" xlink:type="simple" xlink:show="embed" xlink:actuate="onLoad"/></draw:frame></text:p>
        </text:list-item>
        <text:list-item>
          <text:p text:style-name="Numbering_20_1_Content"> Seleccionar el usuario e ir a <text:span text:style-name="Strong_20_Emphasis">Derechos de sesión</text:span> (<text:span text:style-name="Emphasis">Login rights</text:span>)<draw:frame draw:style-name="mediacenter" draw:name="1" text:anchor-type="paragraph" draw:z-index="1" svg:width="15.875cm" svg:height="12.242414664981cm"><draw:image xlink:href="Pictures/99aefeaacd9fe7de9a9074f77b24d151.jpg" xlink:type="simple" xlink:show="embed" xlink:actuate="onLoad"/></draw:frame></text:p>
        </text:list-item>
        <text:list-item>
          <text:p text:style-name="Numbering_20_1_Content"> Seleccionar el nuevo almacén</text:p>
        </text:list-item>
        <text:list-item>
          <text:p text:style-name="Numbering_20_1_Content_Last"> Click <text:span text:style-name="Strong_20_Emphasis">OK</text:span></text:p>
        </text:list-item>
      </text:list>
      <text:p text:style-name="Text_20_body"><text:line-break/>
<text:line-break/></text:p>
      <table:table table:style-name="Table">
        <table:table-column/>
        <table:table-row>
          <table:table-cell office:value-type="string" table:style-name="tablecell">
            <text:p text:style-name="tablealigncenter">  <text:span text:style-name="Emphasis">  Anterior:  <text:span text:style-name="Strong_20_Emphasis"><text:a xlink:type="simple" xlink:href="https://wiki.msupply.foundation/es:mobile:setup:server_side:config" text:style-name="Internet_20_link" text:visited-style-name="Visited_20_Internet_20_Link">4. Configurar el Almacén y Dispensación</text:a></text:span> | | Siguiente: <text:span text:style-name="Strong_20_Emphasis"><text:a xlink:type="simple" xlink:href="https://wiki.msupply.foundation/es:mobile:setup:server_side:review_setup" text:style-name="Internet_20_link" text:visited-style-name="Visited_20_Internet_20_Link">6. Revisando la configuración</text:a></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es:mobile:setup:server_side:users</dc:title>
  </office:meta>
</office:document-meta>
</file>