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666a9c3aad30f28508ae2b200f47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mobile:setup:server_side:review_setup"/><text:bookmark-start text:name="__RefHeading___revisando_la_configuracion_1"/><text:bookmark-start text:name="revisando_la_configuracion"/>6. Revisando la configuración<text:bookmark-end text:name="__RefHeading___revisando_la_configuracion_1"/><text:bookmark-end text:name="revisando_la_configuracion"/></text:h>
      <text:h text:style-name="Heading_20_2" text:outline-level="2"><text:bookmark-start text:name="__RefHeading___compruebe_que_el_almacen_funciona_a_traves_de_msupply_de_escritorio_2"/><text:bookmark-start text:name="compruebe_que_el_almacen_funciona_a_traves_de_msupply_de_escritorio"/>6.01. Compruebe que el almacén funciona a través de mSupply de Escritorio<text:bookmark-end text:name="__RefHeading___compruebe_que_el_almacen_funciona_a_traves_de_msupply_de_escritorio_2"/><text:bookmark-end text:name="compruebe_que_el_almacen_funciona_a_traves_de_msupply_de_escritorio"/></text:h>
      <text:list text:style-name="List_20_1" text:continue-numbering="false">
        <text:list-item>
          <text:p text:style-name="List_20_1_Content_First"> Si ya ha iniciado sesión en mSupply Desktop, puede cambiar al nuevo Almacén a través del menú <text:span text:style-name="Strong_20_Emphasis">Archivo&gt; Cambiar</text:span> (<text:span text:style-name="Emphasis">File &gt; Switch</text:span>) <draw:frame draw:style-name="mediaright" draw:name="0" text:anchor-type="paragraph" draw:z-index="0" svg:width="6.8527083333333cm" svg:height="4.60375cm"><draw:image xlink:href="Pictures/94666a9c3aad30f28508ae2b200f47a2.png" xlink:type="simple" xlink:show="embed" xlink:actuate="onLoad"/></draw:frame><text:line-break/><text:line-break/></text:p>
        </text:list-item>
        <text:list-item>
          <text:p text:style-name="List_20_1_Content_Last"> Compruebe que los correctos Artículos/Lista(s) maestra(s) estén visibles</text:p>
        </text:list-item>
      </text:list>
      <text:h text:style-name="Heading_20_2" text:outline-level="2"><text:bookmark-start text:name="__RefHeading___iniciar_el_servidor_web_3"/><text:bookmark-start text:name="iniciar_el_servidor_web"/>6.02. Iniciar el Servidor Web<text:bookmark-end text:name="__RefHeading___iniciar_el_servidor_web_3"/><text:bookmark-end text:name="iniciar_el_servidor_web"/></text:h>
      <text:p text:style-name="Text_20_body"><text:span text:style-name="Strong_20_Emphasis">Recuerde:</text:span> la sincronización de la tienda solo funciona cuando  <text:a xlink:type="simple" xlink:href="https://docs.msupply.org.nz/web_interface:using_the_web_server" text:style-name="Internet_20_link" text:visited-style-name="Visited_20_Internet_20_Link">servidor web</text:a> está siendo ejecutado!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Anterior:  <text:span text:style-name="Strong_20_Emphasis"><text:a xlink:type="simple" xlink:href="https://wiki.msupply.foundation/es:mobile:setup:server_side:users" text:style-name="Internet_20_link" text:visited-style-name="Visited_20_Internet_20_Link">5. Configurar los Usuarios para acceder al almacén</text:a></text:span> | | Volver a:  <text:span text:style-name="Strong_20_Emphasis"><text:a xlink:type="simple" xlink:href="https://wiki.msupply.foundation/es:mobile:setup:start" text:style-name="Internet_20_link" text:visited-style-name="Visited_20_Internet_20_Link">Configurando mSupply Móvil</text:a></text:span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mobile:setup:server_side:review_setup</dc:title>
  </office:meta>
</office:document-meta>
</file>