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3916553752f1c48e44108d6c6395e95.jpg"/>
  <manifest:file-entry manifest:media-type="image/jpeg" manifest:full-path="Pictures/ea9462cd571b55083141cb6879194691.jpg"/>
  <manifest:file-entry manifest:media-type="image/png" manifest:full-path="Pictures/a4c69202e7cb95da23d8927cf3967a1e.png"/>
  <manifest:file-entry manifest:media-type="image/png" manifest:full-path="Pictures/5bc576f9a50ab33153d882e3eb19d2fa.png"/>
  <manifest:file-entry manifest:media-type="image/png" manifest:full-path="Pictures/449130c958e167d980b09007e786ac02.png"/>
  <manifest:file-entry manifest:media-type="image/png" manifest:full-path="Pictures/32e52afd618938f757c97fcddf1717c4.png"/>
  <manifest:file-entry manifest:media-type="image/png" manifest:full-path="Pictures/52e0606ff5f3631256d8ff5f46105b9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s:mobile:setup:server_side:config"/><text:bookmark-start text:name="__RefHeading___configurar_el_almacen_y_dispensacion_1"/><text:bookmark-start text:name="configurar_el_almacen_y_dispensacion"/>4. Configurar el Almacén y Dispensación<text:bookmark-end text:name="__RefHeading___configurar_el_almacen_y_dispensacion_1"/><text:bookmark-end text:name="configurar_el_almacen_y_dispensacion"/></text:h>
      <text:h text:style-name="Heading_20_3" text:outline-level="3"><text:bookmark-start text:name="__RefHeading___hacer_que_los_articulos_sean_visibles_en_la_nueva_tienda_usando_la_s_lista_s_maestra_s_2"/><text:bookmark-start text:name="hacer_que_los_articulos_sean_visibles_en_la_nueva_tienda_usando_la_s_lista_s_maestra_s"/>Hacer que los artículos sean visibles en la nueva tienda usando la(s) Lista(s) maestra(s)<text:bookmark-end text:name="__RefHeading___hacer_que_los_articulos_sean_visibles_en_la_nueva_tienda_usando_la_s_lista_s_maestra_s_2"/><text:bookmark-end text:name="hacer_que_los_articulos_sean_visibles_en_la_nueva_tienda_usando_la_s_lista_s_maestra_s"/></text:h>
      <text:list text:style-name="Numbering_20_1" text:continue-numbering="false">
        <text:list-item>
          <text:p text:style-name="Numbering_20_1_Content_First"> Hacer click en la pestaña <text:span text:style-name="Strong_20_Emphasis">Listas Maestras</text:span> (<text:span text:style-name="Emphasis">Master Lists</text:span>) y seleccione al menos una Lista maestra.<draw:frame draw:style-name="mediacenter" draw:name="0" text:anchor-type="paragraph" draw:z-index="0" svg:width="16.642291666667cm" svg:height="4.0745833333333cm"><draw:image xlink:href="Pictures/c3916553752f1c48e44108d6c6395e95.jpg" xlink:type="simple" xlink:show="embed" xlink:actuate="onLoad"/></draw:frame></text:p>
        </text:list-item>
        <text:list-item>
          <text:p text:style-name="Numbering_20_1_Content"> Hacer click en <text:span text:style-name="Strong_20_Emphasis">OK</text:span> (o <text:span text:style-name="Strong_20_Emphasis">Aceptar</text:span>)</text:p>
        </text:list-item>
        <text:list-item>
          <text:p text:style-name="Numbering_20_1_Content_Last"> Hacer click en <text:span text:style-name="Strong_20_Emphasis">OK</text:span> nuevamente</text:p>
        </text:list-item>
      </text:list>
      <text:h text:style-name="Heading_20_3" text:outline-level="3"><text:bookmark-start text:name="__RefHeading___establecer_la_configuracion_de_sincronizacion_correcta_3"/><text:bookmark-start text:name="establecer_la_configuracion_de_sincronizacion_correcta"/>Establecer la configuración de sincronización correcta<text:bookmark-end text:name="__RefHeading___establecer_la_configuracion_de_sincronizacion_correcta_3"/><text:bookmark-end text:name="establecer_la_configuracion_de_sincronizacion_correcta"/></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Si has utilizado <text:a xlink:type="simple" xlink:href="https://sussol.net/wiki/doku.php/msupply:specifications:admin:sync#store_create_from_name" text:style-name="Internet_20_link" text:visited-style-name="Visited_20_Internet_20_Link">store_create_from_name</text:a> para la creación del almacén, y ha especificado el sitio de sincronización en el que la tienda estará <text:span text:style-name="Strong_20_Emphasis">Activa</text:span>, entonces todo lo que se necesita hacer aquí es:</text:p><text:list text:style-name="List_20_1" text:continue-numbering="false"><text:list-item><text:p text:style-name="List_20_1_Content_First"> Cambie el tipo de sincronización para esta tienda en el servidor primario a <text:span text:style-name="Strong_20_Emphasis">Colector</text:span> si así lo desea (normalmente el caso)</text:p></text:list-item><text:list-item><text:p text:style-name="List_20_1_Content_Last"> Configure el tipo de sincronización de esta nueva tienda para que sea <text:span text:style-name="Strong_20_Emphasis">Transferencia</text:span> o <text:span text:style-name="Strong_20_Emphasis">Activo/Colector</text:span> (<text:span text:style-name="Emphasis">Active/Collector</text:span>) para cualquier <text:span text:style-name="Emphasis">otro</text:span> sitio de sincronización que necesite tratar con este almacén.</text:p></text:list-item></text:list></table:table-cell></table:table-row></table:table></draw:text-box></draw:frame></text:p>
      <text:list text:style-name="Numbering_20_1" text:continue-numbering="false">
        <text:list-item>
          <text:p text:style-name="Numbering_20_1_Content_First"> Edite la configuración de sincronización del almacén (<text:span text:style-name="Strong_20_Emphasis"> Especial&gt; Mostrar almacenes&gt;</text:span>Haga doble click en el almacén<text:span text:style-name="Strong_20_Emphasis">&gt; Sincronización&gt; Click para desbloquear</text:span> [<text:span text:style-name="Emphasis">Synchronisation &gt; Click to Unlock</text:span>], ingrese el código para editar):</text:p>
        </text:list-item>
        <text:list-item>
          <text:p text:style-name="Numbering_20_1_Content"> En la tabla que se muestra a continuación, en la fila del sitio de sincronización que se creó para esta tienda, marque la casilla de verificación en la columna <text:span text:style-name="Strong_20_Emphasis">Local</text:span>. Esto cambiará automáticamente el tipo de sincronización para ese sitio a <text:span text:style-name="Source_20_Text">Activo/Colector</text:span>.<draw:frame draw:style-name="mediacenter" draw:name="1" text:anchor-type="paragraph" draw:z-index="1" svg:width="15.875cm" svg:height="9.836143308746cm"><draw:image xlink:href="Pictures/ea9462cd571b55083141cb6879194691.jpg" xlink:type="simple" xlink:show="embed" xlink:actuate="onLoad"/></draw:frame></text:p>
        </text:list-item>
        <text:list-item>
          <text:p text:style-name="Numbering_20_1_Content"> Establezca <text:span text:style-name="Strong_20_Emphasis">Tipo de sincronización</text:span> en la parte superior en <text:span text:style-name="Source_20_Text">Colector</text:span> (<text:span text:style-name="Emphasis">Collector</text:span>)</text:p>
        </text:list-item>
        <text:list-item>
          <text:p text:style-name="Numbering_20_1_Content_Last"> Hacer click en <text:span text:style-name="Strong_20_Emphasis">OK</text:span></text:p>
        </text:list-item>
      </text:list>
      <text:h text:style-name="Heading_20_3" text:outline-level="3"><text:bookmark-start text:name="__RefHeading___hacer_que_los_almacenes_sean_visible_para_otros_almacenes_4"/><text:bookmark-start text:name="hacer_que_los_almacenes_sean_visible_para_otros_almacenes"/>Hacer que los almacenes sean visible para otros almacenes<text:bookmark-end text:name="__RefHeading___hacer_que_los_almacenes_sean_visible_para_otros_almacenes_4"/><text:bookmark-end text:name="hacer_que_los_almacenes_sean_visible_para_otros_almacenes"/></text:h>
      <text:list text:style-name="Numbering_20_1" text:continue-numbering="false">
        <text:list-item>
          <text:p text:style-name="LastListParagraph_Numbering_20_1_Content_First"> Edite el 'nombre' asociado con el Almacén y configure la visibilidad para otros Almacenes de manera apropiada</text:p>
        </text:list-item>
      </text:list>
      <text:h text:style-name="Heading_20_3" text:outline-level="3"><text:bookmark-start text:name="__RefHeading___ajustes_personalizados_5"/><text:bookmark-start text:name="ajustes_personalizados"/>Ajustes personalizados<text:bookmark-end text:name="__RefHeading___ajustes_personalizados_5"/><text:bookmark-end text:name="ajustes_personalizados"/></text:h>
      <table:table table:style-name="Table">
        <table:table-column/>
        <table:table-column/>
        <table:table-column/>
        <table:table-row>
          <table:table-cell office:value-type="string" table:style-name="tableheader">
            <text:p text:style-name="Table_20_Heading"> Nombre del ajuste  </text:p>
          </table:table-cell>
          <table:table-cell office:value-type="string" table:style-name="tableheader">
            <text:p text:style-name="Table_20_Heading">  Valor(es) permitido(s) <text:note text:id="ftn0" text:note-class="footnote"><text:note-citation text:label="1)">1)</text:note-citation><text:note-body><text:p text:style-name="Text_20_body">El valor predeterminado está en cursiva: se usa si el ajuste no está configurado</text:p></text:note-body></text:note>  </text:p>
          </table:table-cell>
          <table:table-cell office:value-type="string" table:style-name="tableheader">
            <text:p text:style-name="Table_20_Heading">  Descripción  </text:p>
          </table:table-cell>
        </table:table-row>
        <table:table-row>
          <table:table-cell office:value-type="string" table:style-name="tablecell">
            <text:p text:style-name="tablealignleft"> usesDispensaryModule  </text:p>
          </table:table-cell>
          <table:table-cell office:value-type="string" table:style-name="tablecell">
            <text:p text:style-name="tablealigncenter">  true(verdadero) o <text:span text:style-name="Emphasis">false</text:span>(<text:span text:style-name="Emphasis">falso</text:span>)  </text:p>
          </table:table-cell>
          <table:table-cell office:value-type="string" table:style-name="tablecell">
            <text:p text:style-name="tablealignleft"> Necesita establecerse verdadero si se va a dispensar(<text:span text:style-name="Emphasis">dispensing</text:span>) (ver debajo)  </text:p>
          </table:table-cell>
        </table:table-row>
        <table:table-row>
          <table:table-cell office:value-type="string" table:style-name="tablecell">
            <text:p text:style-name="tablealignleft"> usesDashboardModule  </text:p>
          </table:table-cell>
          <table:table-cell office:value-type="string" table:style-name="tablecell">
            <text:p text:style-name="tablealigncenter">  true o <text:span text:style-name="Emphasis">false</text:span>  </text:p>
          </table:table-cell>
          <table:table-cell office:value-type="string" table:style-name="tablecell">
            <text:p text:style-name="tablealignleft"> Debe establecerse verdadero si se usa el tablero (<text:span text:style-name="Emphasis">dashboard</text:span>)  </text:p>
          </table:table-cell>
        </table:table-row>
        <table:table-row>
          <table:table-cell office:value-type="string" table:style-name="tablecell">
            <text:p text:style-name="tablealignleft"> usesVaccineModule  </text:p>
          </table:table-cell>
          <table:table-cell office:value-type="string" table:style-name="tablecell">
            <text:p text:style-name="tablealigncenter">  true o <text:span text:style-name="Emphasis">false</text:span>  </text:p>
          </table:table-cell>
          <table:table-cell office:value-type="string" table:style-name="tablecell">
            <text:p text:style-name="tablealignleft"> Debe establecerse verdadero si se usa el módulo de vacunas  </text:p>
          </table:table-cell>
        </table:table-row>
        <table:table-row>
          <table:table-cell office:value-type="string" table:style-name="tablecell">
            <text:p text:style-name="tablealignleft"> usesCashRegisterModule  </text:p>
          </table:table-cell>
          <table:table-cell office:value-type="string" table:style-name="tablecell">
            <text:p text:style-name="tablealigncenter">  true o <text:span text:style-name="Emphasis">false</text:span>  </text:p>
          </table:table-cell>
          <table:table-cell office:value-type="string" table:style-name="tablecell">
            <text:p text:style-name="tablealignleft"> Debe establecerse verdadero si utiliza la caja registradora  </text:p>
          </table:table-cell>
        </table:table-row>
        <table:table-row>
          <table:table-cell office:value-type="string" table:style-name="tablecell">
            <text:p text:style-name="tablealignleft"> usesPaymentModule  </text:p>
          </table:table-cell>
          <table:table-cell office:value-type="string" table:style-name="tablecell">
            <text:p text:style-name="tablealigncenter">  true o <text:span text:style-name="Emphasis">false</text:span>  </text:p>
          </table:table-cell>
          <table:table-cell office:value-type="string" table:style-name="tablecell">
            <text:p text:style-name="tablealignleft"> Debe establecerse verdadero si utilizan pagos en efectivo. Hay algunos efectos secundarios (¡buenos!) si esta configuración es verdadera:<text:line-break/>Las columnas de precio de venta y costo se muestran en Facturas de proveedores<text:line-break/>y también se muestran al editar lotes en un inventario donde el precio de venta es editable.<text:line-break/>Ver ejemplos debajo.  </text:p>
          </table:table-cell>
        </table:table-row>
        <table:table-row>
          <table:table-cell office:value-type="string" table:style-name="tablecell">
            <text:p text:style-name="tablealignleft"> usesSupplierCreditModule  </text:p>
          </table:table-cell>
          <table:table-cell office:value-type="string" table:style-name="tablecell">
            <text:p text:style-name="tablealigncenter">  true o <text:span text:style-name="Emphasis">false</text:span>  </text:p>
          </table:table-cell>
          <table:table-cell office:value-type="string" table:style-name="tablecell">
            <text:p text:style-name="tablealignleft"> Debe establecerse verdadero si permite devoluciones desde la página de stock, lo que a su vez permite créditos de proveedores  </text:p>
          </table:table-cell>
        </table:table-row>
        <table:table-row>
          <table:table-cell office:value-type="string" table:style-name="tablecell">
            <text:p text:style-name="tablealignleft"> usesPatientTypes  </text:p>
          </table:table-cell>
          <table:table-cell office:value-type="string" table:style-name="tablecell">
            <text:p text:style-name="tablealigncenter">  true o <text:span text:style-name="Emphasis">false</text:span>  </text:p>
          </table:table-cell>
          <table:table-cell office:value-type="string" table:style-name="tablecell">
            <text:p text:style-name="tablealignleft"> Si se establece en verdadero, puede elegir entre “Pacientes hospitalizados y pacientes ambulatorios” al dispensar. Los datos se almacenan en el campo transact.user1. Por supuesto, <text:span text:style-name="underline">usesDispensaryModule</text:span> debe establecerse verdadero para que esto tenga algún efecto (ver arriba)  </text:p>
          </table:table-cell>
        </table:table-row>
        <table:table-row>
          <table:table-cell office:value-type="string" table:style-name="tablecell">
            <text:p text:style-name="tablealignleft"> monthsLeadTime  </text:p>
          </table:table-cell>
          <table:table-cell office:value-type="string" table:style-name="tablecell">
            <text:p text:style-name="tablealignright">  número  <text:span text:style-name="Emphasis">(0)</text:span> </text:p>
          </table:table-cell>
          <table:table-cell office:value-type="string" table:style-name="tablecell">
            <text:p text:style-name="tablealignleft"> Los meses de tiempo de espera: se multiplicará por 30 para usar en dispositivos móviles como meses de tiempo de espera  </text:p>
          </table:table-cell>
        </table:table-row>
        <table:table-row>
          <table:table-cell office:value-type="string" table:style-name="tablecell">
            <text:p text:style-name="tablealignleft"> monthlyConsumptionLookBackPeriod   </text:p>
          </table:table-cell>
          <table:table-cell office:value-type="string" table:style-name="tablecell">
            <text:p text:style-name="tablealignright">   número  <text:span text:style-name="Emphasis">(12)</text:span> </text:p>
          </table:table-cell>
          <table:table-cell office:value-type="string" table:style-name="tablecell">
            <text:p text:style-name="tablealignleft"> El número de meses para mirar hacia atrás al calcular el consumo mensual promedio (CMP) </text:p>
          </table:table-cell>
        </table:table-row>
        <table:table-row>
          <table:table-cell office:value-type="string" table:style-name="tablecell">
            <text:p text:style-name="tablealignleft"> monthlyConsumptionLookEnforceLookBackPeriod  </text:p>
          </table:table-cell>
          <table:table-cell office:value-type="string" table:style-name="tablecell">
            <text:p text:style-name="tablealigncenter">  true o <text:span text:style-name="Emphasis">false</text:span>  </text:p>
          </table:table-cell>
          <table:table-cell office:value-type="string" table:style-name="tablecell">
            <text:p text:style-name="tablealignleft"> Si es verdadero, entonces se usará el período de recuperación completo, incluso si no hay consumo en esos períodos. No recomendamos esto, pero está aquí para cumplir con las normas de algunos países.  </text:p>
          </table:table-cell>
        </table:table-row>
      </table:table>
      <text:h text:style-name="Heading_20_3" text:outline-level="3"><text:bookmark-start text:name="__RefHeading___otras_configuraciones_que_luego_afectaran_el_comportamiento_de_los_dispositivos_moviles_6"/><text:bookmark-start text:name="otras_configuraciones_que_luego_afectaran_el_comportamiento_de_los_dispositivos_moviles"/>Otras configuraciones que luego afectarán el comportamiento de los dispositivos móviles<text:bookmark-end text:name="__RefHeading___otras_configuraciones_que_luego_afectaran_el_comportamiento_de_los_dispositivos_moviles_6"/><text:bookmark-end text:name="otras_configuraciones_que_luego_afectaran_el_comportamiento_de_los_dispositivos_moviles"/></text:h>
      <table:table table:style-name="Table">
        <table:table-column/>
        <table:table-column/>
        <table:table-row>
          <table:table-cell office:value-type="string" table:style-name="tableheader">
            <text:p text:style-name="Table_20_Heading"> Artículo  </text:p>
          </table:table-cell>
          <table:table-cell office:value-type="string" table:style-name="tableheader">
            <text:p text:style-name="Table_20_Heading">  Descripción  </text:p>
          </table:table-cell>
        </table:table-row>
        <table:table-row>
          <table:table-cell office:value-type="string" table:style-name="tablecell">
            <text:p text:style-name="tablealignleft"> Programas  </text:p>
          </table:table-cell>
          <table:table-cell office:value-type="string" table:style-name="tablecell">
            <text:p text:style-name="tablealignleft"> Si tiene una lista maestra configurada como un programa, en el móvil podrá realizar un inventario por requisiciones de programa o proveedor.  </text:p>
          </table:table-cell>
        </table:table-row>
        <table:table-row>
          <table:table-cell office:value-type="string" table:style-name="tablecell">
            <text:p text:style-name="tablealignleft"> Razones  </text:p>
          </table:table-cell>
          <table:table-cell office:value-type="string" table:style-name="tablecell">
            <text:p text:style-name="tablealignleft"> Si tiene AMBOS ajustes de inventario (positivos y negativos), tiene que aplicar una razón para hacer balance de líneas con una diferencia different than zero </text:p>
          </table:table-cell>
        </table:table-row>
        <table:table-row>
          <table:table-cell office:value-type="string" table:style-name="tablecell">
            <text:p text:style-name="tablealignleft"> Categorias de Prescripción </text:p>
          </table:table-cell>
          <table:table-cell office:value-type="string" table:style-name="tablecell">
            <text:p text:style-name="tablealignleft"> Si tiene categorías de transacciones con el tipo de móvil “prescripción”, se mostrará una lista desplegable de categorías de prescripción para seleccionar  </text:p>
          </table:table-cell>
        </table:table-row>
        <table:table-row>
          <table:table-cell office:value-type="string" table:style-name="tablecell">
            <text:p text:style-name="tablealignleft"> Compañía aseguradora  </text:p>
          </table:table-cell>
          <table:table-cell office:value-type="string" table:style-name="tablecell">
            <text:p text:style-name="tablealignleft"> Si configuró un proveedor de seguros, entonces los dispositivos móviles le permitirán elegir una póliza y editarla y crearla al final de una receta.  </text:p>
          </table:table-cell>
        </table:table-row>
        <table:table-row>
          <table:table-cell office:value-type="string" table:style-name="tablecell">
            <text:p text:style-name="tablealignleft"> Tipos de pagos </text:p>
          </table:table-cell>
          <table:table-cell office:value-type="string" table:style-name="tablecell">
            <text:p text:style-name="tablealignleft"> Si ha configurado algún tipo de pago, aparecerán en una lista al final de una prescripción. </text:p>
          </table:table-cell>
        </table:table-row>
      </table:table>
      <text:h text:style-name="Heading_20_3" text:outline-level="3"><text:bookmark-start text:name="__RefHeading___modo_dispensario_7"/><text:bookmark-start text:name="modo_dispensario"/>Modo dispensario<text:bookmark-end text:name="__RefHeading___modo_dispensario_7"/><text:bookmark-end text:name="modo_dispensario"/></text:h>
      <text:list text:style-name="Numbering_20_1" text:continue-numbering="false">
        <text:list-item>
          <text:p text:style-name="Numbering_20_1_Content_First"> Asegúrese de que su tienda sea un Dispensario eligiendo <text:span text:style-name="Strong_20_Emphasis">Dispensario</text:span> (<text:span text:style-name="Emphasis">Dispensary</text:span>) de la lista desplegable en la pestaña <text:span text:style-name="Strong_20_Emphasis">General</text:span> de las preferencias de almacén. <draw:frame draw:style-name="mediacenter" draw:name="  Legend" text:anchor-type="paragraph" draw:z-index="0" svg:width="21.166666666667cm" style:rel-width="100%"><draw:text-box><text:p text:style-name="legendcenter"><draw:frame draw:style-name="mediacenter" draw:name=" " text:anchor-type="paragraph" draw:z-index="2" svg:width="21.166666666667cm" style:rel-width="100%" svg:height="14.499166666667cm" style:rel-height="scale"><draw:image xlink:href="Pictures/a4c69202e7cb95da23d8927cf3967a1e.png" xlink:type="simple" xlink:show="embed" xlink:actuate="onLoad"/></draw:frame> </text:p></draw:text-box></draw:frame></text:p>
        </text:list-item>
        <text:list-item>
          <text:p text:style-name="Numbering_20_1_Content_Last"> La tienda móvil debe tener el siguiente campo en Campos personalizados (<text:span text:style-name="Emphasis">Custom fields</text:span>) para que el dispensario sea visible en el móvil</text:p>
        </text:list-item>
      </text:list>
      <text:p text:style-name="Text_20_body"><draw:frame draw:style-name="mediacenter" draw:name="  Legend" text:anchor-type="paragraph" draw:z-index="0" svg:width="21.166666666667cm" style:rel-width="100%"><draw:text-box><text:p text:style-name="legendcenter"><draw:frame draw:style-name="mediacenter" draw:name=" " text:anchor-type="paragraph" draw:z-index="3" svg:width="21.166666666667cm" style:rel-width="100%" svg:height="14.499166666667cm" style:rel-height="scale"><draw:image xlink:href="Pictures/5bc576f9a50ab33153d882e3eb19d2fa.png" xlink:type="simple" xlink:show="embed" xlink:actuate="onLoad"/></draw:frame> </text:p></draw:text-box></draw:frame></text:p>
      <text:p text:style-name="Text_20_body">Por supuesto, deberá sincronizar mSupply mobile con el servidor antes de que el dispositivo móvil reciba estos ajustes de configuración.
Después de la sincronización, la ventana de su navegador se verá así</text:p>
      <text:p text:style-name="Text_20_body"><draw:frame draw:style-name="mediacenter" draw:name="  Legend" text:anchor-type="paragraph" draw:z-index="0" svg:width="21.166666666667cm" style:rel-width="100%"><draw:text-box><text:p text:style-name="legendcenter"><draw:frame draw:style-name="mediacenter" draw:name=" " text:anchor-type="paragraph" draw:z-index="4" svg:width="21.166666666667cm" style:rel-width="100%" svg:height="14.380104166667cm" style:rel-height="scale"><draw:image xlink:href="Pictures/449130c958e167d980b09007e786ac02.png" xlink:type="simple" xlink:show="embed" xlink:actuate="onLoad"/></draw:frame> </text:p></draw:text-box></draw:frame></text:p>
      <text:h text:style-name="Heading_20_3" text:outline-level="3"><text:bookmark-start text:name="__RefHeading___cuando_el_modulo_de_pagos_esta_activo_8"/><text:bookmark-start text:name="cuando_el_modulo_de_pagos_esta_activo"/>Cuando el módulo de Pagos está activo<text:bookmark-end text:name="__RefHeading___cuando_el_modulo_de_pagos_esta_activo_8"/><text:bookmark-end text:name="cuando_el_modulo_de_pagos_esta_activo"/></text:h>
      <text:p text:style-name="Text_20_body">El costo y el precio de venta son visibles en las facturas de los proveedores:</text:p>
      <text:p text:style-name="Text_20_body"><draw:frame draw:style-name="mediacenter" draw:name="  Legend" text:anchor-type="paragraph" draw:z-index="0" svg:width="21.166666666667cm" style:rel-width="100%"><draw:text-box><text:p text:style-name="legendcenter"><draw:frame draw:style-name="mediacenter" draw:name=" " text:anchor-type="paragraph" draw:z-index="5" svg:width="21.166666666667cm" style:rel-width="100%" svg:height="14.345377604167cm" style:rel-height="scale"><draw:image xlink:href="Pictures/32e52afd618938f757c97fcddf1717c4.png" xlink:type="simple" xlink:show="embed" xlink:actuate="onLoad"/></draw:frame> </text:p></draw:text-box></draw:frame></text:p>
      <text:p text:style-name="Text_20_body">El costo y el precio de venta son visibles al hacer un inventario:</text:p>
      <text:p text:style-name="Text_20_body"><draw:frame draw:style-name="mediacenter" draw:name="  Legend" text:anchor-type="paragraph" draw:z-index="0" svg:width="21.166666666667cm" style:rel-width="100%"><draw:text-box><text:p text:style-name="legendcenter"><draw:frame draw:style-name="mediacenter" draw:name=" " text:anchor-type="paragraph" draw:z-index="6" svg:width="21.166666666667cm" style:rel-width="100%" svg:height="12.979840600094cm" style:rel-height="scale"><draw:image xlink:href="Pictures/52e0606ff5f3631256d8ff5f46105b9e.png" xlink:type="simple" xlink:show="embed" xlink:actuate="onLoad"/></draw:frame> </text:p></draw:text-box></draw:frame></text:p>
      <text:p text:style-name="Text_20_body"><text:line-break/>
<text:line-break/></text:p>
      <table:table table:style-name="Table">
        <table:table-column/>
        <table:table-row>
          <table:table-cell office:value-type="string" table:style-name="tablecell">
            <text:p text:style-name="tablealigncenter">  <text:span text:style-name="Emphasis">  Anterior:  <text:span text:style-name="Strong_20_Emphasis"><text:a xlink:type="simple" xlink:href="https://wiki.msupply.foundation/es:mobile:setup:server_side:create_store" text:style-name="Internet_20_link" text:visited-style-name="Visited_20_Internet_20_Link">3. Creando el almacén</text:a></text:span> | | Siguiente: <text:span text:style-name="Strong_20_Emphasis"><text:a xlink:type="simple" xlink:href="https://wiki.msupply.foundation/es:mobile:setup:server_side:users" text:style-name="Internet_20_link" text:visited-style-name="Visited_20_Internet_20_Link">5. Configurar los Usuarios para acceder al almacén</text:a></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es:mobile:setup:server_side:config</dc:title>
  </office:meta>
</office:document-meta>
</file>