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381a32bf3830f4a1cfb888823af1d0e.jpg"/>
  <manifest:file-entry manifest:media-type="image/jpeg" manifest:full-path="Pictures/f49f471d75c541d49d0c5f861a1d3eb3.jpg"/>
  <manifest:file-entry manifest:media-type="image/jpeg" manifest:full-path="Pictures/47186a210c381f4df6073a3683284286.jpg"/>
  <manifest:file-entry manifest:media-type="image/jpeg" manifest:full-path="Pictures/763b9fed1fe3da8943495299aeb43703.jpg"/>
  <manifest:file-entry manifest:media-type="image/jpeg" manifest:full-path="Pictures/8722bb6c512732ead559264690898f5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s:mobile:setup:device_side:initialise_store"/><text:bookmark-start text:name="__RefHeading___inicializando_el_almacen_1"/><text:bookmark-start text:name="inicializando_el_almacen"/>Inicializando el almacén<text:bookmark-end text:name="__RefHeading___inicializando_el_almacen_1"/><text:bookmark-end text:name="inicializando_el_almacen"/></text:h>
      <text:p text:style-name="Text_20_body">Después de instalar la aplicación mSupply Móvil, debe hacer una inicialización de los datos para el Almacén mSupply en donde se utilizará el dispositivo móvil.</text:p>
      <text:h text:style-name="Heading_20_3" text:outline-level="3"><text:bookmark-start text:name="__RefHeading___ingresando_las_credenciales_del_almacen_2"/><text:bookmark-start text:name="ingresando_las_credenciales_del_almacen"/>Ingresando las credenciales del almacén<text:bookmark-end text:name="__RefHeading___ingresando_las_credenciales_del_almacen_2"/><text:bookmark-end text:name="ingresando_las_credenciales_del_almacen"/></text:h>
      <text:p text:style-name="Text_20_body">Al abrir la aplicación mSupply Móvil, la primer pantalla será similar a la siguiente: </text:p>
      <text:p text:style-name="Text_20_body"><draw:frame draw:style-name="mediacenter" draw:name="0" text:anchor-type="paragraph" draw:z-index="0" svg:width="21.166666666667cm" style:rel-width="100%" svg:height="12.064503518374cm" style:rel-height="scale"><draw:image xlink:href="Pictures/b381a32bf3830f4a1cfb888823af1d0e.jpg" xlink:type="simple" xlink:show="embed" xlink:actuate="onLoad"/></draw:frame></text:p>
      <text:p text:style-name="Text_20_body">Deberá ingresar:</text:p>
      <text:list text:style-name="List_20_1" text:continue-numbering="false">
        <text:list-item>
          <text:p text:style-name="List_20_1_Content_First"> El URL correcto para su Servidor mSupply (<text:span text:style-name="Emphasis">Primary server URL</text:span>), esto usa protocolo HTTPS por seguridad, por ej. <text:span text:style-name="Source_20_Text">https://<text:span text:style-name="Emphasis"><text:span text:style-name="underline">nombre de su  organización</text:span></text:span>.msupply.org</text:span></text:p>
        </text:list-item>
        <text:list-item>
          <text:p text:style-name="List_20_1_Content"> El nombre del sitio para sincronizar (<text:span text:style-name="Emphasis">Sync site name</text:span>), de acuerdo a lo configurado en el Servidor Primario. </text:p>
        </text:list-item>
        <text:list-item>
          <text:p text:style-name="List_20_1_Content_Last"> La contraseña del sitio para sincronizar (<text:span text:style-name="Emphasis">Sync site password</text:span>), de acuerdo a lo configurado en el Servidor Primario.</text:p>
        </text:list-item>
      </text:list>
      <text:p text:style-name="Text_20_body"><draw:frame draw:style-name="mediacenter" draw:name="1" text:anchor-type="paragraph" draw:z-index="1" svg:width="15.875cm" svg:height="11.429068914956cm"><draw:image xlink:href="Pictures/f49f471d75c541d49d0c5f861a1d3eb3.jpg" xlink:type="simple" xlink:show="embed" xlink:actuate="onLoad"/></draw:frame></text:p>
      <text:p text:style-name="Text_20_body">Una vez que haya ingresado dicha información, haga clic en <text:span text:style-name="Strong_20_Emphasis">Conectar</text:span> (<text:span text:style-name="Emphasis">Connect</text:span>) para iniciar la sincronización:
<draw:frame draw:style-name="mediacenter" draw:name="2" text:anchor-type="paragraph" draw:z-index="2" svg:width="15.875cm" svg:height="11.44206871345cm"><draw:image xlink:href="Pictures/47186a210c381f4df6073a3683284286.jpg" xlink:type="simple" xlink:show="embed" xlink:actuate="onLoad"/></draw:frame>
La inicialización puede durar entre 1 y 15 minutos, dependiendo del número de registros en el servidor relacionados con el sitio que está siendo sincronizado. Una vez que el servidor ha encontrado todo los registros para sincronizar, mSupply Móvil empezará a recibir en forma adaptativa entre 20 y 500 registros a la vez, dependiendo de la velocidad de conexión. Si se pierde la conexión o ha cerrado la aplicación, puede reanudar la sincronización donde se detuvo ingresando exactamente los mismos detalles. ¡Comenzará nuevamente desde cero si se equivoca antes de volver a hacerlo correctamente!</text:p>
      <text:p text:style-name="Text_20_body"><draw:frame draw:style-name="mediacenter" draw:name="3" text:anchor-type="paragraph" draw:z-index="3" svg:width="15.875cm" svg:height="12.046323529412cm"><draw:image xlink:href="Pictures/763b9fed1fe3da8943495299aeb43703.jpg" xlink:type="simple" xlink:show="embed" xlink:actuate="onLoad"/></draw:frame></text:p>
      <text:h text:style-name="Heading_20_4" text:outline-level="4"><text:bookmark-start text:name="__RefHeading___iniciar_sesion_en_el_almacen_3"/><text:bookmark-start text:name="iniciar_sesion_en_el_almacen"/>Iniciar sesión en el almacén<text:bookmark-end text:name="__RefHeading___iniciar_sesion_en_el_almacen_3"/><text:bookmark-end text:name="iniciar_sesion_en_el_almacen"/></text:h>
      <text:p text:style-name="Text_20_body">Una vez completado, se lo llevará a la pantalla de inicio de sesión. Para orientación más allá de aquí, vea la <text:a xlink:type="simple" xlink:href="https://docs.msupply.foundation/es:mobile:user_guide:getting_started#ok_here_we_go" text:style-name="Internet_20_link" text:visited-style-name="Visited_20_Internet_20_Link">Guía de Usuario mSupply Móvil</text:a>.</text:p>
      <text:h text:style-name="Heading_20_3" text:outline-level="3"><text:bookmark-start text:name="__RefHeading___limitando_el_rango_de_datos_para_sincronizar_4"/><text:bookmark-start text:name="limitando_el_rango_de_datos_para_sincronizar"/>Limitando el rango de datos para sincronizar<text:bookmark-end text:name="__RefHeading___limitando_el_rango_de_datos_para_sincronizar_4"/><text:bookmark-end text:name="limitando_el_rango_de_datos_para_sincronizar"/></text:h>
      <text:p text:style-name="Text_20_body">Cuando se sincroniza por primera vez el nuevo dispositivo, la cantidad de registros a sincronizar puede ser grande (por ejemplo, alrededor de 50,000). Esto podría tardar horas en sincronizarse, especialmente a través de una mala conexión a Internet. Por esta razón, es posible que limite cuántos meses de transacciones e inventarios desea incluir.
<draw:frame draw:style-name="mediacenter" draw:name="4" text:anchor-type="paragraph" draw:z-index="4" svg:width="15.875cm" svg:height="10.259005376344cm"><draw:image xlink:href="Pictures/8722bb6c512732ead559264690898f56.jpg" xlink:type="simple" xlink:show="embed" xlink:actuate="onLoad"/></draw:frame></text:p>
      <text:list text:style-name="Numbering_20_1" text:continue-numbering="false">
        <text:list-item>
          <text:p text:style-name="Numbering_20_1_Content_First"> Modifique el <text:span text:style-name="Strong_20_Emphasis">Tipo de Sincronización</text:span> (<text:span text:style-name="Emphasis">Synchronisation type</text:span>) de <text:span text:style-name="Source_20_Text">collector</text:span> a <text:span text:style-name="Strong_20_Emphasis"><text:span text:style-name="Source_20_Text">active</text:span></text:span> o <text:span text:style-name="Strong_20_Emphasis"><text:span text:style-name="Source_20_Text">none</text:span></text:span> para poder editar campos personalizados (<text:span text:style-name="Emphasis">Custom fields</text:span>)</text:p>
        </text:list-item>
        <text:list-item>
          <text:p text:style-name="Numbering_20_1_Content"> Agregar una nueva línea, luego en <text:span text:style-name="Strong_20_Emphasis">Etiqueta de campo</text:span> (<text:span text:style-name="Emphasis">Field label</text:span>) asignar <text:span text:style-name="Strong_20_Emphasis"><text:span text:style-name="Source_20_Text">syncMonths</text:span></text:span> y en <text:span text:style-name="Strong_20_Emphasis">Valor de campo</text:span> (<text:span text:style-name="Emphasis">Field value</text:span>) la cantidad de meses que desea incluir</text:p>
        </text:list-item>
        <text:list-item>
          <text:p text:style-name="Numbering_20_1_Content"> Para editar el campo personalizado, haga doble clic en la línea</text:p>
        </text:list-item>
        <text:list-item>
          <text:p text:style-name="Numbering_20_1_Content_Last"> Vuelva a cambiar el tipo de sincronización del almacén a <text:span text:style-name="Strong_20_Emphasis"><text:span text:style-name="Source_20_Text">collector</text:span></text:span></text:p>
        </text:list-item>
      </text:list>
      <text:p text:style-name="Text_20_body">Ahora, cada vez que se realiza una sincronización, el almacén solo sincronizará las transacciones y los inventarios de los X meses anteriores.</text:p>
      <text:p text:style-name="Text_20_body"><text:line-break/><text:line-break/></text:p>
      <text:h text:style-name="Heading_20_5" text:outline-level="5"><text:bookmark-start text:name="__RefHeading___enlaces_relacionados_5"/><text:bookmark-start text:name="enlaces_relacionados"/>Enlaces relacionados<text:bookmark-end text:name="__RefHeading___enlaces_relacionados_5"/><text:bookmark-end text:name="enlaces_relacionados"/></text:h>
      <text:list text:style-name="List_20_1" text:continue-numbering="false">
        <text:list-item>
          <text:p text:style-name="LastListParagraph_List_20_1_Content_First"> <text:a xlink:type="simple" xlink:href="https://wiki.msupply.foundation/en:mobile:user_guide" text:style-name="Internet_20_link" text:visited-style-name="Visited_20_Internet_20_Link">Guía de Usuario mSupply Móvil</text:a></text:p>
        </text:list-item>
      </text:list>
      <text:p text:style-name="Text_20_body"><text:line-break/>
<text:line-break/></text:p>
      <table:table table:style-name="Table">
        <table:table-column/>
        <table:table-row>
          <table:table-cell office:value-type="string" table:style-name="tablecell">
            <text:p text:style-name="tablealigncenter">  <text:span text:style-name="Emphasis">Previous:  <text:span text:style-name="Strong_20_Emphasis"><text:a xlink:type="simple" xlink:href="https://wiki.msupply.foundation/es:mobile:setup:device_side:prep_device" text:style-name="Internet_20_link" text:visited-style-name="Visited_20_Internet_20_Link">Preparando el dispositivo</text:a></text:span> | | Return to:  <text:a xlink:type="simple" xlink:href="https://wiki.msupply.foundation/es:mobile:setup:start" text:style-name="Internet_20_link" text:visited-style-name="Visited_20_Internet_20_Link">Configurando mSupply Móvil</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es:mobile:setup:device_side:initialise_store</dc:title>
  </office:meta>
</office:document-meta>
</file>