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8e60396634946997d382107be4ea97.png"/>
  <manifest:file-entry manifest:media-type="image/png" manifest:full-path="Pictures/ee7b619650672eb23bd9132ec388aa8a.png"/>
  <manifest:file-entry manifest:media-type="image/png" manifest:full-path="Pictures/7616545fb089079adf2b7595148c0c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dashboard:sharing"/><text:bookmark-start text:name="__RefHeading___compartiendo_1"/><text:bookmark-start text:name="compartiendo"/>Compartiendo<text:bookmark-end text:name="__RefHeading___compartiendo_1"/><text:bookmark-end text:name="compartiendo"/></text:h>
      <text:p text:style-name="Text_20_body">Puede compartir tableros y paneles con otros usuarios, así como producir instantáneas para ser visualizadas en servicios externos.</text:p>
      <text:h text:style-name="Heading_20_3" text:outline-level="3"><text:bookmark-start text:name="__RefHeading___compartiendo_tableros_2"/><text:bookmark-start text:name="compartiendo_tableros"/>Compartiendo Tableros<text:bookmark-end text:name="__RefHeading___compartiendo_tableros_2"/><text:bookmark-end text:name="compartiendo_tableros"/></text:h>
      <text:p text:style-name="Text_20_body">Hacer click en el botón <text:span text:style-name="Strong_20_Emphasis">Compartir Tablero</text:span> (<text:span text:style-name="Emphasis">Share dashboard</text:span>) en el panel de navegación superior derecho&gt; Seleccione una de las tres opciones: <text:span text:style-name="Strong_20_Emphasis">Enlace</text:span> (<text:span text:style-name="Emphasis">Link</text:span>), <text:span text:style-name="Strong_20_Emphasis"> Instantánea</text:span> (<text:span text:style-name="Emphasis">Snapshot</text:span>) o <text:span text:style-name="Strong_20_Emphasis">Exportar</text:span> (<text:span text:style-name="Emphasis">Exportar</text:span>).<text:line-break/>Para obtener instrucciones detalladas sobre cada opción, haga click en <text:a xlink:type="simple" xlink:href="http://docs.grafana.org/reference/sharing/#share-dashboard" text:style-name="Internet_20_link" text:visited-style-name="Visited_20_Internet_20_Link">Compartir tableros en Grafana</text:a></text:p>
      <text:p text:style-name="Text_20_body"><draw:frame draw:style-name="mediacenter" draw:name="0" text:anchor-type="paragraph" draw:z-index="0" svg:width="12.329583333333cm" svg:height="2.06375cm"><draw:image xlink:href="Pictures/a08e60396634946997d382107be4ea97.png" xlink:type="simple" xlink:show="embed" xlink:actuate="onLoad"/></draw:frame></text:p>
      <text:p text:style-name="Text_20_body"><draw:frame draw:style-name="mediacenter" draw:name="1" text:anchor-type="paragraph" draw:z-index="1" svg:width="16.51cm" svg:height="11.562291666667cm"><draw:image xlink:href="Pictures/ee7b619650672eb23bd9132ec388aa8a.png" xlink:type="simple" xlink:show="embed" xlink:actuate="onLoad"/></draw:frame></text:p>
      <text:h text:style-name="Heading_20_3" text:outline-level="3"><text:bookmark-start text:name="__RefHeading___compartiendo_paneles_3"/><text:bookmark-start text:name="compartiendo_paneles"/>Compartiendo Paneles<text:bookmark-end text:name="__RefHeading___compartiendo_paneles_3"/><text:bookmark-end text:name="compartiendo_paneles"/></text:h>
      <text:p text:style-name="Text_20_body">Haga clic en el Título del panel&gt; del menú seleccione <text:span text:style-name="Strong_20_Emphasis">Compartir</text:span> (<text:span text:style-name="Emphasis">Sharing</text:span>)&gt; Seleccione una de las tres opciones: 
<text:span text:style-name="Strong_20_Emphasis">Enlace</text:span> (<text:span text:style-name="Emphasis">Link</text:span>), <text:span text:style-name="Strong_20_Emphasis">Incluir</text:span> (<text:span text:style-name="Emphasis">Embed</text:span>) o <text:span text:style-name="Strong_20_Emphasis">Instantánea</text:span> (<text:span text:style-name="Emphasis">Snapshot</text:span>).<text:line-break/>Para obtener instrucciones detalladas sobre cada opción, haga click en:<text:a xlink:type="simple" xlink:href="http://docs.grafana.org/reference/sharing/#share-panel" text:style-name="Internet_20_link" text:visited-style-name="Visited_20_Internet_20_Link"> Compartiendo Paneles en Grafana</text:a></text:p>
      <text:p text:style-name="Text_20_body"><draw:frame draw:style-name="mediacenter" draw:name="2" text:anchor-type="paragraph" draw:z-index="2" svg:width="16.51cm" svg:height="9.2604166666667cm"><draw:image xlink:href="Pictures/7616545fb089079adf2b7595148c0cda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<text:span text:style-name="Emphasis">  Anterior:  <text:span text:style-name="Strong_20_Emphasis"><text:a xlink:type="simple" xlink:href="https://wiki.msupply.foundation/es:dashboard:time_range" text:style-name="Internet_20_link" text:visited-style-name="Visited_20_Internet_20_Link">Controles de rango de tiempo</text:a></text:span> </text:span> </text:p>
          </table:table-cell>
          <table:table-cell office:value-type="string" table:style-name="tablecell">
            <text:p text:style-name="tablealignleft"> <text:span text:style-name="Emphasis">  Volver a la página inicial:  <text:span text:style-name="Strong_20_Emphasis"><text:a xlink:type="simple" xlink:href="https://wiki.msupply.foundation/es:dashboard" text:style-name="Internet_20_link" text:visited-style-name="Visited_20_Internet_20_Link">Guía de Usuario del Tablero mSupply</text:a></text:span> 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dashboard:sharing</dc:title>
  </office:meta>
</office:document-meta>
</file>