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cb70f82c95aeffb085c1483f77c7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obile:user_guide:web_apps"/><text:bookmark-start text:name="__RefHeading___web_entry_for_patient_registration_and_adverse_events_1"/><text:bookmark-start text:name="web_entry_for_patient_registration_and_adverse_events"/>Web Entry for Patient Registration and Adverse events<text:bookmark-end text:name="__RefHeading___web_entry_for_patient_registration_and_adverse_events_1"/><text:bookmark-end text:name="web_entry_for_patient_registration_and_adverse_events"/></text:h>
      <text:p text:style-name="Text_20_body">Both the patient registration and adverse reaction monitoring features in mSupply mobile are also available via a web site.</text:p>
      <text:p text:style-name="Text_20_body">Patient registrations entered on the web site is immediately available to all sites using the patient lookup feature of mSupply mobile.</text:p>
      <text:p text:style-name="Text_20_body">The front page looks like this</text:p>
      <text:p text:style-name="Text_20_body"><draw:frame draw:style-name="mediacenter" draw:name="0" text:anchor-type="paragraph" draw:z-index="0" svg:width="24.235833333333cm" style:rel-width="100%" svg:height="17.832916666667cm" style:rel-height="scale"><draw:image xlink:href="Pictures/47cb70f82c95aeffb085c1483f77c79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mobile:user_guide:web_apps</dc:title>
  </office:meta>
</office:document-meta>
</file>