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cbe20f2c01265c07b109e72aaeff13.png"/>
  <manifest:file-entry manifest:media-type="image/jpeg" manifest:full-path="Pictures/3cd28688fc3b01ffe241671cd1f380b1.jpg"/>
  <manifest:file-entry manifest:media-type="image/png" manifest:full-path="Pictures/d03f68155a03aa2ff48658baabdbb2f9.png"/>
  <manifest:file-entry manifest:media-type="image/png" manifest:full-path="Pictures/ef54801077800d957efb66dd29356572.png"/>
  <manifest:file-entry manifest:media-type="image/png" manifest:full-path="Pictures/440f3c09f7799b4375b38946ac6f8d15.png"/>
  <manifest:file-entry manifest:media-type="image/png" manifest:full-path="Pictures/7637786a70bb6cdb58dac0a06d70569e.png"/>
  <manifest:file-entry manifest:media-type="image/png" manifest:full-path="Pictures/2db8740fa451dde4ea782ffec2dda53b.png"/>
  <manifest:file-entry manifest:media-type="image/png" manifest:full-path="Pictures/750ff4c12e25800609a67172dddcc64d.png"/>
  <manifest:file-entry manifest:media-type="image/png" manifest:full-path="Pictures/476d59441ea681d64f727e31a7f4dc29.png"/>
  <manifest:file-entry manifest:media-type="image/png" manifest:full-path="Pictures/c6edbb7ebf3b080c237718303c53b77a.png"/>
  <manifest:file-entry manifest:media-type="image/png" manifest:full-path="Pictures/5aa25dd8c69eb8094d2e0d1bcf74336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a xlink:type="simple" xlink:href="https://wiki.msupply.foundation/en:mobile:user_guide"><draw:frame draw:style-name="media" draw:name="mSupply Mobile User Guide menu Legend" text:anchor-type="as-char" draw:z-index="0" svg:width="15.875cm"><draw:text-box><text:p text:style-name="legendcenter"><draw:frame draw:style-name="media" draw:name="mSupply Mobile User Guide menu" text:anchor-type="as-char" draw:z-index="0" svg:width="15.875cm" svg:height="3.5300449871465cm"><draw:image xlink:href="Pictures/f3cbe20f2c01265c07b109e72aaeff13.png" xlink:type="simple" xlink:show="embed" xlink:actuate="onLoad"/></draw:frame>mSupply Mobile User Guide menu</text:p></draw:text-box></draw:frame></draw:a></text:p>
      <text:p text:style-name="Horizontal_20_Line"/>
      <text:h text:style-name="Heading_20_2" text:outline-level="2"><text:bookmark text:name="en:mobile:user_guide:supplier_requisitions_program"/><text:bookmark-start text:name="__RefHeading___supplier_requisitions_program_orders_1"/><text:bookmark-start text:name="supplier_requisitions_program_orders"/>5. Supplier Requisitions (Program Orders)<text:bookmark-end text:name="__RefHeading___supplier_requisitions_program_orders_1"/><text:bookmark-end text:name="supplier_requisitions_program_orders"/></text:h>
      <text:p text:style-name="Text_20_body">You would like to order some stock from your supplier for a <text:a xlink:type="simple" xlink:href="https://docs.msupply.org.nz/items:programs" text:style-name="Internet_20_link" text:visited-style-name="Visited_20_Internet_20_Link">program</text:a>. </text:p>
      <text:p text:style-name="Text_20_body">You need to create a <text:span text:style-name="Strong_20_Emphasis">Program Order</text:span>, which will automatically populate your requisition with items in the program.</text:p>
      <text:h text:style-name="Heading_20_3" text:outline-level="3"><text:bookmark-start text:name="__RefHeading___click_on_supplier_requisitions_2"/><text:bookmark-start text:name="click_on_supplier_requisitions"/>1. Click on Supplier Requisitions<text:bookmark-end text:name="__RefHeading___click_on_supplier_requisitions_2"/><text:bookmark-end text:name="click_on_supplier_requisitions"/></text:h>
      <text:p text:style-name="Text_20_body"><draw:frame draw:style-name="mediacenter" draw:name="1" text:anchor-type="paragraph" draw:z-index="1" svg:width="15.875cm" svg:height="10.67569301848cm"><draw:image xlink:href="Pictures/3cd28688fc3b01ffe241671cd1f380b1.jpg" xlink:type="simple" xlink:show="embed" xlink:actuate="onLoad"/></draw:frame></text:p>
      <text:p text:style-name="Text_20_body">When your store has access to at least one program, creating a Supplier Requisition will prompt you to choose from either a <text:span text:style-name="Strong_20_Emphasis">Program Order</text:span> or a <text:span text:style-name="Strong_20_Emphasis">General Order</text:span>.</text:p>
      <text:h text:style-name="Heading_20_3" text:outline-level="3"><text:bookmark-start text:name="__RefHeading___click_on_program_order_3"/><text:bookmark-start text:name="click_on_program_order"/>2. Click on Program Order<text:bookmark-end text:name="__RefHeading___click_on_program_order_3"/><text:bookmark-end text:name="click_on_program_order"/></text:h>
      <text:p text:style-name="Text_20_body"><draw:frame draw:style-name="mediacenter" draw:name="2" text:anchor-type="paragraph" draw:z-index="2" svg:width="15.875cm" svg:height="9.0058330119553cm"><draw:image xlink:href="Pictures/d03f68155a03aa2ff48658baabdbb2f9.png" xlink:type="simple" xlink:show="embed" xlink:actuate="onLoad"/></draw:frame></text:p>
      <text:h text:style-name="Heading_20_3" text:outline-level="3"><text:bookmark-start text:name="__RefHeading___select_the_program_supplier_order_type_and_period_4"/><text:bookmark-start text:name="select_the_program_supplier_order_type_and_period"/>3. Select the Program, Supplier, Order Type and Period<text:bookmark-end text:name="__RefHeading___select_the_program_supplier_order_type_and_period_4"/><text:bookmark-end text:name="select_the_program_supplier_order_type_and_period"/></text:h>
      <text:p text:style-name="Text_20_body">This information must be completed <text:span text:style-name="Strong_20_Emphasis">sequentially</text:span>. The arrow points to which step you are up to, and the tick shows which steps have been completed.</text:p>
      <text:p text:style-name="Text_20_body">When selecting the <text:span text:style-name="Strong_20_Emphasis">Order Type</text:span>, further details can be seen on the right:</text:p>
      <text:list text:style-name="List_20_1" text:continue-numbering="false">
        <text:list-item>
          <text:p text:style-name="List_20_1_Content_First"> <text:span text:style-name="Strong_20_Emphasis">Maximum MOS:</text:span> maximum number of months' stock to be kept for each item, which will help determine the suggested quantities to order</text:p>
        </text:list-item>
        <text:list-item>
          <text:p text:style-name="List_20_1_Content"> <text:span text:style-name="Strong_20_Emphasis">Threshold MOS:</text:span> items with number of months' stock <text:span text:style-name="Emphasis">less</text:span> than this value will appear in the order by default</text:p>
        </text:list-item>
        <text:list-item>
          <text:p text:style-name="List_20_1_Content_Last"> <text:span text:style-name="Strong_20_Emphasis">Maximum orders per period:</text:span> maximum number of orders that can be placed in a given period</text:p>
        </text:list-item>
      </text:list>
      <text:p text:style-name="Text_20_body"><draw:frame draw:style-name="mediacenter" draw:name="3" text:anchor-type="paragraph" draw:z-index="3" svg:width="15.875cm" svg:height="4.3840843023256cm"><draw:image xlink:href="Pictures/ef54801077800d957efb66dd29356572.png" xlink:type="simple" xlink:show="embed" xlink:actuate="onLoad"/></draw:frame></text:p>
      <text:p text:style-name="Text_20_body">When selecting the <text:span text:style-name="Strong_20_Emphasis">Period</text:span>, further details can be seen on the right:</text:p>
      <text:list text:style-name="List_20_1" text:continue-numbering="false">
        <text:list-item>
          <text:p text:style-name="List_20_1_Content_First"> <text:span text:style-name="Strong_20_Emphasis">Period dates</text:span> i.e. the interval of the period</text:p>
        </text:list-item>
        <text:list-item>
          <text:p text:style-name="List_20_1_Content_Last"> <text:span text:style-name="Strong_20_Emphasis">Number of requisitions already created</text:span> for the same period, supplier and order type</text:p>
        </text:list-item>
      </text:list>
      <text:p text:style-name="Text_20_body"><draw:frame draw:style-name="mediacenter" draw:name="4" text:anchor-type="paragraph" draw:z-index="4" svg:width="15.875cm" svg:height="4.2060375146542cm"><draw:image xlink:href="Pictures/440f3c09f7799b4375b38946ac6f8d15.png" xlink:type="simple" xlink:show="embed" xlink:actuate="onLoad"/></draw:frame></text:p>
      <text:h text:style-name="Heading_20_3" text:outline-level="3"><text:bookmark-start text:name="__RefHeading___click_ok_and_review_the_requisition_5"/><text:bookmark-start text:name="click_ok_and_review_the_requisition"/>4. Click OK and review the requisition<text:bookmark-end text:name="__RefHeading___click_ok_and_review_the_requisition_5"/><text:bookmark-end text:name="click_ok_and_review_the_requisition"/></text:h>
      <text:p text:style-name="Text_20_body">The requisition is created and is populated with all program items. Note that you cannot add additional items to a Program Requisition.</text:p>
      <text:p text:style-name="Text_20_body"><draw:frame draw:style-name="mediacenter" draw:name="5" text:anchor-type="paragraph" draw:z-index="5" svg:width="15.875cm" svg:height="8.9660909445745cm"><draw:image xlink:href="Pictures/7637786a70bb6cdb58dac0a06d70569e.png" xlink:type="simple" xlink:show="embed" xlink:actuate="onLoad"/></draw:frame></text:p>
      <text:p text:style-name="Text_20_body">Why are there are no items visible in this example?</text:p>
      <text:list text:style-name="List_20_1" text:continue-numbering="false">
        <text:list-item>
          <text:p text:style-name="List_20_1_Content_First"> The <text:span text:style-name="Strong_20_Emphasis">Hide Over Stocked</text:span> button is selected by default, which hides all items that have stock over the threshold MOS.</text:p>
        </text:list-item>
        <text:list-item>
          <text:p text:style-name="List_20_1_Content"> All the stock on hand in this example is over the threshold MOS, so no items are visible.</text:p>
        </text:list-item>
        <text:list-item>
          <text:p text:style-name="List_20_1_Content_Last"> When you click the <text:span text:style-name="Strong_20_Emphasis">Show Over Stocked</text:span> button, all items that are over the threshold MOS appear.</text:p>
        </text:list-item>
      </text:list>
      <text:p text:style-name="Text_20_body"><draw:frame draw:style-name="mediacenter" draw:name="6" text:anchor-type="paragraph" draw:z-index="6" svg:width="15.875cm" svg:height="8.9943869582194cm"><draw:image xlink:href="Pictures/2db8740fa451dde4ea782ffec2dda53b.png" xlink:type="simple" xlink:show="embed" xlink:actuate="onLoad"/></draw:frame></text:p>
      <text:p text:style-name="Text_20_body">Note that the <text:span text:style-name="Strong_20_Emphasis">Price</text:span> displayed in a Program Requisition is the price the supplier sells the item for.</text:p>
      <text:h text:style-name="Heading_20_3" text:outline-level="3"><text:bookmark-start text:name="__RefHeading___you_can_click_on_use_suggested_quantities_6"/><text:bookmark-start text:name="you_can_click_on_use_suggested_quantities"/>5. You can click on Use Suggested Quantities...<text:bookmark-end text:name="__RefHeading___you_can_click_on_use_suggested_quantities_6"/><text:bookmark-end text:name="you_can_click_on_use_suggested_quantities"/></text:h>
      <text:p text:style-name="Text_20_body">If you are certain that you are not ordering an item which you have not previously ordered! By choosing this option, mSupply will automatically calculate the amounts of each item you require, <text:span text:style-name="Strong_20_Emphasis">once it builds up a history of how much stock you're using</text:span>.</text:p>
      <text:p text:style-name="Text_20_body">Alternatively, manually enter the <text:span text:style-name="Strong_20_Emphasis">Requested Quantity</text:span> for individual items.</text:p>
      <text:p text:style-name="Text_20_body"><draw:frame draw:style-name="mediacenter" draw:name="7" text:anchor-type="paragraph" draw:z-index="7" svg:width="15.875cm" svg:height="8.9728260869565cm"><draw:image xlink:href="Pictures/750ff4c12e25800609a67172dddcc64d.png" xlink:type="simple" xlink:show="embed" xlink:actuate="onLoad"/></draw:frame></text:p>
      <text:h text:style-name="Heading_20_3" text:outline-level="3"><text:bookmark-start text:name="__RefHeading___click_the_view_regimen_data_button_7"/><text:bookmark-start text:name="click_the_view_regimen_data_button"/>6. Click the View Regimen Data button<text:bookmark-end text:name="__RefHeading___click_the_view_regimen_data_button_7"/><text:bookmark-end text:name="click_the_view_regimen_data_button"/></text:h>
      <text:p text:style-name="Text_20_body"><draw:frame draw:style-name="mediacenter" draw:name="8" text:anchor-type="paragraph" draw:z-index="8" svg:width="15.875cm" svg:height="9cm"><draw:image xlink:href="Pictures/476d59441ea681d64f727e31a7f4dc29.png" xlink:type="simple" xlink:show="embed" xlink:actuate="onLoad"/></draw:frame></text:p>
      <text:p text:style-name="Text_20_body">If <text:a xlink:type="simple" xlink:href="https://docs.msupply.org.nz/items:programs" text:style-name="Internet_20_link" text:visited-style-name="Visited_20_Internet_20_Link">regimen data</text:a> is necessary for the requisition, enter values and comments then close the screen.</text:p>
      <text:p text:style-name="Text_20_body"><draw:frame draw:style-name="mediacenter" draw:name="9" text:anchor-type="paragraph" draw:z-index="9" svg:width="15.875cm" svg:height="8.9950039184953cm"><draw:image xlink:href="Pictures/c6edbb7ebf3b080c237718303c53b77a.png" xlink:type="simple" xlink:show="embed" xlink:actuate="onLoad"/></draw:frame></text:p>
      <text:h text:style-name="Heading_20_3" text:outline-level="3"><text:bookmark-start text:name="__RefHeading___when_you_are_completely_sure_that_everything_is_correct_8"/><text:bookmark-start text:name="when_you_are_completely_sure_that_everything_is_correct"/>7. When you are completely sure that everything is correct...<text:bookmark-end text:name="__RefHeading___when_you_are_completely_sure_that_everything_is_correct_8"/><text:bookmark-end text:name="when_you_are_completely_sure_that_everything_is_correct"/></text:h>
      <text:p text:style-name="Text_20_body">Click the <text:span text:style-name="Strong_20_Emphasis">Finalise</text:span> button, then <text:span text:style-name="Strong_20_Emphasis">Confirm</text:span> and your order will go to the supply store. 
<draw:frame draw:style-name="mediacenter" draw:name="10" text:anchor-type="paragraph" draw:z-index="10" svg:width="1.8785416666667cm" svg:height="1.7991666666667cm"><draw:image xlink:href="Pictures/5aa25dd8c69eb8094d2e0d1bcf743368.png" xlink:type="simple" xlink:show="embed" xlink:actuate="onLoad"/></draw:frame></text:p>
      <text:p text:style-name="Text_20_body">Even if you don't have internet at the time, it's ok! The order will send automatically when you do have internet lat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n:mobile:user_guide:supplier_requisitions_program</dc:title>
  </office:meta>
</office:document-meta>
</file>