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3cbe20f2c01265c07b109e72aaeff13.png"/>
  <manifest:file-entry manifest:media-type="image/png" manifest:full-path="Pictures/ea00cecf150549c88174b8034297ae15.png"/>
  <manifest:file-entry manifest:media-type="image/png" manifest:full-path="Pictures/20ba3ef4f9764598ac617012305973b7.png"/>
  <manifest:file-entry manifest:media-type="image/png" manifest:full-path="Pictures/c8b2bfcaac3a3d695ffe0aefb257a034.png"/>
  <manifest:file-entry manifest:media-type="image/png" manifest:full-path="Pictures/270152d9fd3a434650611e3659acede9.png"/>
  <manifest:file-entry manifest:media-type="image/png" manifest:full-path="Pictures/4abe3b23b8546560c0e3a5bd8eaa0650.png"/>
  <manifest:file-entry manifest:media-type="image/png" manifest:full-path="Pictures/7e619e18920cfcf434a443b1b294740f.png"/>
  <manifest:file-entry manifest:media-type="image/png" manifest:full-path="Pictures/e9cf01a7eb0e8595c5e1851e2917c972.png"/>
  <manifest:file-entry manifest:media-type="image/png" manifest:full-path="Pictures/b0a7540709e8976a881d254b7de1ee5c.png"/>
  <manifest:file-entry manifest:media-type="image/png" manifest:full-path="Pictures/22bea1fd3f26fe1ffc2c9a9ac79d2f92.png"/>
  <manifest:file-entry manifest:media-type="image/png" manifest:full-path="Pictures/d68aadcf1f1cd7b23578c7b539e15209.png"/>
  <manifest:file-entry manifest:media-type="image/png" manifest:full-path="Pictures/67569d8e5713a94a13ddf232c37cc710.png"/>
  <manifest:file-entry manifest:media-type="image/png" manifest:full-path="Pictures/52ea15fde443427061571c3863cb1b10.png"/>
  <manifest:file-entry manifest:media-type="image/png" manifest:full-path="Pictures/5aa25dd8c69eb8094d2e0d1bcf74336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draw:a xlink:type="simple" xlink:href="https://wiki.msupply.foundation/en:mobile:user_guide"><draw:frame draw:style-name="media" draw:name="mSupply Mobile User Guide menu Legend" text:anchor-type="as-char" draw:z-index="0" svg:width="15.875cm"><draw:text-box><text:p text:style-name="legendcenter"><draw:frame draw:style-name="media" draw:name="mSupply Mobile User Guide menu" text:anchor-type="as-char" draw:z-index="0" svg:width="15.875cm" svg:height="3.5300449871465cm"><draw:image xlink:href="Pictures/f3cbe20f2c01265c07b109e72aaeff13.png" xlink:type="simple" xlink:show="embed" xlink:actuate="onLoad"/></draw:frame>mSupply Mobile User Guide menu</text:p></draw:text-box></draw:frame></draw:a></text:p>
      <text:p text:style-name="Horizontal_20_Line"/>
      <text:h text:style-name="Heading_20_2" text:outline-level="2"><text:bookmark text:name="en:mobile:user_guide:supplier_requisitions"/><text:bookmark-start text:name="__RefHeading___supplier_requisitions_general_orders_1"/><text:bookmark-start text:name="supplier_requisitions_general_orders"/>Supplier Requisitions (General Orders)<text:bookmark-end text:name="__RefHeading___supplier_requisitions_general_orders_1"/><text:bookmark-end text:name="supplier_requisitions_general_orders"/></text:h>
      <text:p text:style-name="Text_20_body">If you would like to order some stock from your supplier, tap on <text:span text:style-name="Source_20_Text">Supplier Requisitions</text:span>. </text:p>
      <text:p text:style-name="Text_20_body"><draw:frame draw:style-name="mediacenter" draw:name="1" text:anchor-type="paragraph" draw:z-index="1" svg:width="15.875cm" svg:height="8.9865644904459cm"><draw:image xlink:href="Pictures/ea00cecf150549c88174b8034297ae15.png" xlink:type="simple" xlink:show="embed" xlink:actuate="onLoad"/></draw:frame></text:p>
      <text:p text:style-name="Text_20_body">The Supplier Requisition window will display <text:span text:style-name="Source_20_Text">Current</text:span> requisitions by default.  </text:p>
      <text:p text:style-name="Text_20_body"><draw:frame draw:style-name="mediacenter" draw:name="2" text:anchor-type="paragraph" draw:z-index="2" svg:width="15.875cm" svg:height="9.0314503205128cm"><draw:image xlink:href="Pictures/20ba3ef4f9764598ac617012305973b7.png" xlink:type="simple" xlink:show="embed" xlink:actuate="onLoad"/></draw:frame></text:p>
      <text:p text:style-name="Text_20_body">These are the requisitions that are <text:span text:style-name="Strong_20_Emphasis">In Progress</text:span> (in the <text:span text:style-name="Strong_20_Emphasis">Status</text:span> column). You can tap on any unfinalised requisition to open and continue work.  </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 The orange badge above <text:span text:style-name="Strong_20_Emphasis">Supplier Requisitions</text:span> on the home page tells you if there are any unfinalised supplier requisitions - in the screenshots above, you can see that there is one unfinalised supplier requisition.</text:p></table:table-cell></table:table-row></table:table></draw:text-box></draw:frame>To view completed supplier requisitions, tap the <text:span text:style-name="Source_20_Text">Past</text:span> tab.  </text:p>
      <text:p text:style-name="Text_20_body"><draw:frame draw:style-name="mediacenter" draw:name="3" text:anchor-type="paragraph" draw:z-index="3" svg:width="15.875cm" svg:height="9.0404618473896cm"><draw:image xlink:href="Pictures/c8b2bfcaac3a3d695ffe0aefb257a034.png" xlink:type="simple" xlink:show="embed" xlink:actuate="onLoad"/></draw:frame></text:p>
      <text:p text:style-name="Text_20_body">The list of past requisitions will all have a <text:span text:style-name="Strong_20_Emphasis">Status</text:span> of <text:span text:style-name="Strong_20_Emphasis">Finalised</text:span>. You can tap on any row to view a finalised requisition.  However, no further changes can be made to finalised requisitions.</text:p>
      <text:h text:style-name="Heading_20_3" text:outline-level="3"><text:bookmark-start text:name="__RefHeading___new_supplier_requisition_2"/><text:bookmark-start text:name="new_supplier_requisition"/>New Supplier Requisition<text:bookmark-end text:name="__RefHeading___new_supplier_requisition_2"/><text:bookmark-end text:name="new_supplier_requisition"/></text:h>
      <text:p text:style-name="Text_20_body">If you wish to create a new requisition, tap on <text:span text:style-name="Source_20_Text">New Requisition</text:span>.</text:p>
      <text:p text:style-name="Text_20_body"><draw:frame draw:style-name="mediacenter" draw:name="4" text:anchor-type="paragraph" draw:z-index="4" svg:width="15.875cm" svg:height="9.1004803843074cm"><draw:image xlink:href="Pictures/270152d9fd3a434650611e3659acede9.png" xlink:type="simple" xlink:show="embed" xlink:actuate="onLoad"/></draw:frame></text:p>
      <text:h text:style-name="Heading_20_3" text:outline-level="3"><text:bookmark-start text:name="__RefHeading___adding_items_to_a_supplier_requisition_3"/><text:bookmark-start text:name="adding_items_to_a_supplier_requisition"/>Adding items to a Supplier Requisition<text:bookmark-end text:name="__RefHeading___adding_items_to_a_supplier_requisition_3"/><text:bookmark-end text:name="adding_items_to_a_supplier_requisition"/></text:h>
      <text:h text:style-name="Heading_20_4" text:outline-level="4"><text:bookmark-start text:name="__RefHeading___small_orders_4"/><text:bookmark-start text:name="small_orders"/>Small Orders<text:bookmark-end text:name="__RefHeading___small_orders_4"/><text:bookmark-end text:name="small_orders"/></text:h>
      <text:p text:style-name="Text_20_body">If you only have a few items, tap <text:span text:style-name="Source_20_Text">New Item</text:span>. This is the best option for small orders.</text:p>
      <text:p text:style-name="Text_20_body"><draw:frame draw:style-name="mediacenter" draw:name="5" text:anchor-type="paragraph" draw:z-index="5" svg:width="15.875cm" svg:height="9.0813927943761cm"><draw:image xlink:href="Pictures/4abe3b23b8546560c0e3a5bd8eaa0650.png" xlink:type="simple" xlink:show="embed" xlink:actuate="onLoad"/></draw:frame></text:p>
      <text:p text:style-name="Text_20_body"><text:line-break/></text:p>
      <text:p text:style-name="Text_20_body">Start typing to search for the item.</text:p>
      <text:p text:style-name="Text_20_body"><draw:frame draw:style-name="mediacenter" draw:name="6" text:anchor-type="paragraph" draw:z-index="6" svg:width="15.875cm" svg:height="9.0953427065026cm"><draw:image xlink:href="Pictures/7e619e18920cfcf434a443b1b294740f.png" xlink:type="simple" xlink:show="embed" xlink:actuate="onLoad"/></draw:frame></text:p>
      <text:p text:style-name="Text_20_body"><text:line-break/>
In this case, we need to purchase Ibuprofen 200mg tablets so we select this item. 
<draw:frame draw:style-name="mediacenter" draw:name="7" text:anchor-type="paragraph" draw:z-index="7" svg:width="15.875cm" svg:height="9.0258733624454cm"><draw:image xlink:href="Pictures/e9cf01a7eb0e8595c5e1851e2917c972.png" xlink:type="simple" xlink:show="embed" xlink:actuate="onLoad"/></draw:frame></text:p>
      <text:p text:style-name="Text_20_body">When you select an item, it will be added to the requisition. The following information is provided about the item:</text:p>
      <text:list text:style-name="List_20_1" text:continue-numbering="false">
        <text:list-item>
          <text:p text:style-name="List_20_1_Content_First"><text:span text:style-name="Strong_20_Emphasis">Item Code</text:span> and <text:span text:style-name="Strong_20_Emphasis">Item Name</text:span>: as per your mSupply item list details</text:p>
        </text:list-item>
        <text:list-item>
          <text:p text:style-name="List_20_1_Content"><text:span text:style-name="Strong_20_Emphasis">Current Stock</text:span>: how much stock currently available in your facility</text:p>
        </text:list-item>
        <text:list-item>
          <text:p text:style-name="List_20_1_Content"><text:span text:style-name="Strong_20_Emphasis">Monthly Use</text:span>: how much stock your facility uses each month on average (based on the last three months).</text:p>
        </text:list-item>
        <text:list-item>
          <text:p text:style-name="List_20_1_Content_Last"><text:span text:style-name="Strong_20_Emphasis">Suggested Quantity</text:span>: how much stock mSupply Mobile suggests that you order based on your monthly use and the maximum months of supply you wish to order for your facility.</text:p>
        </text:list-item>
      </text:list>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 mSupply Mobile has a tool that helps you determine the quantity of stock to order. 
Select the number of months of supply that you wish to order using the <text:span text:style-name="Source_20_Text">MaxMOS</text:span> dropdown box in the header.  If you select a larger MaxMOS, the suggested quantity of stock to order will be larger.
Suggested quantity is calculated as <text:span text:style-name="Source_20_Text">(Monthly Use x MaxMOS) - Current Stock</text:span>.  So for the above example for Ibuprofen 200mg tablets, (453*2)-80=827</text:p></table:table-cell></table:table-row></table:table></draw:text-box></draw:frame></text:p>
      <text:list text:style-name="List_20_1" text:continue-numbering="false">
        <text:list-item>
          <text:p text:style-name="LastListParagraph_List_20_1_Content_First"><text:span text:style-name="Strong_20_Emphasis"> Requested Quantity</text:span>: this is set to zero by default. You can either change manually by tapping in the cell and changing the number.  </text:p>
        </text:list-item>
      </text:list>
      <text:p text:style-name="Text_20_body"><text:line-break/></text:p>
      <text:h text:style-name="Heading_20_4" text:outline-level="4"><text:bookmark-start text:name="__RefHeading___larger_orders_5"/><text:bookmark-start text:name="larger_orders"/>Larger Orders<text:bookmark-end text:name="__RefHeading___larger_orders_5"/><text:bookmark-end text:name="larger_orders"/></text:h>
      <text:p text:style-name="Text_20_body">If you have a lot of items to order (for example, when you are placing your main order), it can be slow to add them one by one.</text:p>
      <text:p text:style-name="Text_20_body">To add a lot of items at once, tap <text:span text:style-name="Source_20_Text">Add Master List Items</text:span>. 
<draw:frame draw:style-name="mediacenter" draw:name="8" text:anchor-type="paragraph" draw:z-index="8" svg:width="15.875cm" svg:height="9.0594820017559cm"><draw:image xlink:href="Pictures/b0a7540709e8976a881d254b7de1ee5c.png" xlink:type="simple" xlink:show="embed" xlink:actuate="onLoad"/></draw:frame></text:p>
      <text:p text:style-name="Text_20_body">Select one or more master lists by tapping on the check box next to the master list (the row will turn orange once selected). Only master lists visible to your store are shown. In this example, there is only one master list available. Once you have made your selection, tap <text:span text:style-name="Source_20_Text">Done</text:span>.</text:p>
      <text:p text:style-name="Text_20_body"><draw:frame draw:style-name="mediacenter" draw:name="9" text:anchor-type="paragraph" draw:z-index="9" svg:width="15.875cm" svg:height="8.996774911032cm"><draw:image xlink:href="Pictures/22bea1fd3f26fe1ffc2c9a9ac79d2f92.png" xlink:type="simple" xlink:show="embed" xlink:actuate="onLoad"/></draw:frame></text:p>
      <text:p text:style-name="Text_20_body">The items on the selected master list(s) will then automatically appear in the supplier requisition.</text:p>
      <text:p text:style-name="Text_20_body"><draw:frame draw:style-name="mediacenter" draw:name="10" text:anchor-type="paragraph" draw:z-index="10" svg:width="15.875cm" svg:height="9.0793859649123cm"><draw:image xlink:href="Pictures/d68aadcf1f1cd7b23578c7b539e15209.png" xlink:type="simple" xlink:show="embed" xlink:actuate="onLoad"/></draw:frame></text:p>
      <text:p text:style-name="Text_20_body">The columns are the same as above for adding <text:span text:style-name="Strong_20_Emphasis">New Item</text:span>.  </text:p>
      <text:h text:style-name="Heading_20_3" text:outline-level="3"><text:bookmark-start text:name="__RefHeading___use_suggested_quantities_6"/><text:bookmark-start text:name="use_suggested_quantities"/>Use Suggested Quantities<text:bookmark-end text:name="__RefHeading___use_suggested_quantities_6"/><text:bookmark-end text:name="use_suggested_quantities"/></text:h>
      <text:p text:style-name="Text_20_body">If you tap <text:span text:style-name="Source_20_Text">Use Suggested Quantities</text:span> on the requisition header, mSupply Mobile will automatically copy the values in the <text:span text:style-name="Strong_20_Emphasis">Suggested Quantity</text:span> column into the <text:span text:style-name="Strong_20_Emphasis">Requested Quantity</text:span> column.
<draw:frame draw:style-name="mediacenter" draw:name="11" text:anchor-type="paragraph" draw:z-index="11" svg:width="15.875cm" svg:height="9.0694444444444cm"><draw:image xlink:href="Pictures/67569d8e5713a94a13ddf232c37cc710.png" xlink:type="simple" xlink:show="embed" xlink:actuate="onLoad"/></draw:frame></text:p>
      <text:p text:style-name="Text_20_body">Please note, when you tap <text:span text:style-name="Source_20_Text">Use Suggested Quantities</text:span>, this will overwrite any value that had previously been entered in the <text:span text:style-name="Strong_20_Emphasis">Requested Quantity</text:span> column.  However, you can still check the amount of stock requested for each item and change if required afterward.</text:p>
      <text:h text:style-name="Heading_20_3" text:outline-level="3"><text:bookmark-start text:name="__RefHeading___create_automatic_order_7"/><text:bookmark-start text:name="create_automatic_order"/>Create Automatic Order<text:bookmark-end text:name="__RefHeading___create_automatic_order_7"/><text:bookmark-end text:name="create_automatic_order"/></text:h>
      <text:p text:style-name="Text_20_body">If you tap <text:span text:style-name="Source_20_Text">Create Automatic Order</text:span> on the requisition header, mSupply Mobile will automatically create a supplier requisition with all items stocked at your facility (from all Master Lists) that require stock.  That is, any item at your facility that has a suggested quantity greater than zero will be listed. The <text:span text:style-name="Strong_20_Emphasis">Requested Quantity</text:span> column will also be filled with the suggested quantity value.  </text:p>
      <text:p text:style-name="Text_20_body"><draw:frame draw:style-name="mediacenter" draw:name="12" text:anchor-type="paragraph" draw:z-index="12" svg:width="15.875cm" svg:height="8.9842794759825cm"><draw:image xlink:href="Pictures/52ea15fde443427061571c3863cb1b10.png" xlink:type="simple" xlink:show="embed" xlink:actuate="onLoad"/></draw:frame></text:p>
      <text:p text:style-name="Text_20_body">Once again, you can still check the amount of stock requested for each item and change if required.</text:p>
      <text:h text:style-name="Heading_20_3" text:outline-level="3"><text:bookmark-start text:name="__RefHeading___finalising_a_supplier_requisition_8"/><text:bookmark-start text:name="finalising_a_supplier_requisition"/>Finalising a Supplier Requisition<text:bookmark-end text:name="__RefHeading___finalising_a_supplier_requisition_8"/><text:bookmark-end text:name="finalising_a_supplier_requisition"/></text:h>
      <text:p text:style-name="Text_20_body">Tap the <text:span text:style-name="Source_20_Text">Finalise</text:span> button, then <text:span text:style-name="Source_20_Text">Confirm</text:span> and your order will go to the supply store. 
<draw:frame draw:style-name="mediacenter" draw:name="13" text:anchor-type="paragraph" draw:z-index="13" svg:width="1.8785416666667cm" svg:height="1.7991666666667cm"><draw:image xlink:href="Pictures/5aa25dd8c69eb8094d2e0d1bcf743368.png" xlink:type="simple" xlink:show="embed" xlink:actuate="onLoad"/></draw:frame></text:p>
      <text:p text:style-name="Text_20_body">Even if you don't have a current internet connection, it's ok! The order will send automatically once your device is able to connect to the internet.          </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Remember:</text:p><text:p text:style-name="Text_20_body">A <text:span text:style-name="Strong_20_Emphasis">Supplier Requisition</text:span> is an order that you have placed with your supplier. </text:p><text:p text:style-name="Text_20_body">A <text:span text:style-name="Strong_20_Emphasis">Supplier Invoice</text:span> is a record of what your supplier has actually sent you.</text:p><text:p text:style-name="Text_20_body">These are not always the same, as your supplier might not have enough stock to fill your requisition, or they might have sent you some extra stock. When stock arrives at your facility, you should check it off against the <text:span text:style-name="Strong_20_Emphasis">Supplier Invoice</text:span>. </text:p><text:p text:style-name="Text_20_body"><text:a xlink:type="simple" xlink:href="https://wiki.msupply.foundation/en:mobile:user_guide:supplier_invoices" text:style-name="Internet_20_link" text:visited-style-name="Visited_20_Internet_20_Link">This chapter</text:a> tells you how to receive stock.</text:p></table:table-cell></table:table-row></table:table></draw:text-box></draw:frame></text:p>
      <text:p text:style-name="Horizontal_20_Line"/>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text:a xlink:type="simple" xlink:href="https://wiki.msupply.foundation/en:mobile:user_guide:customer_requisitions" text:style-name="Internet_20_link" text:visited-style-name="Visited_20_Internet_20_Link">Customer Requisitions</text:a></text:span> | | Next: <text:span text:style-name="Strong_20_Emphasis"><text:a xlink:type="simple" xlink:href="https://wiki.msupply.foundation/en:mobile:user_guide:supplier_requisitions_program" text:style-name="Internet_20_link" text:visited-style-name="Visited_20_Internet_20_Link">Supplier Requisitions (Program Orders)</text:a></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en:mobile:user_guide:supplier_requisitions</dc:title>
  </office:meta>
</office:document-meta>
</file>