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cbe20f2c01265c07b109e72aaeff13.png"/>
  <manifest:file-entry manifest:media-type="image/jpeg" manifest:full-path="Pictures/82b105ab6c94ea9bbeafb1a4cb922caf.jpg"/>
  <manifest:file-entry manifest:media-type="image/png" manifest:full-path="Pictures/b18dd2e32df59a2f70229e1cd6184465.png"/>
  <manifest:file-entry manifest:media-type="image/png" manifest:full-path="Pictures/ad3901dfe52667315072eca916d5ec09.png"/>
  <manifest:file-entry manifest:media-type="image/png" manifest:full-path="Pictures/e88a7f7cd3c4483eac77f5cdf4398e8e.png"/>
  <manifest:file-entry manifest:media-type="image/png" manifest:full-path="Pictures/182678829a5b599db9fb244d26b19e51.png"/>
  <manifest:file-entry manifest:media-type="image/png" manifest:full-path="Pictures/d1725a9e333ca01b0e59633802df190d.png"/>
  <manifest:file-entry manifest:media-type="image/png" manifest:full-path="Pictures/fedc917aecc7e26d6f54fbcc7abfb2a6.png"/>
  <manifest:file-entry manifest:media-type="image/png" manifest:full-path="Pictures/aae5143d741be1d09037e6f3db3e9893.png"/>
  <manifest:file-entry manifest:media-type="image/png" manifest:full-path="Pictures/1bc31867b35ec42fc23fa16c9ff2f429.png"/>
  <manifest:file-entry manifest:media-type="image/png" manifest:full-path="Pictures/5aa25dd8c69eb8094d2e0d1bcf74336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a xlink:type="simple" xlink:href="https://wiki.msupply.foundation/en:mobile:user_guide"><draw:frame draw:style-name="media" draw:name="mSupply Mobile User Guide menu Legend" text:anchor-type="as-char" draw:z-index="0" svg:width="15.875cm"><draw:text-box><text:p text:style-name="legendcenter"><draw:frame draw:style-name="media" draw:name="mSupply Mobile User Guide menu" text:anchor-type="as-char" draw:z-index="0" svg:width="15.875cm" svg:height="3.5300449871465cm"><draw:image xlink:href="Pictures/f3cbe20f2c01265c07b109e72aaeff13.png" xlink:type="simple" xlink:show="embed" xlink:actuate="onLoad"/></draw:frame>mSupply Mobile User Guide menu</text:p></draw:text-box></draw:frame></draw:a></text:p>
      <text:p text:style-name="Horizontal_20_Line"/>
      <text:h text:style-name="Heading_20_2" text:outline-level="2"><text:bookmark text:name="en:mobile:user_guide:stocktakes_program"/><text:bookmark-start text:name="__RefHeading___stocktakes_program_1"/><text:bookmark-start text:name="stocktakes_program"/>9. Stocktakes (Program)<text:bookmark-end text:name="__RefHeading___stocktakes_program_1"/><text:bookmark-end text:name="stocktakes_program"/></text:h>
      <text:p text:style-name="Text_20_body">You would like to perform a stocktake for all the items in a <text:a xlink:type="simple" xlink:href="https://docs.msupply.org.nz/items:programs" text:style-name="Internet_20_link" text:visited-style-name="Visited_20_Internet_20_Link">program</text:a>.</text:p>
      <text:p text:style-name="Text_20_body">You need to create a <text:span text:style-name="Strong_20_Emphasis">Program Stocktake</text:span>, which will automatically populate your stocktake with items in the program.</text:p>
      <text:h text:style-name="Heading_20_3" text:outline-level="3"><text:bookmark-start text:name="__RefHeading___click_on_stocktakes_2"/><text:bookmark-start text:name="click_on_stocktakes"/>1. Click on Stocktakes<text:bookmark-end text:name="__RefHeading___click_on_stocktakes_2"/><text:bookmark-end text:name="click_on_stocktakes"/></text:h>
      <text:p text:style-name="Text_20_body"><draw:frame draw:style-name="mediacenter" draw:name="1" text:anchor-type="paragraph" draw:z-index="1" svg:width="15.875cm" svg:height="10.67569301848cm"><draw:image xlink:href="Pictures/82b105ab6c94ea9bbeafb1a4cb922caf.jpg" xlink:type="simple" xlink:show="embed" xlink:actuate="onLoad"/></draw:frame></text:p>
      <text:p text:style-name="Text_20_body">When your store has access to at least one program, creating a Stocktake will prompt you to choose from either a <text:span text:style-name="Strong_20_Emphasis">Program Stocktake</text:span> or a <text:span text:style-name="Strong_20_Emphasis">General Stocktake.</text:span></text:p>
      <text:p text:style-name="Text_20_body">(To create a regular stocktake, click the <text:span text:style-name="Strong_20_Emphasis">General Stocktake</text:span> button and continue as usual.)</text:p>
      <text:p text:style-name="Text_20_body">Let's create a program stocktake…</text:p>
      <text:h text:style-name="Heading_20_3" text:outline-level="3"><text:bookmark-start text:name="__RefHeading___click_on_program_stocktake_3"/><text:bookmark-start text:name="click_on_program_stocktake"/>2. Click on Program Stocktake<text:bookmark-end text:name="__RefHeading___click_on_program_stocktake_3"/><text:bookmark-end text:name="click_on_program_stocktake"/></text:h>
      <text:p text:style-name="Text_20_body">Select the <text:span text:style-name="Strong_20_Emphasis">Program</text:span> from the dropdown list and give the stocktake a logical name.</text:p>
      <text:p text:style-name="Text_20_body">Click <text:span text:style-name="Strong_20_Emphasis">OK</text:span>.</text:p>
      <text:p text:style-name="Text_20_body"><draw:frame draw:style-name="mediacenter" draw:name="2" text:anchor-type="paragraph" draw:z-index="2" svg:width="15.875cm" svg:height="8.9345559371933cm"><draw:image xlink:href="Pictures/b18dd2e32df59a2f70229e1cd6184465.png" xlink:type="simple" xlink:show="embed" xlink:actuate="onLoad"/></draw:frame></text:p>
      <text:h text:style-name="Heading_20_3" text:outline-level="3"><text:bookmark-start text:name="__RefHeading___this_will_bring_up_the_stocktake_editor_4"/><text:bookmark-start text:name="this_will_bring_up_the_stocktake_editor"/>3. This will bring up the Stocktake Editor<text:bookmark-end text:name="__RefHeading___this_will_bring_up_the_stocktake_editor_4"/><text:bookmark-end text:name="this_will_bring_up_the_stocktake_editor"/></text:h>
      <text:p text:style-name="Text_20_body">The stocktake is pre-populated with items from the program. </text:p>
      <text:p text:style-name="Text_20_body"><draw:frame draw:style-name="PluginODTAutoStyle_Frame_1_text_frame" draw:name="Frame1" text:anchor-type="paragraph" svg:width="240.945pt" draw:z-index="0" svg:min-height="1cm"><draw:text-box><table:table table:style-name="Table"><table:table-column table:style-name="odt_auto_style_table_column_1_1"/><table:table-row><table:table-cell office:value-type="string" table:style-name="tablecell"><text:p text:style-name="tablealignleft">You <text:span text:style-name="Strong_20_Emphasis">cannot</text:span> add additional items to a Program Stocktake.  </text:p></table:table-cell></table:table-row></table:table></draw:text-box></draw:frame>The Stocktake Editor lists each item, its <text:span text:style-name="Strong_20_Emphasis">Snapshot Quantity</text:span> and its <text:span text:style-name="Strong_20_Emphasis">Actual Quantity</text:span> (from the physical count).</text:p>
      <text:p text:style-name="Text_20_body">The <text:span text:style-name="Strong_20_Emphasis">Snapshot Quantity</text:span> is what the system THINKS you have. If it is correct (when compared with your physical count), you don't need to do anything!</text:p>
      <text:p text:style-name="Text_20_body">The <text:span text:style-name="Strong_20_Emphasis">Actual Quantity</text:span> is what you have actually counted. You can change this by clicking in that column and typing in the correct quantity.</text:p>
      <text:p text:style-name="Text_20_body"><draw:frame draw:style-name="mediacenter" draw:name="3" text:anchor-type="paragraph" draw:z-index="3" svg:width="15.875cm" svg:height="9.0245073891626cm"><draw:image xlink:href="Pictures/ad3901dfe52667315072eca916d5ec09.png" xlink:type="simple" xlink:show="embed" xlink:actuate="onLoad"/></draw:frame></text:p>
      <text:h text:style-name="Heading_20_3" text:outline-level="3"><text:bookmark-start text:name="__RefHeading___for_each_item_compare_your_physical_count_with_the_snapshot_quantity_5"/><text:bookmark-start text:name="for_each_item_compare_your_physical_count_with_the_snapshot_quantity"/>4. For each item, compare your physical count with the Snapshot Quantity<text:bookmark-end text:name="__RefHeading___for_each_item_compare_your_physical_count_with_the_snapshot_quantity_5"/><text:bookmark-end text:name="for_each_item_compare_your_physical_count_with_the_snapshot_quantity"/></text:h>
      <text:p text:style-name="Text_20_body">Update incorrect item quantities by clicking in the <text:span text:style-name="Strong_20_Emphasis">Actual Quantity</text:span> column.</text:p>
      <text:p text:style-name="Text_20_body">If you change the amount of stock you have in the Actual Quantity column, this variation will now show in in the <text:span text:style-name="Strong_20_Emphasis">Difference</text:span> column.</text:p>
      <text:h text:style-name="Heading_20_3" text:outline-level="3"><text:bookmark-start text:name="__RefHeading___if_prompted_enter_a_reason_for_inventory_adjustments_6"/><text:bookmark-start text:name="if_prompted_enter_a_reason_for_inventory_adjustments"/>5. If prompted, enter a reason for inventory adjustments<text:bookmark-end text:name="__RefHeading___if_prompted_enter_a_reason_for_inventory_adjustments_6"/><text:bookmark-end text:name="if_prompted_enter_a_reason_for_inventory_adjustments"/></text:h>
      <text:p text:style-name="Text_20_body"><draw:frame draw:style-name="PluginODTAutoStyle_Frame_5_text_frame" draw:name="Frame2" text:anchor-type="paragraph" svg:width="240.94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text:a xlink:type="simple" xlink:href="https://docs.msupply.org.nz/preferences:options" text:style-name="Internet_20_link" text:visited-style-name="Visited_20_Internet_20_Link">Options</text:a></text:span> must be enabled for <text:span text:style-name="Strong_20_Emphasis">Stocktake Line Adjustments</text:span> on the mSupply desktop server and synced to mSupply Mobile to enable this feature. </text:p></table:table-cell></table:table-row></table:table></draw:text-box></draw:frame>If your stocktake screen shows a <text:span text:style-name="Strong_20_Emphasis">Reason</text:span> column, you must enter a reason for any positive or negative inventory adjustments.</text:p>
      <text:p text:style-name="Text_20_body">If the <text:span text:style-name="Strong_20_Emphasis">Actual Quantity</text:span> entered is different from the <text:span text:style-name="Strong_20_Emphasis">Snapshot Quantity</text:span>, you will be prompted to select a <text:span text:style-name="Strong_20_Emphasis">Reason</text:span> for the <text:span text:style-name="Strong_20_Emphasis">Difference</text:span> from a standard list. You will not be able to continue until a reason is selected.</text:p>
      <text:p text:style-name="Text_20_body"><draw:frame draw:style-name="mediacenter" draw:name="4" text:anchor-type="paragraph" draw:z-index="4" svg:width="15.875cm" svg:height="4.3446276943174cm"><draw:image xlink:href="Pictures/e88a7f7cd3c4483eac77f5cdf4398e8e.png" xlink:type="simple" xlink:show="embed" xlink:actuate="onLoad"/></draw:frame></text:p>
      <text:p text:style-name="Text_20_body"><draw:frame draw:style-name="mediacenter" draw:name="5" text:anchor-type="paragraph" draw:z-index="5" svg:width="15.875cm" svg:height="9.0417756276151cm"><draw:image xlink:href="Pictures/182678829a5b599db9fb244d26b19e51.png" xlink:type="simple" xlink:show="embed" xlink:actuate="onLoad"/></draw:frame></text:p>
      <text:p text:style-name="Text_20_body">To change the reason, click on the cell again.</text:p>
      <text:h text:style-name="Heading_20_3" text:outline-level="3"><text:bookmark-start text:name="__RefHeading___edit_batch-specific_information_7"/><text:bookmark-start text:name="edit_batch-specific_information"/>7. Edit batch-specific information<text:bookmark-end text:name="__RefHeading___edit_batch-specific_information_7"/><text:bookmark-end text:name="edit_batch-specific_information"/></text:h>
      <text:p text:style-name="Text_20_body">You can adjust batch-specific information or add new batches by clicking the item's <text:span text:style-name="Strong_20_Emphasis">Batches</text:span> icon. </text:p>
      <text:p text:style-name="Text_20_body"><draw:frame draw:style-name="mediacenter" draw:name="6" text:anchor-type="paragraph" draw:z-index="6" svg:width="15.875cm" svg:height="9.0417756276151cm"><draw:image xlink:href="Pictures/d1725a9e333ca01b0e59633802df190d.png" xlink:type="simple" xlink:show="embed" xlink:actuate="onLoad"/></draw:frame></text:p>
      <text:p text:style-name="Text_20_body">In this example there is only one batch of paracetamol. </text:p>
      <text:p text:style-name="Text_20_body"><draw:frame draw:style-name="mediacenter" draw:name="7" text:anchor-type="paragraph" draw:z-index="7" svg:width="15.875cm" svg:height="9.075899457861cm"><draw:image xlink:href="Pictures/fedc917aecc7e26d6f54fbcc7abfb2a6.png" xlink:type="simple" xlink:show="embed" xlink:actuate="onLoad"/></draw:frame></text:p>
      <text:p text:style-name="Text_20_body">If there are multiple batches:</text:p>
      <text:list text:style-name="List_20_1" text:continue-numbering="false">
        <text:list-item>
          <text:p text:style-name="List_20_1_Content_First"> <text:span text:style-name="Strong_20_Emphasis">Inventory adjustments will be automatically made to the batch that arrived first (i.e. first in - first out).</text:span></text:p>
          <text:list text:style-name="List_20_1">
            <text:list-item>
              <text:p text:style-name="List_20_1_Content_Last"> In this example there are three batches of ibuprofen. The <text:span text:style-name="Strong_20_Emphasis">Snapshot Quantity</text:span> was 300 and the <text:span text:style-name="Strong_20_Emphasis">Actual Quantity</text:span> was 220. The <text:span text:style-name="Strong_20_Emphasis">Difference</text:span> of 80 was automatically taken away from the batch that arrived first. However, this can be manually changed in this screen.</text:p>
            </text:list-item>
          </text:list>
        </text:list-item>
      </text:list>
      <text:p text:style-name="Text_20_body"><draw:frame draw:style-name="mediacenter" draw:name="8" text:anchor-type="paragraph" draw:z-index="8" svg:width="15.875cm" svg:height="9.1063522617902cm"><draw:image xlink:href="Pictures/aae5143d741be1d09037e6f3db3e9893.png" xlink:type="simple" xlink:show="embed" xlink:actuate="onLoad"/></draw:frame></text:p>
      <text:list text:style-name="List_20_1" text:continue-numbering="false">
        <text:list-item>
          <text:p text:style-name="List_20_1_Content_First"> <text:span text:style-name="Strong_20_Emphasis">The inventory adjustment reason selected will automatically apply to all batches.</text:span> </text:p>
          <text:list text:style-name="List_20_1">
            <text:list-item>
              <text:p text:style-name="List_20_1_Content_Last"> However, separate reasons for different batches can be manually changed in this screen. In this example we have updated the inventory adjustment of 80 among the batches of ibuprofen, with separate reasons for each batch. </text:p>
            </text:list-item>
          </text:list>
        </text:list-item>
      </text:list>
      <text:p text:style-name="Text_20_body"><draw:frame draw:style-name="mediacenter" draw:name="9" text:anchor-type="paragraph" draw:z-index="9" svg:width="15.875cm" svg:height="8.7804541086016cm"><draw:image xlink:href="Pictures/1bc31867b35ec42fc23fa16c9ff2f429.png" xlink:type="simple" xlink:show="embed" xlink:actuate="onLoad"/></draw:frame></text:p>
      <text:p text:style-name="Text_20_body">Note: The stocktake screen will only show the most common reason among the batches.</text:p>
      <text:h text:style-name="Heading_20_3" text:outline-level="3"><text:bookmark-start text:name="__RefHeading___when_you_are_finished_8"/><text:bookmark-start text:name="when_you_are_finished"/>7. When you are finished...<text:bookmark-end text:name="__RefHeading___when_you_are_finished_8"/><text:bookmark-end text:name="when_you_are_finished"/></text:h>
      <text:p text:style-name="Text_20_body">Click <text:span text:style-name="Strong_20_Emphasis">Finalise</text:span>.</text:p>
      <text:p text:style-name="Text_20_body"><draw:frame draw:style-name="media" draw:name="10" text:anchor-type="as-char" draw:z-index="10" svg:width="2.1166666666667cm" svg:height="2.0272300469484cm"><draw:image xlink:href="Pictures/5aa25dd8c69eb8094d2e0d1bcf743368.png" xlink:type="simple" xlink:show="embed" xlink:actuate="onLoad"/></draw:frame></text:p>
      <text:p text:style-name="Text_20_body">This will update all your stock levels to match the quantities you have entered in the <text:span text:style-name="Strong_20_Emphasis">Actual Quantity</text:span> column.</text:p>
      <text:p text:style-name="Text_20_body">Like always with mSupply Mobile, you don't need to be connected to the internet to do this - the information will sync in the background when internet becomes available.</text:p>
      <text:p text:style-name="Text_20_body">This can take some time but remember - if the Snapshot Quantity is correct, you don't need to do anyth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40.94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n:mobile:user_guide:stocktakes_program</dc:title>
  </office:meta>
</office:document-meta>
</file>