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8de79d89126732997eb45f2984357e2.png"/>
  <manifest:file-entry manifest:media-type="image/png" manifest:full-path="Pictures/51c23d8c9fa9be31c5fbeddadbd835a6.png"/>
  <manifest:file-entry manifest:media-type="image/jpeg" manifest:full-path="Pictures/6ef8219fb09256fe9fdeb185ed21fdc7.jpg"/>
  <manifest:file-entry manifest:media-type="image/jpeg" manifest:full-path="Pictures/9a3c2984d48bada6d3cc046366a1897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obile:user_guide:msupply_mobile_demo"/><text:bookmark-start text:name="__RefHeading___msupply_mobile_demo_1"/><text:bookmark-start text:name="msupply_mobile_demo"/>mSupply Mobile Demo<text:bookmark-end text:name="__RefHeading___msupply_mobile_demo_1"/><text:bookmark-end text:name="msupply_mobile_demo"/></text:h>
      <text:p text:style-name="Text_20_body">We now have a server setup for users to try out the mSupply mobile application.</text:p>
      <text:p text:style-name="Text_20_body">Firstly, download and install the mobile app from here: <text:a xlink:type="simple" xlink:href="https://msupply.org.nz/downloads/#3" text:style-name="Internet_20_link" text:visited-style-name="Visited_20_Internet_20_Link">Mobile App</text:a></text:p>
      <text:p text:style-name="Text_20_body">The mSupply Mobile demo site is now hosted on: <text:a xlink:type="simple" xlink:href="https://demo.msupply.org" text:style-name="Internet_20_link" text:visited-style-name="Visited_20_Internet_20_Link">https://demo.msupply.org</text:a></text:p>
      <text:h text:style-name="Heading_20_1" text:outline-level="1"><text:bookmark-start text:name="__RefHeading___request_a_demo_store_2"/><text:bookmark-start text:name="request_a_demo_store"/>Request a Demo Store<text:bookmark-end text:name="__RefHeading___request_a_demo_store_2"/><text:bookmark-end text:name="request_a_demo_store"/></text:h>
      <text:p text:style-name="Text_20_body"><draw:frame draw:style-name="mediacenter" draw:name="0" text:anchor-type="paragraph" draw:z-index="0" svg:width="13.440833333333cm" svg:height="10.742083333333cm"><draw:image xlink:href="Pictures/f8de79d89126732997eb45f2984357e2.png" xlink:type="simple" xlink:show="embed" xlink:actuate="onLoad"/></draw:frame></text:p>
      <text:p text:style-name="Text_20_body">After starting mSupply mobile on the Android tablet, you will see a screen like the above for the first time. Click on the “Request a Demo Store” button to request credentials for the new store.</text:p>
      <text:h text:style-name="Heading_20_1" text:outline-level="1"><text:bookmark-start text:name="__RefHeading___enter_your_details_3"/><text:bookmark-start text:name="enter_your_details"/>Enter your details<text:bookmark-end text:name="__RefHeading___enter_your_details_3"/><text:bookmark-end text:name="enter_your_details"/></text:h>
      <text:p text:style-name="Text_20_body"><draw:frame draw:style-name="mediacenter" draw:name="1" text:anchor-type="paragraph" draw:z-index="1" svg:width="13.996458333333cm" svg:height="10.080625cm"><draw:image xlink:href="Pictures/51c23d8c9fa9be31c5fbeddadbd835a6.png" xlink:type="simple" xlink:show="embed" xlink:actuate="onLoad"/></draw:frame></text:p>
      <text:p text:style-name="Text_20_body">On the above screen a unique user name, a valid e-mail address and password are required. Please note down the password as this will be needed later. 
Our mSupply mobile username and password guidelines are available <text:a xlink:type="simple" xlink:href="https://docs.msupply.foundation/en:mobile:setup:server_side:users#setting_up_store_access_for_users" text:style-name="Internet_20_link" text:visited-style-name="Visited_20_Internet_20_Link">here</text:a></text:p>
      <text:p text:style-name="Text_20_body"> <draw:frame draw:style-name="mediacenter" draw:name="2" text:anchor-type="paragraph" draw:z-index="2" svg:width="15.875cm" svg:height="15.875cm"><draw:image xlink:href="/home/tmf/wiki-docs/data/media/mobile/mobilestorecreated.png" xlink:type="simple" xlink:show="embed" xlink:actuate="onLoad"/></draw:frame></text:p>
      <text:h text:style-name="Heading_20_1" text:outline-level="1"><text:bookmark-start text:name="__RefHeading___check_your_e-mail_4"/><text:bookmark-start text:name="check_your_e-mail"/>Check your e-mail<text:bookmark-end text:name="__RefHeading___check_your_e-mail_4"/><text:bookmark-end text:name="check_your_e-mail"/></text:h>
      <text:p text:style-name="Text_20_body">The mSupply Demo server will e-mail you and expect you to click the link to activate your Mobile store. </text:p>
      <text:p text:style-name="Text_20_body"><draw:frame draw:style-name="mediacenter" draw:name="3" text:anchor-type="paragraph" draw:z-index="3" svg:width="15.875cm" svg:height="15.875cm"><draw:image xlink:href="/home/tmf/wiki-docs/data/media/mobile/email_message.png" xlink:type="simple" xlink:show="embed" xlink:actuate="onLoad"/></draw:frame></text:p>
      <text:p text:style-name="Text_20_body">Please check your junk e-mail if you do not see the e-mail.</text:p>
      <text:h text:style-name="Heading_20_1" text:outline-level="1"><text:bookmark-start text:name="__RefHeading___setup_your_mobile_store_5"/><text:bookmark-start text:name="setup_your_mobile_store"/>Setup your Mobile Store<text:bookmark-end text:name="__RefHeading___setup_your_mobile_store_5"/><text:bookmark-end text:name="setup_your_mobile_store"/></text:h>
      <text:p text:style-name="Text_20_body">You should now be able to setup your store.</text:p>
      <text:list text:style-name="List_20_1" text:continue-numbering="false">
        <text:list-item>
          <text:p text:style-name="List_20_1_Content_First"> Your store name will be in the format: UserName_store. Note that the demo server adds the “_store” to signify store setup.</text:p>
        </text:list-item>
        <text:list-item>
          <text:p text:style-name="List_20_1_Content"> The password for the store credential will be in the format: “UserName_store_Site”. Note the capital letter in the text “Site”.</text:p>
        </text:list-item>
        <text:list-item>
          <text:p text:style-name="List_20_1_Content_Last"> The URL must be: <text:a xlink:type="simple" xlink:href="https://demo.msupply.org" text:style-name="Internet_20_link" text:visited-style-name="Visited_20_Internet_20_Link">https://demo.msupply.org</text:a></text:p>
        </text:list-item>
      </text:list>
      <text:p text:style-name="Text_20_body"><draw:frame draw:style-name="mediacenter" draw:name="4" text:anchor-type="paragraph" draw:z-index="4" svg:width="15.875cm" svg:height="15.875cm"><draw:image xlink:href="/home/tmf/wiki-docs/data/media/mobile/logintoyoursite.png" xlink:type="simple" xlink:show="embed" xlink:actuate="onLoad"/></draw:frame></text:p>
      <text:p text:style-name="Text_20_body">If the credential of your mobile store has been entered properly then your table will start to retrieve data from Demo server. Please wait until the procedure is finished. We expect this to take no more than 5 minutes.   </text:p>
      <text:h text:style-name="Heading_20_1" text:outline-level="1"><text:bookmark-start text:name="__RefHeading___login_as_a_user_6"/><text:bookmark-start text:name="login_as_a_user"/>Login as a User<text:bookmark-end text:name="__RefHeading___login_as_a_user_6"/><text:bookmark-end text:name="login_as_a_user"/></text:h>
      <text:p text:style-name="Text_20_body">You may log in as a user once the store setup has been completed. You will be shown a login window.</text:p>
      <text:list text:style-name="List_20_1" text:continue-numbering="false">
        <text:list-item>
          <text:p text:style-name="List_20_1_Content_First"> This time the user name is what you initially typed. So just UserName.</text:p>
        </text:list-item>
        <text:list-item>
          <text:p text:style-name="List_20_1_Content_Last"> Password is what you originally typed when requesting a Demo site. </text:p>
        </text:list-item>
      </text:list>
      <text:p text:style-name="Text_20_body"><draw:frame draw:style-name="mediacenter" draw:name="5" text:anchor-type="paragraph" draw:z-index="5" svg:width="15.875cm" svg:height="15.875cm"><draw:image xlink:href="/home/tmf/wiki-docs/data/media/mobile/mobeiluserlogin.png" xlink:type="simple" xlink:show="embed" xlink:actuate="onLoad"/></draw:frame></text:p>
      <text:h text:style-name="Heading_20_1" text:outline-level="1"><text:bookmark-start text:name="__RefHeading___using_the_module_vaccination_7"/><text:bookmark-start text:name="using_the_module_vaccination"/>Using the module(Vaccination)<text:bookmark-end text:name="__RefHeading___using_the_module_vaccination_7"/><text:bookmark-end text:name="using_the_module_vaccination"/></text:h>
      <text:p text:style-name="Text_20_body">Once setup is complete, you'll end up with an mobile navigation screen that looks like this:
<draw:frame draw:style-name="media" draw:name="6" text:anchor-type="as-char" draw:z-index="6" svg:width="10.583333333333cm" svg:height="6.6145833333333cm"><draw:image xlink:href="Pictures/6ef8219fb09256fe9fdeb185ed21fdc7.jpg" xlink:type="simple" xlink:show="embed" xlink:actuate="onLoad"/></draw:frame></text:p>
      <text:h text:style-name="Heading_20_2" text:outline-level="2"><text:bookmark-start text:name="__RefHeading___vaccination_module_8"/><text:bookmark-start text:name="vaccination_module"/>Vaccination module<text:bookmark-end text:name="__RefHeading___vaccination_module_8"/><text:bookmark-end text:name="vaccination_module"/></text:h>
      <text:p text:style-name="Text_20_body">To use Vaccination module, you must carry out a stock take:</text:p>
      <text:list text:style-name="List_20_1" text:continue-numbering="false">
        <text:list-item>
          <text:p text:style-name="LastListParagraph_List_20_1_Content_First"> Click on Stocktake</text:p>
        </text:list-item>
      </text:list>
      <text:p text:style-name="Text_20_body"><draw:frame draw:style-name="media" draw:name="7" text:anchor-type="as-char" draw:z-index="7" svg:width="10.583333333333cm" svg:height="6.6145833333333cm"><draw:image xlink:href="Pictures/9a3c2984d48bada6d3cc046366a1897a.jpeg" xlink:type="simple" xlink:show="embed" xlink:actuate="onLoad"/></draw:frame></text:p>
      <text:list text:style-name="List_20_1" text:continue-numbering="false">
        <text:list-item>
          <text:p text:style-name="List_20_1_Content_First"> Create a New Stocktake by clicking on “New Stocktake” button.</text:p>
        </text:list-item>
        <text:list-item>
          <text:p text:style-name="List_20_1_Content"> Search item “Astrazeneca covid vaccine” from the list, select it.</text:p>
        </text:list-item>
        <text:list-item>
          <text:p text:style-name="List_20_1_Content"> Give your stocktake a name at the bottom and click on “Create” button.</text:p>
        </text:list-item>
        <text:list-item>
          <text:p text:style-name="List_20_1_Content"> Enter any value(greater than 0) in Actual Quantity field and hit the “FINALISE” icon.</text:p>
        </text:list-item>
        <text:list-item>
          <text:p text:style-name="List_20_1_Content"> Go back to navigation screen and click on Vaccinations module.</text:p>
        </text:list-item>
        <text:list-item>
          <text:p text:style-name="List_20_1_Content_Last"> Now you should be able to can see Search Patient lookup window as first step.</text:p>
        </text:list-item>
      </text:list>
      <text:p text:style-name="Text_20_body">Good luck, you may now search a patient and carry out a vaccin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user_guide:msupply_mobile_demo</dc:title>
  </office:meta>
</office:document-meta>
</file>