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png" manifest:full-path="Pictures/8cdd9c8170213cb287fe9c8f873074a5.png"/>
  <manifest:file-entry manifest:media-type="image/png" manifest:full-path="Pictures/03b10192136d5f9ebe377936ebdd0d39.png"/>
  <manifest:file-entry manifest:media-type="image/png" manifest:full-path="Pictures/c080c9a78d2db08a817ffcc2b0f2ce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en:mobile:user_guide"><draw:frame draw:style-name="media" draw:name="mSupply Mobile User Guide menu Legend" text:anchor-type="as-char" draw:z-index="0" svg:width="15.875cm"><draw:text-box><text:p text:style-name="legendcenter"><draw:frame draw:style-name="media" draw:name="mSupply Mobile User Guide menu" text:anchor-type="as-char" draw:z-index="0" svg:width="15.875cm" svg:height="3.5300449871465cm"><draw:image xlink:href="Pictures/f3cbe20f2c01265c07b109e72aaeff13.png" xlink:type="simple" xlink:show="embed" xlink:actuate="onLoad"/></draw:frame>mSupply Mobile User Guide menu</text:p></draw:text-box></draw:frame></draw:a></text:p>
      <text:p text:style-name="Horizontal_20_Line"/>
      <text:h text:style-name="Heading_20_2" text:outline-level="2"><text:bookmark text:name="en:mobile:user_guide:mobile_dashboard"/><text:bookmark-start text:name="__RefHeading___the_mobile_dashboard_1"/><text:bookmark-start text:name="the_mobile_dashboard"/>The Mobile Dashboard<text:bookmark-end text:name="__RefHeading___the_mobile_dashboard_1"/><text:bookmark-end text:name="the_mobile_dashboar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shboard reports will be visible in the mSupply Mobile dashboard provided that on the mSupply central server:</text:p><text:list text:style-name="List_20_1" text:continue-numbering="false"><text:list-item><text:p text:style-name="List_20_1_Content_First"> The <text:span text:style-name="Strong_20_Emphasis">mobile: Uses dashboard module</text:span> <text:a xlink:type="simple" xlink:href="https://docs.msupply.org.nz/other_stuff:virtual_stores#preferences_tab" text:style-name="Internet_20_link" text:visited-style-name="Visited_20_Internet_20_Link">store preference</text:a> is turned on for the store </text:p></text:list-item><text:list-item><text:p text:style-name="List_20_1_Content_Last"> The report has been <text:a xlink:type="simple" xlink:href="#__RefHeading___msupply_desktop_configuration_2" text:style-name="Local_20_link" text:visited-style-name="Visited_20_Local_20_Link">configured for display on mSupply Mobile stores</text:a></text:p></text:list-item></text:list></table:table-cell></table:table-row></table:table></draw:text-box></draw:frame>Once it has been enabled you will be able to see the Dashboard icon on the mSupply Mobile Menu page.</text:p>
      <text:p text:style-name="Text_20_body"><draw:frame draw:style-name="mediacenter" draw:name="1" text:anchor-type="paragraph" draw:z-index="1" svg:width="27.46375cm" style:rel-width="100%" svg:height="15.504583333333cm" style:rel-height="scale"><draw:image xlink:href="Pictures/8cdd9c8170213cb287fe9c8f873074a5.png" xlink:type="simple" xlink:show="embed" xlink:actuate="onLoad"/></draw:frame></text:p>
      <text:p text:style-name="Text_20_body"><text:line-break/><text:line-break/>
The Mobile Dashboard feature allows you to view visualisations (graphs) of the reports available.
 <draw:frame draw:style-name="mediacenter" draw:name="2" text:anchor-type="paragraph" draw:z-index="2" svg:width="18.520833333333cm" style:rel-width="100%" svg:height="10.42956746827cm" style:rel-height="scale"><draw:image xlink:href="Pictures/03b10192136d5f9ebe377936ebdd0d39.png" xlink:type="simple" xlink:show="embed" xlink:actuate="onLoad"/></draw:frame></text:p>
      <text:p text:style-name="Text_20_body">Various reports are available for display in mobile. For example:</text:p>
      <text:p text:style-name="Text_20_body"><text:span text:style-name="Strong_20_Emphasis">VEN items in stock</text:span><text:line-break/>
Shows stock on hand of each items that belongs to the VEN (Vital, Essential, Necessary) category
<text:line-break/><text:line-break/>
<text:span text:style-name="Strong_20_Emphasis">Items Issued This Month</text:span><text:line-break/>
Shows items issued by the facility within the last 30 days
<text:line-break/><text:line-break/>
<text:span text:style-name="Strong_20_Emphasis">Total stock value</text:span><text:line-break/>
A single figure in your default currency, showing the total value of the stock you have in the store you are viewing the dashboard for
<text:line-break/><text:line-break/>
<text:span text:style-name="Strong_20_Emphasis">This month's transactions</text:span><text:line-break/>
Shows a bar chart of the number of purchase orders, goods receipts, supplier and customer invoices created this month
<text:line-break/><text:line-break/>
<text:span text:style-name="Strong_20_Emphasis">Expiring stock</text:span><text:line-break/>
Shows the cumulative and monthly number of all items expiring within the year, split into columns by month of expiry
<text:line-break/><text:line-break/>
<text:span text:style-name="Strong_20_Emphasis">Top facilities supplied</text:span><text:line-break/>
The 10 customers in your store to which you have sent the greatest value of stock in the past 90 days. Shows the value of stock for each customer
<text:line-break/><text:line-break/>
<text:span text:style-name="Strong_20_Emphasis">Transactions per store</text:span><text:line-break/>
Shows a table of all transactions per store within the past 7 and 30 days
<text:line-break/><text:line-break/>
<text:span text:style-name="Strong_20_Emphasis">Vital items in stock</text:span><text:line-break/>
Shows a bar graph of the percentage of medicines of the chosen category in stock at each facility
<text:line-break/><text:line-break/>
<text:span text:style-name="Strong_20_Emphasis">Sync sites last connection date</text:span><text:line-break/>
Shows the last connection date and current mSupply version of each sync site
<text:line-break/><text:line-break/>
<text:span text:style-name="Strong_20_Emphasis">Sync sites sent and received statistics</text:span><text:line-break/>
Shows number of records sent and received by each syc site within the last day
<text:line-break/><text:line-break/>
<text:span text:style-name="Strong_20_Emphasis">Trends in critical stock</text:span><text:line-break/>
Shows the historical stock on hand using parameters to filter store and/or items. Will show the current percentage, and percentages from the last day of each month for the prior six months.
<text:line-break/><text:line-break/>
<text:span text:style-name="Strong_20_Emphasis">Reports Monthly Transactions</text:span><text:line-break/>
Shows how many transactions of each type the chose store has processed this month
<text:line-break/><text:line-break/>
<text:span text:style-name="Strong_20_Emphasis">Stock each item in each store</text:span><text:line-break/>
Shows a table of items in rows and stores in columns, with the stock on hand for that item in that store in each cell.
<text:line-break/><text:line-break/>
<text:span text:style-name="Strong_20_Emphasis">Unfinalised Stock Transfers</text:span><text:line-break/>
Table of unfinalised stock transfers (between mSupply stores) for each facility</text:p>
      <text:p text:style-name="Text_20_body"><text:line-break/>
<text:line-break/>
The list of reports can be found on the <text:a xlink:type="simple" xlink:href="https://docs.msupply.org.nz/preferences:dashboard#what_the_dashboards_show_and_what_can_be_edited" text:style-name="Internet_20_link" text:visited-style-name="Visited_20_Internet_20_Link">mSupply documentation site</text:a>
<text:line-break/></text:p>
      <text:h text:style-name="Heading_20_3" text:outline-level="3"><text:bookmark-start text:name="__RefHeading___msupply_desktop_configuration_2"/><text:bookmark-start text:name="msupply_desktop_configuration"/>mSupply Desktop Configuration<text:bookmark-end text:name="__RefHeading___msupply_desktop_configuration_2"/><text:bookmark-end text:name="msupply_desktop_configuration"/></text:h>
      <text:p text:style-name="Text_20_body">This section describes the configuration of reports on the mSupply central server, which will need to be done in order to have dashboard reports show on mSupply Mobile. The mSupply central server generates reports on a schedule, and if the reports are configured correctly, they will also generate versions for mobile sites, which will be synced to mobile stores tablets. Here's how!</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Once a report is configured to be sent to mSupply Mobile sites, it will be sent to <text:span text:style-name="Emphasis">every</text:span> mSupply Mobile site that has the Dashboard store preference turned on.</text:p></table:table-cell></table:table-row></table:table></draw:text-box></draw:frame>Dashboard reports need the following properties added to them in order for them to show in the mSupply mobile stores.</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Values </text:p>
          </table:table-cell>
          <table:table-cell office:value-type="string" table:style-name="tableheader">
            <text:p text:style-name="Table_20_Heading"> Description </text:p>
          </table:table-cell>
        </table:table-row>
        <table:table-row>
          <table:table-cell office:value-type="string" table:style-name="tablecell">
            <text:p text:style-name="tablealignleft"> isMobile </text:p>
          </table:table-cell>
          <table:table-cell office:value-type="string" table:style-name="tablecell">
            <text:p text:style-name="tablealignleft"> <text:span text:style-name="Source_20_Text">True</text:span> or <text:span text:style-name="Source_20_Text">False</text:span> </text:p>
          </table:table-cell>
          <table:table-cell office:value-type="string" table:style-name="tablecell">
            <text:p text:style-name="tablealignleft"> This is the important one! Enable or disable sending this report to your mobile sites </text:p>
          </table:table-cell>
        </table:table-row>
        <table:table-row>
          <table:table-cell office:value-type="string" table:style-name="tablecell">
            <text:p text:style-name="tablealignleft"> mobileReportType </text:p>
          </table:table-cell>
          <table:table-cell office:value-type="string" table:style-name="tablecell">
            <text:p text:style-name="tablealignleft"> <text:span text:style-name="Source_20_Text">table</text:span>, <text:span text:style-name="Source_20_Text">bar</text:span>, <text:span text:style-name="Source_20_Text">line</text:span> or <text:span text:style-name="Source_20_Text">pie</text:span> </text:p>
          </table:table-cell>
          <table:table-cell office:value-type="string" table:style-name="tablecell">
            <text:p text:style-name="tablealignleft"> The report display type </text:p>
          </table:table-cell>
        </table:table-row>
        <table:table-row>
          <table:table-cell office:value-type="string" table:style-name="tablecell">
            <text:p text:style-name="tablealignleft"> [any property] </text:p>
          </table:table-cell>
          <table:table-cell office:value-type="string" table:style-name="tablecell">
            <text:p text:style-name="tablealignleft"> #[field on store table] </text:p>
          </table:table-cell>
          <table:table-cell office:value-type="string" table:style-name="tablecell">
            <text:p text:style-name="tablealignleft"> This is the tricky one - use with care!  This property allows you to pick a value from the <text:a xlink:type="simple" xlink:href="https://docs.msupply.org.nz/tables_fields:other_tables:store" text:style-name="Internet_20_link" text:visited-style-name="Visited_20_Internet_20_Link">store table</text:a>, which is therefore store specific. See example on the next row </text:p>
          </table:table-cell>
        </table:table-row>
        <table:table-row>
          <table:table-cell office:value-type="string" table:style-name="tablecell">
            <text:p text:style-name="tablealignleft"> store_name </text:p>
          </table:table-cell>
          <table:table-cell office:value-type="string" table:style-name="tablecell">
            <text:p text:style-name="tablealignleft"> <text:span text:style-name="Source_20_Text">#name</text:span> </text:p>
          </table:table-cell>
          <table:table-cell office:value-type="string" table:style-name="tablecell">
            <text:p text:style-name="tablealignleft"> The property is called <text:span text:style-name="Emphasis">store_name</text:span> and has the value of <text:span text:style-name="Source_20_Text">#name</text:span>.  In the report, the <text:span text:style-name="Emphasis">store_name</text:span> property will be replaced with the name of the store from the <text:a xlink:type="simple" xlink:href="https://docs.msupply.org.nz/tables_fields:other_tables:store" text:style-name="Internet_20_link" text:visited-style-name="Visited_20_Internet_20_Link">store table</text:a><text:line-break/>Obviously, the property <text:span text:style-name="Emphasis">store_name</text:span> must be used in the report itself for this to do anything! </text:p>
          </table:table-cell>
        </table:table-row>
      </table:table>
      <text:p text:style-name="Text_20_body"><draw:frame draw:style-name="media" draw:name="3" text:anchor-type="as-char" draw:z-index="3" svg:width="10.583333333333cm" svg:height="11.283700980392cm"><draw:image xlink:href="Pictures/c080c9a78d2db08a817ffcc2b0f2cefe.png" xlink:type="simple" xlink:show="embed" xlink:actuate="onLoad"/></draw:frame>
<text:line-break/>
<text:line-break/>
<text:span text:style-name="Strong_20_Emphasis">Note:</text:span></text:p>
      <text:list text:style-name="List_20_1" text:continue-numbering="false">
        <text:list-item>
          <text:p text:style-name="List_20_1_Content_First"> Existing reports can be used and the properties currently configured are used to generate the information. In this situation, the report shows in <text:span text:style-name="Strong_20_Emphasis">both</text:span> the existing web dashboard <text:span text:style-name="Emphasis">and</text:span> in mSupply mobile.</text:p>
        </text:list-item>
        <text:list-item>
          <text:p text:style-name="List_20_1_Content_Last"> The mobile dashboard data - in particular the <text:span text:style-name="Emphasis">mobileReportType</text:span> and the store specific data - are only sent to mobile stores (that have the Dashboard store preference turned on).</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Previous:  <text:span text:style-name="Strong_20_Emphasis"><text:a xlink:type="simple" xlink:href="https://wiki.msupply.foundation/en:mobile:user_guide:stocktakes_program" text:style-name="Internet_20_link" text:visited-style-name="Visited_20_Internet_20_Link">Stocktakes (Program)</text:a></text:span> | | Next:  <text:span text:style-name="Strong_20_Emphasis"><text:a xlink:type="simple" xlink:href="https://wiki.msupply.foundation/en:mobile:user_guide:indicators" text:style-name="Internet_20_link" text:visited-style-name="Visited_20_Internet_20_Link">Indicators</text:a></text:span></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user_guide:mobile_dashboard</dc:title>
  </office:meta>
</office:document-meta>
</file>