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  <manifest:file-entry manifest:media-type="image/png" manifest:full-path="Pictures/178191e40691019a3377185dd04d86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wiki.msupply.foundation/en:mobile:user_guide"><draw:frame draw:style-name="media" draw:name="mSupply Mobile User Guide menu Legend" text:anchor-type="as-char" draw:z-index="0" svg:width="15.875cm"><draw:text-box><text:p text:style-name="legendcenter"><draw:frame draw:style-name="media" draw:name="mSupply Mobile User Guide menu" text:anchor-type="as-char" draw:z-index="0" svg:width="15.875cm" svg:height="3.5300449871465cm"><draw:image xlink:href="Pictures/f3cbe20f2c01265c07b109e72aaeff13.png" xlink:type="simple" xlink:show="embed" xlink:actuate="onLoad"/></draw:frame>mSupply Mobile User Guide menu</text:p></draw:text-box></draw:frame></draw:a></text:p>
      <text:p text:style-name="Horizontal_20_Line"/>
      <text:h text:style-name="Heading_20_2" text:outline-level="2"><text:bookmark text:name="en:mobile:user_guide:indicators"/><text:bookmark-start text:name="__RefHeading___indicators_1"/><text:bookmark-start text:name="indicators"/>11. Indicators<text:bookmark-end text:name="__RefHeading___indicators_1"/><text:bookmark-end text:name="indicators"/></text:h>
      <text:p text:style-name="Text_20_body">Indicators are used for reporting on the performance of drug regimens for a given store and time period.  Indicators are designed to summarise the existing regimen.  This allows an organisation to analyse a program and determine what further data should be collected, stored and processed.</text:p>
      <text:h text:style-name="Heading_20_3" text:outline-level="3"><text:bookmark-start text:name="__RefHeading___creating_indicator_data_as_a_customer_2"/><text:bookmark-start text:name="creating_indicator_data_as_a_customer"/>11.1. Creating indicator data as a customer<text:bookmark-end text:name="__RefHeading___creating_indicator_data_as_a_customer_2"/><text:bookmark-end text:name="creating_indicator_data_as_a_customer"/></text:h>
      <text:p text:style-name="Text_20_body">If your store program has indicators associated with it you can add indicator data to the Supplier Requisition while creating it.</text:p>
      <text:p text:style-name="Text_20_body">In the requisition window click the “Indicators” button in the top right corner.  When data is added it will be sent to the supplier once the requisition is finalised.</text:p>
      <text:p text:style-name="Text_20_body"><draw:frame draw:style-name="mediacenter" draw:name="1" text:anchor-type="paragraph" draw:z-index="1" svg:width="18.520833333333cm" style:rel-width="100%" svg:height="6.5550345689909cm" style:rel-height="scale"><draw:image xlink:href="Pictures/178191e40691019a3377185dd04d86f0.png" xlink:type="simple" xlink:show="embed" xlink:actuate="onLoad"/></draw:frame></text:p>
      <text:h text:style-name="Heading_20_3" text:outline-level="3"><text:bookmark-start text:name="__RefHeading___viewing_indicator_data_as_a_supplier_3"/><text:bookmark-start text:name="viewing_indicator_data_as_a_supplier"/>11.2. Viewing indicator data as a supplier<text:bookmark-end text:name="__RefHeading___viewing_indicator_data_as_a_supplier_3"/><text:bookmark-end text:name="viewing_indicator_data_as_a_supplier"/></text:h>
      <text:p text:style-name="Text_20_body">When a corresponding Customer Requisition has been generated the indicator data can be viewed in the requisition by clicking the “Indicators” button in the top right corner. </text:p>
      <text:p text:style-name="Text_20_body">Note that in the Customer Requisition indicator data be viewed but not edited.</text:p>
      <text:p text:style-name="Text_20_body"><text:line-break/>
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<text:span text:style-name="Emphasis">  Previous:  <text:span text:style-name="Strong_20_Emphasis"><text:a xlink:type="simple" xlink:href="https://wiki.msupply.foundation/en:mobile:user_guide:mobile_dashboard" text:style-name="Internet_20_link" text:visited-style-name="Visited_20_Internet_20_Link">The Mobile Dashboard</text:a></text:span> </text:span> </text:p>
          </table:table-cell>
          <table:table-cell office:value-type="string" table:style-name="tablecell">
            <text:p text:style-name="tablealignleft"> <text:span text:style-name="Emphasis">  Next:  <text:span text:style-name="Strong_20_Emphasis"><text:a xlink:type="simple" xlink:href="https://wiki.msupply.foundation/en:mobile:user_guide:mobile_settings" text:style-name="Internet_20_link" text:visited-style-name="Visited_20_Internet_20_Link">Mobile Settings</text:a></text:span> 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mobile:user_guide:indicators</dc:title>
  </office:meta>
</office:document-meta>
</file>