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a72403b9fa609795718f5660abe80c.png"/>
  <manifest:file-entry manifest:media-type="image/png" manifest:full-path="Pictures/29f459fd1b85f17b9b5a4698520f4b2a.png"/>
  <manifest:file-entry manifest:media-type="image/png" manifest:full-path="Pictures/b705c170bcd2639cf160f96bb58ac1b0.png"/>
  <manifest:file-entry manifest:media-type="image/png" manifest:full-path="Pictures/98f614aa383300d8f1898835faf5fadb.png"/>
  <manifest:file-entry manifest:media-type="image/png" manifest:full-path="Pictures/adb84d5593d8b9b0cadecdf0ed103a7f.png"/>
  <manifest:file-entry manifest:media-type="image/png" manifest:full-path="Pictures/ae284d803694abe04ec93ff142d24d07.png"/>
  <manifest:file-entry manifest:media-type="image/png" manifest:full-path="Pictures/15b5bcba26be7404bf914548893be833.png"/>
  <manifest:file-entry manifest:media-type="image/png" manifest:full-path="Pictures/0b24684e346ac8a9bdecff18d45bb31e.png"/>
  <manifest:file-entry manifest:media-type="image/png" manifest:full-path="Pictures/284466a269126070d0b75584369ff5bf.png"/>
  <manifest:file-entry manifest:media-type="image/png" manifest:full-path="Pictures/18016cee7d85602d76002a54944324c2.png"/>
  <manifest:file-entry manifest:media-type="image/png" manifest:full-path="Pictures/7144c3393a493ac71d7b31d1241113b5.png"/>
  <manifest:file-entry manifest:media-type="image/png" manifest:full-path="Pictures/0dda062180c2a1cc010a80d48f90a3b9.png"/>
  <manifest:file-entry manifest:media-type="image/png" manifest:full-path="Pictures/ac82f9b4a19060d8b422991405ac503c.png"/>
  <manifest:file-entry manifest:media-type="image/png" manifest:full-path="Pictures/5209b4e5a49b63d6660f9ca6dbd59958.png"/>
  <manifest:file-entry manifest:media-type="image/png" manifest:full-path="Pictures/9fb425fa3dc365932e93d10d076917f3.png"/>
  <manifest:file-entry manifest:media-type="image/png" manifest:full-path="Pictures/2ed1a5aa304b94ee98bac7d4420996e3.png"/>
  <manifest:file-entry manifest:media-type="image/png" manifest:full-path="Pictures/4d9d08c9eaf84203a170a77cc5f88482.png"/>
  <manifest:file-entry manifest:media-type="image/png" manifest:full-path="Pictures/777fe8ef6e54e17b9bec2bf14f4ee969.png"/>
  <manifest:file-entry manifest:media-type="image/png" manifest:full-path="Pictures/c09ec5951e4f108ef232c40cd40db113.png"/>
  <manifest:file-entry manifest:media-type="image/png" manifest:full-path="Pictures/39dbbc1c3fb9a1624e2486036d6a72c2.png"/>
  <manifest:file-entry manifest:media-type="image/png" manifest:full-path="Pictures/f79daa58529c1c96756933b59cd7b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obile:user_guide:dispensing"/><text:bookmark-start text:name="__RefHeading___dispensing_1"/><text:bookmark-start text:name="dispensing"/>Dispensing<text:bookmark-end text:name="__RefHeading___dispensing_1"/><text:bookmark-end text:name="dispensing"/></text:h>
      <text:p text:style-name="Text_20_body">Dispensing mode only shows if the store is configured correctly on the server. Read how <text:a xlink:type="simple" xlink:href="https://wiki.msupply.foundation/en:mobile:setup:server_side:config" text:style-name="Internet_20_link" text:visited-style-name="Visited_20_Internet_20_Link">here</text:a></text:p>
      <text:h text:style-name="Heading_20_2" text:outline-level="2"><text:bookmark-start text:name="__RefHeading___patients_2"/><text:bookmark-start text:name="patients"/>Patients<text:bookmark-end text:name="__RefHeading___patients_2"/><text:bookmark-end text:name="patients"/></text:h>
      <text:p text:style-name="Text_20_body">When you tap the <text:span text:style-name="Strong_20_Emphasis">Dispensary</text:span> icon you will get a list of your patients. You can search for a particular patient using the field in the search bar.</text:p>
      <text:p text:style-name="Text_20_body">TIP: you can search by first and last name by using a comma. For example: g, j will search for all patients whose last name starts with G and first name starting with J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0" svg:width="21.166666666667cm" style:rel-width="100%" svg:height="14.345377604167cm" style:rel-height="scale"><draw:image xlink:href="Pictures/6aa72403b9fa609795718f5660abe80c.png" xlink:type="simple" xlink:show="embed" xlink:actuate="onLoad"/></draw:frame> </text:p></draw:text-box></draw:frame></text:p>
      <text:h text:style-name="Heading_20_3" text:outline-level="3"><text:bookmark-start text:name="__RefHeading___adding_a_new_patient_3"/><text:bookmark-start text:name="adding_a_new_patient"/>Adding a new Patient<text:bookmark-end text:name="__RefHeading___adding_a_new_patient_3"/><text:bookmark-end text:name="adding_a_new_patient"/></text:h>
      <text:list text:style-name="List_20_1" text:continue-numbering="false">
        <text:list-item>
          <text:p text:style-name="LastListParagraph_List_20_1_Content_First"> To create a new patient, tap the <text:span text:style-name="Strong_20_Emphasis">New Patient</text:span> button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" svg:width="21.166666666667cm" style:rel-width="100%" svg:height="14.3271875cm" style:rel-height="scale"><draw:image xlink:href="Pictures/29f459fd1b85f17b9b5a4698520f4b2a.png" xlink:type="simple" xlink:show="embed" xlink:actuate="onLoad"/></draw:frame> </text:p></draw:text-box></draw:frame></text:p>
      <text:list text:style-name="List_20_1" text:continue-numbering="false">
        <text:list-item>
          <text:p text:style-name="List_20_1_Content_First"> You’ll see a new window. </text:p>
        </text:list-item>
        <text:list-item>
          <text:p text:style-name="List_20_1_Content"> The fields marked with IS REQUIRED are fields which must be filled in. </text:p>
        </text:list-item>
        <text:list-item>
          <text:p text:style-name="List_20_1_Content"> The other fields are optional.</text:p>
        </text:list-item>
        <text:list-item>
          <text:p text:style-name="List_20_1_Content"> The Save button will only be enabled if you have filled out all the required fields.</text:p>
        </text:list-item>
        <text:list-item>
          <text:p text:style-name="List_20_1_Content_Last"> Once you have entered all the details that are required, tap the  <text:span text:style-name="Strong_20_Emphasis">SAVE</text:span> button. 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2" svg:width="21.166666666667cm" style:rel-width="100%" svg:height="14.422802320393cm" style:rel-height="scale"><draw:image xlink:href="Pictures/b705c170bcd2639cf160f96bb58ac1b0.png" xlink:type="simple" xlink:show="embed" xlink:actuate="onLoad"/></draw:frame> </text:p></draw:text-box></draw:frame></text:p>
      <text:h text:style-name="Heading_20_3" text:outline-level="3"><text:bookmark-start text:name="__RefHeading___editing_a_patient_s_details_4"/><text:bookmark-start text:name="editing_a_patient_s_details"/>Editing a patient's details<text:bookmark-end text:name="__RefHeading___editing_a_patient_s_details_4"/><text:bookmark-end text:name="editing_a_patient_s_details"/></text:h>
      <text:p text:style-name="Text_20_body">To edit a patient's details, tap the <text:span text:style-name="Strong_20_Emphasis">edit</text:span> button at the end of the row for that patient. Easy!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3" svg:width="21.166666666667cm" style:rel-width="100%" svg:height="14.428059895833cm" style:rel-height="scale"><draw:image xlink:href="Pictures/98f614aa383300d8f1898835faf5fadb.png" xlink:type="simple" xlink:show="embed" xlink:actuate="onLoad"/></draw:frame> </text:p></draw:text-box></draw:frame></text:p>
      <text:h text:style-name="Heading_20_3" text:outline-level="3"><text:bookmark-start text:name="__RefHeading___viewing_a_patient_s_history_5"/><text:bookmark-start text:name="viewing_a_patient_s_history"/>Viewing a patient's History<text:bookmark-end text:name="__RefHeading___viewing_a_patient_s_history_5"/><text:bookmark-end text:name="viewing_a_patient_s_history"/></text:h>
      <text:p text:style-name="Text_20_body">You can also view the history for a patient by tapping the <text:span text:style-name="Strong_20_Emphasis">history</text:span> button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4" svg:width="21.166666666667cm" style:rel-width="100%" svg:height="14.386496186631cm" style:rel-height="scale"><draw:image xlink:href="Pictures/adb84d5593d8b9b0cadecdf0ed103a7f.png" xlink:type="simple" xlink:show="embed" xlink:actuate="onLoad"/></draw:frame> </text:p></draw:text-box></draw:frame></text:p>
      <text:h text:style-name="Heading_20_2" text:outline-level="2"><text:bookmark-start text:name="__RefHeading___prescribers_6"/><text:bookmark-start text:name="prescribers"/>Prescribers<text:bookmark-end text:name="__RefHeading___prescribers_6"/><text:bookmark-end text:name="prescribers"/></text:h>
      <text:p text:style-name="Text_20_body">You can show, add and edit prescribers in just the same way as you do for patients.</text:p>
      <text:p text:style-name="Text_20_body">Simply tap the “Prescribers” toggle button at the top of the window:</text:p>
      <text:p text:style-name="Text_20_body">To edit a prescriber, tap the edit (pen icon) button for the row you wish to edit. You're then shown the prescriber's details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5" svg:width="21.166666666667cm" style:rel-width="100%" svg:height="14.345377604167cm" style:rel-height="scale"><draw:image xlink:href="Pictures/ae284d803694abe04ec93ff142d24d07.png" xlink:type="simple" xlink:show="embed" xlink:actuate="onLoad"/></draw:frame> </text:p></draw:text-box></draw:frame></text:p>
      <text:p text:style-name="Text_20_body">As for patients, only when you've entered all the required fields you'll be able to save the record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6" svg:width="21.166666666667cm" style:rel-width="100%" svg:height="14.38671875cm" style:rel-height="scale"><draw:image xlink:href="Pictures/15b5bcba26be7404bf914548893be833.png" xlink:type="simple" xlink:show="embed" xlink:actuate="onLoad"/></draw:frame> </text:p></draw:text-box></draw:frame></text:p>
      <text:h text:style-name="Heading_20_3" text:outline-level="3"><text:bookmark-start text:name="__RefHeading___dispensing_to_a_patient_7"/><text:bookmark-start text:name="dispensing_to_a_patient"/>Dispensing to a patient<text:bookmark-end text:name="__RefHeading___dispensing_to_a_patient_7"/><text:bookmark-end text:name="dispensing_to_a_patient"/></text:h>
      <text:list text:style-name="List_20_1" text:continue-numbering="false">
        <text:list-item>
          <text:p text:style-name="List_20_1_Content_First"> Firstly, find the patient to dispense to (as above for viewing/editing a patient)</text:p>
        </text:list-item>
        <text:list-item>
          <text:p text:style-name="List_20_1_Content_Last"> Then click the <text:span text:style-name="Strong_20_Emphasis">Dispense</text:span> button on that row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7" svg:width="21.166666666667cm" style:rel-width="100%" svg:height="14.221354166667cm" style:rel-height="scale"><draw:image xlink:href="Pictures/0b24684e346ac8a9bdecff18d45bb31e.png" xlink:type="simple" xlink:show="embed" xlink:actuate="onLoad"/></draw:frame> </text:p></draw:text-box></draw:frame></text:p>
      <text:p text:style-name="Text_20_body">Dispensing is a three step process. Each step must be completed before you can move to the next step</text:p>
      <text:list text:style-name="Numbering_20_1" text:continue-numbering="false">
        <text:list-item>
          <text:p text:style-name="Numbering_20_1_Content_First"> Step 1 you must select a prescriber by clicking on the SELECT icon</text:p>
          <text:list text:style-name="List_20_1">
            <text:list-item>
              <text:p text:style-name="List_20_1_Content"> NOTE: You can press the HISTORY and EDIT icons next to the patients name to edit the patients details or view their history at any time.</text:p>
            </text:list-item>
            <text:list-item>
              <text:p text:style-name="List_20_1_Content"> You can filter the list using the search bar</text:p>
            </text:list-item>
            <text:list-item>
              <text:p text:style-name="List_20_1_Content"> Once you have selected a prescriber, you can edit the prescriber at any time using the EDIT icon next to the prescribers name</text:p>
            </text:list-item>
          </text:list>
        </text:list-item>
        <text:list-item>
          <text:p text:style-name="Numbering_20_1_Content_Last"> Step 2: You must select an item to dispense by selecting the row on the left hand side. You can filter the items using the search bar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8" svg:width="21.166666666667cm" style:rel-width="100%" svg:height="14.339631129105cm" style:rel-height="scale"><draw:image xlink:href="Pictures/284466a269126070d0b75584369ff5bf.png" xlink:type="simple" xlink:show="embed" xlink:actuate="onLoad"/></draw:frame> </text:p></draw:text-box></draw:frame></text:p>
      <text:p text:style-name="Text_20_body">You must select at least one row to continue.</text:p>
      <text:p text:style-name="Text_20_body">Once you select an item, you can adjust the quantity using the <text:span text:style-name="Strong_20_Emphasis">+</text:span> and <text:span text:style-name="Strong_20_Emphasis">-</text:span> buttons, or type quantity into the text area (tap first to bring up the keyboard)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9" svg:width="21.166666666667cm" style:rel-width="100%" svg:height="14.435723951286cm" style:rel-height="scale"><draw:image xlink:href="Pictures/18016cee7d85602d76002a54944324c2.png" xlink:type="simple" xlink:show="embed" xlink:actuate="onLoad"/></draw:frame> </text:p></draw:text-box></draw:frame></text:p>
      <text:p text:style-name="Text_20_body">You can remove an item using the <text:span text:style-name="Strong_20_Emphasis">X</text:span> button.</text:p>
      <text:p text:style-name="Text_20_body">Type directions for the item into the directions text area.</text:p>
      <text:p text:style-name="Text_20_body">Once you’ve updated the quantity, the Next button is available and you can continue to step 3. </text:p>
      <text:p text:style-name="Text_20_body">Note that clicking cancel, or navigating away from this prescription will <text:span text:style-name="Strong_20_Emphasis">DELETE</text:span> this prescription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0" svg:width="21.166666666667cm" style:rel-width="100%" svg:height="14.345377604167cm" style:rel-height="scale"><draw:image xlink:href="Pictures/7144c3393a493ac71d7b31d1241113b5.png" xlink:type="simple" xlink:show="embed" xlink:actuate="onLoad"/></draw:frame> </text:p></draw:text-box></draw:frame></text:p>
      <text:list text:style-name="Numbering_20_1" text:continue-numbering="false">
        <text:list-item>
          <text:p text:style-name="LastListParagraph_Numbering_20_1_Content_First"> Step 3: You can view the final results of the prescription and add any other details such as a comment.</text:p>
        </text:list-item>
      </text:list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1" svg:width="21.166666666667cm" style:rel-width="100%" svg:height="14.469401041667cm" style:rel-height="scale"><draw:image xlink:href="Pictures/0dda062180c2a1cc010a80d48f90a3b9.png" xlink:type="simple" xlink:show="embed" xlink:actuate="onLoad"/></draw:frame> </text:p></draw:text-box></draw:frame></text:p>
      <text:p text:style-name="Text_20_body">Tapping the <text:span text:style-name="Strong_20_Emphasis">Complete</text:span> button will finalise the prescription. That means that it's locked- you can't edit it any more.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2" svg:width="21.166666666667cm" style:rel-width="100%" svg:height="14.469401041667cm" style:rel-height="scale"><draw:image xlink:href="Pictures/ac82f9b4a19060d8b422991405ac503c.png" xlink:type="simple" xlink:show="embed" xlink:actuate="onLoad"/></draw:frame> </text:p></draw:text-box></draw:frame></text:p>
      <text:p text:style-name="Text_20_body">That was easy!. If you've enabled payments, you can go to the next step to receive payment. If not, you'll continue and dispense the next prescription.</text:p>
      <text:h text:style-name="Heading_20_2" text:outline-level="2"><text:bookmark-start text:name="__RefHeading___payments_8"/><text:bookmark-start text:name="payments"/>Payments<text:bookmark-end text:name="__RefHeading___payments_8"/><text:bookmark-end text:name="payments"/></text:h>
      <text:p text:style-name="Text_20_body">The payments module needs to be configured on the server, so if it's turned off, you won't see it. 
Configuration instructions are <text:a xlink:type="simple" xlink:href="https://wiki.msupply.foundation/en:mobile:setup:server_side" text:style-name="Internet_20_link" text:visited-style-name="Visited_20_Internet_20_Link">here</text:a>
The 2 configuration settings that must be set to “true” are:</text:p>
      <text:list text:style-name="List_20_1" text:continue-numbering="false">
        <text:list-item>
          <text:p text:style-name="List_20_1_Content_First"> usesDispensarymodule</text:p>
        </text:list-item>
        <text:list-item>
          <text:p text:style-name="List_20_1_Content_Last"> usesPaymentsmodule</text:p>
        </text:list-item>
      </text:list>
      <text:p text:style-name="Text_20_body">Once enabled, when you arrive at the summary page where you check the details of a prescription, you will be shown a payment summary and each item will show its price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3" svg:width="21.166666666667cm" style:rel-width="100%" svg:height="14.424059139785cm" style:rel-height="scale"><draw:image xlink:href="Pictures/5209b4e5a49b63d6660f9ca6dbd59958.png" xlink:type="simple" xlink:show="embed" xlink:actuate="onLoad"/></draw:frame> </text:p></draw:text-box></draw:frame></text:p>
      <text:p text:style-name="Text_20_body">The dropdown list under the “Payment” allows you to select the type of the payment. (Types are configured on the server).</text:p>
      <text:p text:style-name="Text_20_body"><draw:frame draw:style-name="mediacenter" draw:name="   Legend" text:anchor-type="paragraph" draw:z-index="0" svg:width="9.2604166666667cm"><draw:text-box><text:p text:style-name="legendcenter"><draw:frame draw:style-name="mediacenter" draw:name="  " text:anchor-type="paragraph" draw:z-index="14" svg:width="9.2604166666667cm" svg:height="6.2099264705882cm"><draw:image xlink:href="Pictures/9fb425fa3dc365932e93d10d076917f3.png" xlink:type="simple" xlink:show="embed" xlink:actuate="onLoad"/></draw:frame>  </text:p></draw:text-box></draw:frame></text:p>
      <text:list text:style-name="List_20_1" text:continue-numbering="false">
        <text:list-item>
          <text:p text:style-name="List_20_1_Content_First"> The <text:span text:style-name="Strong_20_Emphasis">Payment Amount</text:span> is the amount the patient is paying</text:p>
        </text:list-item>
        <text:list-item>
          <text:p text:style-name="List_20_1_Content"> If they have any available credit, this will be listed under the <text:span text:style-name="Strong_20_Emphasis">Payment Amount</text:span></text:p>
        </text:list-item>
        <text:list-item>
          <text:p text:style-name="List_20_1_Content"> There can only be a <text:span text:style-name="Strong_20_Emphasis">Payment Amount</text:span> less than the <text:span text:style-name="Strong_20_Emphasis">Total</text:span>, if the patient has sufficient available credit to cover the difference.</text:p>
        </text:list-item>
        <text:list-item>
          <text:p text:style-name="List_20_1_Content"> The amount of credit is shown under <text:span text:style-name="Strong_20_Emphasis">Credit Used</text:span></text:p>
        </text:list-item>
        <text:list-item>
          <text:p text:style-name="List_20_1_Content"> The change required is the amount of change to give to the patient</text:p>
        </text:list-item>
        <text:list-item>
          <text:p text:style-name="List_20_1_Content_Last"> It is only possible to finalise a prescription when payments are enabled, when the payment amount is a valid value</text:p>
        </text:list-item>
      </text:list>
      <text:p text:style-name="Text_20_body">Here's an example if the patient doesn't have enough credit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5" svg:width="21.166666666667cm" style:rel-width="100%" svg:height="14.38671875cm" style:rel-height="scale"><draw:image xlink:href="Pictures/2ed1a5aa304b94ee98bac7d4420996e3.png" xlink:type="simple" xlink:show="embed" xlink:actuate="onLoad"/></draw:frame> </text:p></draw:text-box></draw:frame></text:p>
      <text:p text:style-name="Text_20_body">And here's an example of where the payment gave you more in cash than the amount to pay, and you need to give them back change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6" svg:width="21.166666666667cm" style:rel-width="100%" svg:height="14.345377604167cm" style:rel-height="scale"><draw:image xlink:href="Pictures/4d9d08c9eaf84203a170a77cc5f88482.png" xlink:type="simple" xlink:show="embed" xlink:actuate="onLoad"/></draw:frame> </text:p></draw:text-box></draw:frame></text:p>
      <text:h text:style-name="Heading_20_2" text:outline-level="2"><text:bookmark-start text:name="__RefHeading___insurance_9"/><text:bookmark-start text:name="insurance"/>Insurance<text:bookmark-end text:name="__RefHeading___insurance_9"/><text:bookmark-end text:name="insurance"/></text:h>
      <text:p text:style-name="Text_20_body">If the server has insurance providers enabled, the mobile store will also.</text:p>
      <text:p text:style-name="Text_20_body">This will enable the insurance drop-down list and the <text:span text:style-name="Strong_20_Emphasis">add</text:span> button (The orange “plus” button to the right)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7" svg:width="21.166666666667cm" style:rel-width="100%" svg:height="14.138671875cm" style:rel-height="scale"><draw:image xlink:href="Pictures/777fe8ef6e54e17b9bec2bf14f4ee969.png" xlink:type="simple" xlink:show="embed" xlink:actuate="onLoad"/></draw:frame> </text:p></draw:text-box></draw:frame></text:p>
      <text:p text:style-name="Text_20_body">When entering the payment details, if the patient has an insurance policy, you can select it from the drop-down list:</text:p>
      <text:p text:style-name="Text_20_body"><draw:frame draw:style-name="mediacenter" draw:name="  Legend" text:anchor-type="paragraph" draw:z-index="0" svg:width="9.2604166666667cm"><draw:text-box><text:p text:style-name="legendcenter"><draw:frame draw:style-name="mediacenter" draw:name=" " text:anchor-type="paragraph" draw:z-index="18" svg:width="9.2604166666667cm" svg:height="4.9795177902622cm"><draw:image xlink:href="Pictures/c09ec5951e4f108ef232c40cd40db113.png" xlink:type="simple" xlink:show="embed" xlink:actuate="onLoad"/></draw:frame> </text:p></draw:text-box></draw:frame></text:p>
      <text:p text:style-name="Text_20_body">You can use the <text:span text:style-name="Strong_20_Emphasis">Edit</text:span> (the “pen”) or <text:span text:style-name="Strong_20_Emphasis">Add</text:span> (the “plus”) buttons to add or edit insurance policies.</text:p>
      <text:p text:style-name="Text_20_body">If you click the <text:span text:style-name="Strong_20_Emphasis">Add</text:span> button you can add an insurance policy:</text:p>
      <text:p text:style-name="Text_20_body"><draw:frame draw:style-name="mediacenter" draw:name="  Legend" text:anchor-type="paragraph" draw:z-index="0" svg:width="21.166666666667cm" style:rel-width="100%"><draw:text-box><text:p text:style-name="legendcenter"><draw:frame draw:style-name="mediacenter" draw:name=" " text:anchor-type="paragraph" draw:z-index="19" svg:width="21.166666666667cm" style:rel-width="100%" svg:height="14.304036458333cm" style:rel-height="scale"><draw:image xlink:href="Pictures/39dbbc1c3fb9a1624e2486036d6a72c2.png" xlink:type="simple" xlink:show="embed" xlink:actuate="onLoad"/></draw:frame> </text:p></draw:text-box></draw:frame></text:p>
      <text:p text:style-name="Text_20_body">The <text:span text:style-name="Strong_20_Emphasis">Save</text:span> button is only enabled when you've entered a valid value in each field that is labelled as “required”.</text:p>
      <text:p text:style-name="Text_20_body">If you have set up transaction categories on the server, then you'll be able to choose one at the top left of the window:</text:p>
      <text:p text:style-name="Text_20_body"><draw:frame draw:style-name="mediacenter" draw:name="  Legend" text:anchor-type="paragraph" draw:z-index="0" svg:width="8.016875cm"><draw:text-box><text:p text:style-name="legendcenter"><draw:frame draw:style-name="mediacenter" draw:name=" " text:anchor-type="paragraph" draw:z-index="20" svg:width="8.016875cm" svg:height="2.4646921487603cm"><draw:image xlink:href="Pictures/f79daa58529c1c96756933b59cd7b066.png" xlink:type="simple" xlink:show="embed" xlink:actuate="onLoad"/></draw:frame> </text:p></draw:text-box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Previous:  <text:span text:style-name="Strong_20_Emphasis"><text:a xlink:type="simple" xlink:href="https://wiki.msupply.foundation/en:mobile:user_guide:indicators" text:style-name="Internet_20_link" text:visited-style-name="Visited_20_Internet_20_Link">Indicators</text:a></text:span> | | Next:  <text:span text:style-name="Strong_20_Emphasis"><text:a xlink:type="simple" xlink:href="https://wiki.msupply.foundation/en:mobile:user_guide:cash_register" text:style-name="Internet_20_link" text:visited-style-name="Visited_20_Internet_20_Link">The Cash Register</text:a></text:span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mobile:user_guide:dispensing</dc:title>
  </office:meta>
</office:document-meta>
</file>