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cbe20f2c01265c07b109e72aaeff13.png"/>
  <manifest:file-entry manifest:media-type="image/jpeg" manifest:full-path="Pictures/9dfe902f06b1a3579853b0f70fbef0ec.jpg"/>
  <manifest:file-entry manifest:media-type="image/jpeg" manifest:full-path="Pictures/6cbe8590e9d637b869ff233f5ef5a2d4.jpg"/>
  <manifest:file-entry manifest:media-type="image/png" manifest:full-path="Pictures/203b4611eb6051c053e090b08e9e3183.png"/>
  <manifest:file-entry manifest:media-type="image/jpeg" manifest:full-path="Pictures/e3a4cc872b271aaedda80a655bac184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a xlink:type="simple" xlink:href="https://wiki.msupply.foundation/en:mobile:user_guide"><draw:frame draw:style-name="media" draw:name="mSupply Mobile User Guide menu Legend" text:anchor-type="as-char" draw:z-index="0" svg:width="15.875cm"><draw:text-box><text:p text:style-name="legendcenter"><draw:frame draw:style-name="media" draw:name="mSupply Mobile User Guide menu" text:anchor-type="as-char" draw:z-index="0" svg:width="15.875cm" svg:height="3.5300449871465cm"><draw:image xlink:href="Pictures/f3cbe20f2c01265c07b109e72aaeff13.png" xlink:type="simple" xlink:show="embed" xlink:actuate="onLoad"/></draw:frame>mSupply Mobile User Guide menu</text:p></draw:text-box></draw:frame></draw:a></text:p>
      <text:p text:style-name="Horizontal_20_Line"/>
      <text:h text:style-name="Heading_20_2" text:outline-level="2"><text:bookmark text:name="en:mobile:user_guide:customer_inv"/><text:bookmark-start text:name="__RefHeading___customer_invoices_1"/><text:bookmark-start text:name="customer_invoices"/>2. Customer Invoices<text:bookmark-end text:name="__RefHeading___customer_invoices_1"/><text:bookmark-end text:name="customer_invoices"/></text:h>
      <text:p text:style-name="Text_20_body">An example:
Aspen Medical Centre sends an order to your facility. They are doing an outreach tour to households in a nearby village and would like to collect some items to take.</text:p>
      <text:p text:style-name="Text_20_body">The <text:span text:style-name="Strong_20_Emphasis">customer</text:span> is Ami CHC</text:p>
      <text:p text:style-name="Text_20_body">They have ordered:</text:p>
      <text:list text:style-name="List_20_1" text:continue-numbering="false">
        <text:list-item>
          <text:p text:style-name="List_20_1_Content_First"> Amoxicillin 500mg tabs x 11</text:p>
        </text:list-item>
        <text:list-item>
          <text:p text:style-name="List_20_1_Content"> Paracetamol 500mg tabs x 100</text:p>
        </text:list-item>
        <text:list-item>
          <text:p text:style-name="List_20_1_Content_Last"> Diazepam Injection 5mg/ml Amp/2ml x 50</text:p>
        </text:list-item>
      </text:list>
      <text:p text:style-name="Text_20_body"><text:span text:style-name="Strong_20_Emphasis">Let's create a customer invoice…</text:span></text:p>
      <text:p text:style-name="Horizontal_20_Line"/>
      <text:h text:style-name="Heading_20_3" text:outline-level="3"><text:bookmark-start text:name="__RefHeading___click_on_customer_invoices_2"/><text:bookmark-start text:name="click_on_customer_invoices"/>2.1. Click on Customer Invoices<text:bookmark-end text:name="__RefHeading___click_on_customer_invoices_2"/><text:bookmark-end text:name="click_on_customer_invoices"/></text:h>
      <text:p text:style-name="Text_20_body">The <text:span text:style-name="Strong_20_Emphasis">Customer Invoice</text:span> button will bring up a list of invoices. If you haven't finished working on an invoice and you have not confirmed it, you can click on it now to bring it up and keep working on it.
<draw:frame draw:style-name="mediacenter" draw:name="1" text:anchor-type="paragraph" draw:z-index="1" svg:width="15.875cm" svg:height="10.744868421053cm"><draw:image xlink:href="Pictures/9dfe902f06b1a3579853b0f70fbef0ec.jpg" xlink:type="simple" xlink:show="embed" xlink:actuate="onLoad"/></draw:frame></text:p>
      <text:p text:style-name="Horizontal_20_Line"/>
      <text:h text:style-name="Heading_20_3" text:outline-level="3"><text:bookmark-start text:name="__RefHeading___start_a_new_customer_invoice_3"/><text:bookmark-start text:name="start_a_new_customer_invoice"/>2.2. Start a new customer invoice<text:bookmark-end text:name="__RefHeading___start_a_new_customer_invoice_3"/><text:bookmark-end text:name="start_a_new_customer_invoice"/></text:h>
      <text:p text:style-name="Text_20_body">Click <text:span text:style-name="Strong_20_Emphasis">New Invoice</text:span>
<draw:frame draw:style-name="mediacenter" draw:name="2" text:anchor-type="paragraph" draw:z-index="2" svg:width="17.832916666667cm" style:rel-width="100%" svg:height="10.609791666667cm" style:rel-height="scale"><draw:image xlink:href="Pictures/6cbe8590e9d637b869ff233f5ef5a2d4.jpg" xlink:type="simple" xlink:show="embed" xlink:actuate="onLoad"/></draw:frame></text:p>
      <text:p text:style-name="Text_20_body">Add the customer you are ordering for
<draw:frame draw:style-name="mediacenter" draw:name="3" text:anchor-type="paragraph" draw:z-index="3" svg:width="18.520833333333cm" style:rel-width="100%" svg:height="11.58875cm" style:rel-height="scale"><draw:image xlink:href="Pictures/203b4611eb6051c053e090b08e9e3183.png" xlink:type="simple" xlink:show="embed" xlink:actuate="onLoad"/></draw:frame></text:p>
      <text:p text:style-name="Horizontal_20_Line"/>
      <text:h text:style-name="Heading_20_3" text:outline-level="3"><text:bookmark-start text:name="__RefHeading___add_items_to_the_customer_invoice_4"/><text:bookmark-start text:name="add_items_to_the_customer_invoice"/>2.3. Add items to the customer invoice<text:bookmark-end text:name="__RefHeading___add_items_to_the_customer_invoice_4"/><text:bookmark-end text:name="add_items_to_the_customer_invoice"/></text:h>
      <text:p text:style-name="Text_20_body">You can add items to the customer invoice one by one - to do this, click on <text:span text:style-name="Strong_20_Emphasis">New Item</text:span>
<draw:frame draw:style-name="mediacenter" draw:name="4" text:anchor-type="paragraph" draw:z-index="4" svg:width="18.89125cm" style:rel-width="100%" svg:height="11.297708333333cm" style:rel-height="scale"><draw:image xlink:href="Pictures/e3a4cc872b271aaedda80a655bac1844.jpg" xlink:type="simple" xlink:show="embed" xlink:actuate="onLoad"/></draw:frame></text:p>
      <text:p text:style-name="Text_20_body">If you have a lot of items to add to the invoice, it can be slow to add them one by one.
To add a lot of items at once, click <text:span text:style-name="Strong_20_Emphasis">Add Master List Items</text:span>.</text:p>
      <text:p text:style-name="Text_20_body">Here you can see we have completed this invoice by adding the 3 items we need.</text:p>
      <text:p text:style-name="Horizontal_20_Line"/>
      <text:h text:style-name="Heading_20_3" text:outline-level="3"><text:bookmark-start text:name="__RefHeading___when_you_have_finished_5"/><text:bookmark-start text:name="when_you_have_finished"/>2.4. When you have finished<text:bookmark-end text:name="__RefHeading___when_you_have_finished_5"/><text:bookmark-end text:name="when_you_have_finished"/></text:h>
      <text:p text:style-name="Text_20_body">Click the <text:span text:style-name="Strong_20_Emphasis">Finalise</text:span> button at the top, and then <text:span text:style-name="Strong_20_Emphasis">Confirm</text:span>.</text:p>
      <text:p text:style-name="Horizontal_20_Line"/>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what_is_a_master_list_6"/><text:bookmark-start text:name="what_is_a_master_list"/>What is a Master List?<text:bookmark-end text:name="__RefHeading___what_is_a_master_list_6"/><text:bookmark-end text:name="what_is_a_master_list"/></text:h><text:p text:style-name="Text_20_body">The <text:span text:style-name="Strong_20_Emphasis">Master List</text:span> is a list of all the items available to you at your facility.
The list is set  by your supplier and/or the Ministry of Health.</text:p></table:table-cell></table:table-row></table:table></draw:text-box></draw:frame><text:line-break/>
<text:line-break/></text:p>
      <table:table table:style-name="Table">
        <table:table-column/>
        <table:table-row>
          <table:table-cell office:value-type="string" table:style-name="tablecell">
            <text:p text:style-name="tablealigncenter">  <text:span text:style-name="Emphasis">  Previous:  <text:span text:style-name="Strong_20_Emphasis"><text:a xlink:type="simple" xlink:href="https://wiki.msupply.foundation/en:mobile:user_guide:getting_started" text:style-name="Internet_20_link" text:visited-style-name="Visited_20_Internet_20_Link">1. Getting Started</text:a></text:span> | | Next: <text:span text:style-name="Strong_20_Emphasis"><text:a xlink:type="simple" xlink:href="https://wiki.msupply.foundation/en:mobile:user_guide:customer_requisitions" text:style-name="Internet_20_link" text:visited-style-name="Visited_20_Internet_20_Link">3. Customer Requisitions</text:a></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mobile:user_guide:customer_inv</dc:title>
  </office:meta>
</office:document-meta>
</file>