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2c38df84059fe52ad2d78867ca51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obile:setup:server_side:where_to_start"/><text:bookmark-start text:name="__RefHeading___where_to_start_1"/><text:bookmark-start text:name="where_to_start"/>1. Where to start<text:bookmark-end text:name="__RefHeading___where_to_start_1"/><text:bookmark-end text:name="where_to_start"/></text:h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ext:list text:style-name="List_20_1" text:continue-numbering="false">
        <text:list-item>
          <text:p text:style-name="List_20_1_Content_First"> A server running mSupply with a web server license registered</text:p>
        </text:list-item>
        <text:list-item>
          <text:p text:style-name="List_20_1_Content"> Sync server has a static IP and any network permissions required configured</text:p>
        </text:list-item>
        <text:list-item>
          <text:p text:style-name="List_20_1_Content_Last"> A mobile tablet fitting the recommended specifications <text:a xlink:type="simple" xlink:href="https://wiki.msupply.foundation/en:mobile:user_guide:getting_started#hardware_requirements" text:style-name="Internet_20_link" text:visited-style-name="Visited_20_Internet_20_Link">here</text:a></text:p>
        </text:list-item>
      </text:list>
      <text:h text:style-name="Heading_20_2" text:outline-level="2"><text:bookmark-start text:name="__RefHeading___information_needed_3"/><text:bookmark-start text:name="information_needed"/>Information needed<text:bookmark-end text:name="__RefHeading___information_needed_3"/><text:bookmark-end text:name="information_needed"/></text:h>
      <text:list text:style-name="List_20_1" text:continue-numbering="false">
        <text:list-item>
          <text:p text:style-name="List_20_1_Content_First"> Store name</text:p>
        </text:list-item>
        <text:list-item>
          <text:p text:style-name="List_20_1_Content"> The item master list to be attached to the store</text:p>
        </text:list-item>
        <text:list-item>
          <text:p text:style-name="List_20_1_Content_Last"> If you are converting an existing mSupply site (customer) to mSupply Mobile, then you also need to provided the existing customer name that the store is being created for </text:p>
        </text:list-item>
      </text:list>
      <text:h text:style-name="Heading_20_2" text:outline-level="2"><text:bookmark-start text:name="__RefHeading___creating_mobile_stores_for_new_sites_4"/><text:bookmark-start text:name="creating_mobile_stores_for_new_sites"/>Creating mobile stores for new sites<text:bookmark-end text:name="__RefHeading___creating_mobile_stores_for_new_sites_4"/><text:bookmark-end text:name="creating_mobile_stores_for_new_sites"/></text:h>
      <text:p text:style-name="Text_20_body"><text:span text:style-name="Strong_20_Emphasis">EACH</text:span> individual mobile store needs to have the following steps done on the server, which are detailed later in this Server setup guide:</text:p>
      <text:list text:style-name="List_20_1" text:continue-numbering="false">
        <text:list-item>
          <text:p text:style-name="List_20_1_Content_First"> Create the sync site <text:a xlink:type="simple" xlink:href="https://wiki.msupply.foundation/en:mobile:setup:server_side:create_sync_site" text:style-name="Internet_20_link" text:visited-style-name="Visited_20_Internet_20_Link">section 2 of this guide</text:a></text:p>
        </text:list-item>
        <text:list-item>
          <text:p text:style-name="List_20_1_Content"> Create the mobile store <text:a xlink:type="simple" xlink:href="https://wiki.msupply.foundation/en:mobile:setup:server_side:create_store" text:style-name="Internet_20_link" text:visited-style-name="Visited_20_Internet_20_Link">section 3 of this guide</text:a> </text:p>
        </text:list-item>
        <text:list-item>
          <text:p text:style-name="List_20_1_Content"> Configure the mobile store <text:a xlink:type="simple" xlink:href="https://wiki.msupply.foundation/en:mobile:setup:server_side:config" text:style-name="Internet_20_link" text:visited-style-name="Visited_20_Internet_20_Link">section 4 of this guide</text:a></text:p>
        </text:list-item>
        <text:list-item>
          <text:p text:style-name="List_20_1_Content_Last"> Create user(s) to access the store <text:a xlink:type="simple" xlink:href="https://wiki.msupply.foundation/en:mobile:setup:server_side:users" text:style-name="Internet_20_link" text:visited-style-name="Visited_20_Internet_20_Link">section 5 of this guide</text:a></text:p>
        </text:list-item>
      </text:list>
      <text:h text:style-name="Heading_20_2" text:outline-level="2"><text:bookmark-start text:name="__RefHeading___creating_mobile_stores_from_existing_customers_in_msupply_5"/><text:bookmark-start text:name="creating_mobile_stores_from_existing_customers_in_msupply"/>Creating mobile stores from existing "Customers" in mSupply<text:bookmark-end text:name="__RefHeading___creating_mobile_stores_from_existing_customers_in_msupply_5"/><text:bookmark-end text:name="creating_mobile_stores_from_existing_customers_in_msupply"/></text:h>
      <text:p text:style-name="Text_20_body"> <text:span text:style-name="Plugin_Wrap_Span_Alert"> 

If the stores being created from existing customers in an existing mSupply system, then an additional step needs to be carried out</text:span></text:p>
      <text:p text:style-name="Text_20_body"><text:a xlink:type="simple" xlink:href="https://docs.msupply.org.nz/names:merging_names" text:style-name="Internet_20_link" text:visited-style-name="Visited_20_Internet_20_Link">Merge the existing customer name with the new store</text:a>.  There is some footrunner code that can facilitate this for multiple sites - see <text:a xlink:type="simple" xlink:href="https://wiki.msupply.foundation/en:mobile:setup:server_side#create_store_from_existing_customer_name_using_store_create_from_name" text:style-name="Internet_20_link" text:visited-style-name="Visited_20_Internet_20_Link">2. Create store from existing customer name using store_create_from_name</text:a>, below.</text:p>
      <text:p text:style-name="Text_20_body"><text:span text:style-name="underline">However</text:span>, Any unfinalised CIs from supplying stores to these existing customers need to be finalised first.  On a system with supplying stores on multiple sync sites, this can take a long time.  Start early, and if possible, ask the supplying stores to refrain from creating new CIs until the merging is done…</text:p>
      <text:p text:style-name="Text_20_body">If you try to do the merge before finalising unfinalised customer invoices, you will get an error message, and as that message indicates, the merge will not proceed:</text:p>
      <text:p text:style-name="Text_20_body"><draw:frame draw:style-name="mediacenter" draw:name="0" text:anchor-type="paragraph" draw:z-index="0" svg:width="16.933333333333cm" svg:height="9.3133333333333cm"><draw:image xlink:href="Pictures/7c2c38df84059fe52ad2d78867ca51f8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<text:a xlink:type="simple" xlink:href="https://wiki.msupply.foundation/en:mobile:setup:server_side" text:style-name="Internet_20_link" text:visited-style-name="Visited_20_Internet_20_Link">Setting up the server</text:a></text:span> | | Next: <text:span text:style-name="Strong_20_Emphasis"><text:a xlink:type="simple" xlink:href="https://wiki.msupply.foundation/en:mobile:setup:server_side:create_sync_site" text:style-name="Internet_20_link" text:visited-style-name="Visited_20_Internet_20_Link">2. Create Sync Site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setup:server_side:where_to_start</dc:title>
  </office:meta>
</office:document-meta>
</file>