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e9baa59db2387be18539e280019b7f0.jpg"/>
  <manifest:file-entry manifest:media-type="image/jpeg" manifest:full-path="Pictures/99aefeaacd9fe7de9a9074f77b24d151.jpg"/>
  <manifest:file-entry manifest:media-type="image/svg+xml" manifest:full-path="Pictures/4999206456c58e1cb130bf287aae7cc2.svg"/>
  <manifest:file-entry manifest:media-type="image/png" manifest:full-path="Pictures/4284bced66fc726978d12595896244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obile:setup:server_side:users"/><text:bookmark-start text:name="__RefHeading___setting_up_the_users_to_access_the_store_1"/><text:bookmark-start text:name="setting_up_the_users_to_access_the_store"/>5. Setting up the Users to access the store<text:bookmark-end text:name="__RefHeading___setting_up_the_users_to_access_the_store_1"/><text:bookmark-end text:name="setting_up_the_users_to_access_the_stor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like mSupply Desktop, mSupply Mobile does not need or use individual user permissions for the store.  All that is required is for the user to have login rights to the store.</text:p></table:table-cell></table:table-row></table:table></draw:text-box></draw:frame></text:p>
      <text:h text:style-name="Heading_20_3" text:outline-level="3"><text:bookmark-start text:name="__RefHeading___setting_up_store_access_for_users_2"/><text:bookmark-start text:name="setting_up_store_access_for_users"/>5.01. Setting up Store access for Users<text:bookmark-end text:name="__RefHeading___setting_up_store_access_for_users_2"/><text:bookmark-end text:name="setting_up_store_access_for_user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you have used method <text:a xlink:type="simple" xlink:href="https://wiki.msupply.foundation/en:mobile:setup:server_side:create_store#create_store_by_cloning_another_sync_store_using_sync_clone_sync_site" text:style-name="Internet_20_link" text:visited-style-name="Visited_20_Internet_20_Link">3.03 to create the store by cloning another sync store</text:a>.  <text:span text:style-name="Strong_20_Emphasis"> The below is required only if you have further users to add </text:span></text:p></table:table-cell></table:table-row></table:table></draw:text-box></draw:frame>At least one user needs to be added to the new store on the Primary server.  The users will access the store from the device, but their credentials need to be set up on the Primary server.</text:p>
      <text:p text:style-name="Text_20_body">To set up users on the Primary Server please refer to the mSupply User Guide <text:a xlink:type="simple" xlink:href="http://docs.msupply.org.nz/admin:managing_users" text:style-name="Internet_20_link" text:visited-style-name="Visited_20_Internet_20_Link">managing users</text:a>.</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When creating new users who will be using mSupply Mobile, consider the following to make them easier to enter on a tablet:</text:p><text:list text:style-name="List_20_1" text:continue-numbering="false"><text:list-item><text:p text:style-name="List_20_1_Content_First"> Only use lower-case letters for both username and password</text:p></text:list-item><text:list-item><text:p text:style-name="List_20_1_Content_Last"> Consider using short usernames and passwords</text:p></text:list-item></text:list></table:table-cell></table:table-row></table:table></draw:text-box></draw:frame></text:p>
      <text:h text:style-name="Heading_20_3" text:outline-level="3"><text:bookmark-start text:name="__RefHeading___setting_up_store_access_for_admin_users_3"/><text:bookmark-start text:name="setting_up_store_access_for_admin_users"/>5.02. Setting up Store access for Admin Users<text:bookmark-end text:name="__RefHeading___setting_up_store_access_for_admin_users_3"/><text:bookmark-end text:name="setting_up_store_access_for_admin_users"/></text:h>
      <text:p text:style-name="Text_20_body">At least one Admin User needs to be set up to have have access to the new store on the Primary server.  This user will normally be the <text:span text:style-name="Source_20_Text">Sussol</text:span> user that was used to set up the new store, but there could well be other local mSupply administrators that need access.</text:p>
      <text:list text:style-name="Numbering_20_1" text:continue-numbering="false">
        <text:list-item>
          <text:p text:style-name="Numbering_20_1_Content_First"> Go to <text:span text:style-name="Strong_20_Emphasis">Admin &gt; Edit Users</text:span><draw:frame draw:style-name="mediacenter" draw:name="0" text:anchor-type="paragraph" draw:z-index="0" svg:width="15.875cm" svg:height="10.508559782609cm"><draw:image xlink:href="Pictures/ce9baa59db2387be18539e280019b7f0.jpg" xlink:type="simple" xlink:show="embed" xlink:actuate="onLoad"/></draw:frame></text:p>
        </text:list-item>
        <text:list-item>
          <text:p text:style-name="Numbering_20_1_Content"> Select the user and go to <text:span text:style-name="Strong_20_Emphasis">Login Rights</text:span><draw:frame draw:style-name="mediacenter" draw:name="1" text:anchor-type="paragraph" draw:z-index="1" svg:width="15.875cm" svg:height="12.242414664981cm"><draw:image xlink:href="Pictures/99aefeaacd9fe7de9a9074f77b24d151.jpg" xlink:type="simple" xlink:show="embed" xlink:actuate="onLoad"/></draw:frame></text:p>
        </text:list-item>
        <text:list-item>
          <text:p text:style-name="Numbering_20_1_Content"> Select the new Store</text:p>
        </text:list-item>
        <text:list-item>
          <text:p text:style-name="Numbering_20_1_Content_Last"> Click <text:span text:style-name="Strong_20_Emphasis">OK</text:span></text:p>
        </text:list-item>
      </text:list>
      <text:h text:style-name="Heading_20_3" text:outline-level="3"><text:bookmark-start text:name="__RefHeading___setting_up_admin_access_to_the_device_settings_4"/><text:bookmark-start text:name="setting_up_admin_access_to_the_device_settings"/>5.03. Setting up Admin access to the device Settings<text:bookmark-end text:name="__RefHeading___setting_up_admin_access_to_the_device_settings_4"/><text:bookmark-end text:name="setting_up_admin_access_to_the_device_settings"/></text:h>
      <text:list text:style-name="List_20_1" text:continue-numbering="false">
        <text:list-item>
          <text:p text:style-name="List_20_1_Content_First"> To carry out various admin functions on the device, the logged in user needs the appropriate permission to access the mobile <text:span text:style-name="Strong_20_Emphasis">Settings</text:span> page.</text:p>
        </text:list-item>
        <text:list-item>
          <text:p text:style-name="List_20_1_Content"> You will likely <text:span text:style-name="Emphasis">not</text:span> want the local users to have this permission.  If that is the case, then an Admin user needs to be configured to have this permission.</text:p>
        </text:list-item>
        <text:list-item>
          <text:p text:style-name="List_20_1_Content_Last"> The Sustainable Solutions <text:span text:style-name="Source_20_Text">Sussol</text:span> is hard-wired <text:span text:style-name="Emphasis">not</text:span> to have this permission.  A special Sustainable Solutions user called <text:span text:style-name="Source_20_Text">SussolMobile</text:span> can be set up to have this permission.</text:p>
        </text:list-item>
      </text:list>
      <text:p text:style-name="Text_20_body">In the mSupply Central server:</text:p>
      <text:list text:style-name="Numbering_20_1" text:continue-numbering="false">
        <text:list-item>
          <text:p text:style-name="Numbering_20_1_Content_First"> Log into the mobile store</text:p>
        </text:list-item>
        <text:list-item>
          <text:p text:style-name="Numbering_20_1_Content"> Go to File &gt; Edit users</text:p>
        </text:list-item>
        <text:list-item>
          <text:p text:style-name="Numbering_20_1_Content"> Select the mobile user (whom you want to give permission to access Settings - remember, not the <text:span text:style-name="Source_20_Text">Sussol</text:span> user <draw:frame draw:style-name="media" draw:name="2" text:anchor-type="as-char" draw:z-index="2" svg:width="" svg:rel-width="100%" svg:height="0cm"><draw:image xlink:href="Pictures/4999206456c58e1cb130bf287aae7cc2.svg" xlink:type="simple" xlink:show="embed" xlink:actuate="onLoad"/></draw:frame>), double click it.  An edit user window will open.</text:p>
        </text:list-item>
        <text:list-item>
          <text:p text:style-name="Numbering_20_1_Content_Last"> Go to <text:span text:style-name="Strong_20_Emphasis">Permission (3)</text:span> tab and check the <text:span text:style-name="Strong_20_Emphasis">View/edit preferences</text:span> permission on</text:p>
        </text:list-item>
      </text:list>
      <text:p text:style-name="Text_20_body"><draw:frame draw:style-name="mediacenter" draw:name="3" text:anchor-type="paragraph" draw:z-index="3" svg:width="21.166666666667cm" style:rel-width="100%" svg:height="17.076431924883cm" style:rel-height="scale"><draw:image xlink:href="Pictures/4284bced66fc726978d12595896244e4.png" xlink:type="simple" xlink:show="embed" xlink:actuate="onLoad"/></draw:frame></text:p>
      <text:p text:style-name="Text_20_body">Click <text:span text:style-name="Strong_20_Emphasis">OK</text:span> to save it and again click <text:span text:style-name="Strong_20_Emphasis">OK</text:span> to close <text:span text:style-name="Strong_20_Emphasis">User list…</text:span> window.</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Once these permissions are set, the <text:span text:style-name="Strong_20_Emphasis">Settings</text:span> button will be visible the next time the user logs in to mSupply Mobile.</text:p></table:table-cell></table:table-row></table:table></draw:text-box></draw:frame><text:line-break/>
<text:line-break/></text:p>
      <table:table table:style-name="Table">
        <table:table-column/>
        <table:table-row>
          <table:table-cell office:value-type="string" table:style-name="tablecell">
            <text:p text:style-name="tablealigncenter">  <text:span text:style-name="Emphasis">  Previous:  <text:span text:style-name="Strong_20_Emphasis"><text:a xlink:type="simple" xlink:href="https://wiki.msupply.foundation/en:mobile:setup:server_side:config" text:style-name="Internet_20_link" text:visited-style-name="Visited_20_Internet_20_Link">4. Configuring the Store and Dispensing</text:a></text:span> | | Next: <text:span text:style-name="Strong_20_Emphasis"><text:a xlink:type="simple" xlink:href="https://wiki.msupply.foundation/en:mobile:setup:server_side:review_setup" text:style-name="Internet_20_link" text:visited-style-name="Visited_20_Internet_20_Link">6. Reviewing the setup</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setup:server_side:users</dc:title>
  </office:meta>
</office:document-meta>
</file>